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Times New Roman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/>
    </style:style>
    <style:style style:name="T27" style:parent-style-name="Fonteparág.padrão" style:family="text">
      <style:text-properties style:font-name="Times New Roman"/>
    </style:style>
    <style:style style:name="T28" style:parent-style-name="Fonteparág.padrão" style:family="text">
      <style:text-properties style:font-name="Times New Roman" fo:font-weight="bold" style:font-weight-asian="bold"/>
    </style:style>
    <style:style style:name="T29" style:parent-style-name="Fonteparág.padrão" style:family="text">
      <style:text-properties style:font-name="Times New Roman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 fo:font-weight="bold" style:font-weight-asian="bold"/>
    </style:style>
    <style:style style:name="T39" style:parent-style-name="Fonteparág.padrão" style:family="text">
      <style:text-properties style:font-name="Times New Roman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 fo:font-weight="bold" style:font-weight-asian="bold" style:font-weight-complex="bold"/>
    </style:style>
    <style:style style:name="T54" style:parent-style-name="Fonteparág.padrão" style:family="text">
      <style:text-properties style:font-name="Times New Roman" fo:font-weight="bold" style:font-weight-asian="bold" style:font-weight-complex="bold"/>
    </style:style>
    <style:style style:name="T55" style:parent-style-name="Fonteparág.padrão" style:family="text">
      <style:text-properties style:font-name="Times New Roman" fo:font-weight="bold" style:font-weight-asian="bold" style:font-weight-complex="bold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 fo:font-weight="bold" style:font-weight-asian="bold" style:font-weight-complex="bold"/>
    </style:style>
    <style:style style:name="T69" style:parent-style-name="Fonteparág.padrão" style:family="text">
      <style:text-properties style:font-name="Times New Roman" fo:font-weight="bold" style:font-weight-asian="bold" style:font-weight-complex="bold"/>
    </style:style>
    <style:style style:name="T70" style:parent-style-name="Fonteparág.padrão" style:family="text">
      <style:text-properties style:font-name="Times New Roman" fo:font-weight="bold" style:font-weight-asian="bold" style:font-weight-complex="bold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 fo:font-weight="bold" style:font-weight-asian="bold" style:font-weight-complex="bold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 fo:font-weight="bold" style:font-weight-asian="bold"/>
    </style:style>
    <style:style style:name="T82" style:parent-style-name="Fonteparág.padrão" style:family="text">
      <style:text-properties style:font-name="Times New Roman" style:font-weight-complex="bold"/>
    </style:style>
    <style:style style:name="T83" style:parent-style-name="Fonteparág.padrão" style:family="text">
      <style:text-properties style:font-name="Times New Roman"/>
    </style:style>
    <style:style style:name="T84" style:parent-style-name="Fonteparág.padrão" style:family="text">
      <style:text-properties style:font-name="Times New Roman" fo:font-weight="bold" style:font-weight-asian="bold"/>
    </style:style>
    <style:style style:name="T85" style:parent-style-name="Fonteparág.padrão" style:family="text">
      <style:text-properties style:font-name="Times New Roman" fo:font-weight="bold" style:font-weight-asian="bold"/>
    </style:style>
    <style:style style:name="T86" style:parent-style-name="Fonteparág.padrão" style:family="text">
      <style:text-properties style:font-name="Times New Roman" fo:font-weight="bold" style:font-weight-asian="bold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/>
    </style:style>
    <style:style style:name="T89" style:parent-style-name="Fonteparág.padrão" style:family="text">
      <style:text-properties style:font-name="Times New Roman"/>
    </style:style>
    <style:style style:name="T90" style:parent-style-name="Fonteparág.padrão" style:family="text">
      <style:text-properties style:font-name="Times New Roman"/>
    </style:style>
    <style:style style:name="P91" style:parent-style-name="Normal" style:family="paragraph">
      <style:paragraph-properties fo:text-align="justify" fo:margin-top="0.1666in" fo:margin-bottom="0in" fo:line-height="150%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/>
    </style:style>
    <style:style style:name="T95" style:parent-style-name="Fonteparág.padrão" style:family="text">
      <style:text-properties style:font-name="Times New Roman"/>
    </style:style>
    <style:style style:name="T96" style:parent-style-name="Fonteparág.padrão" style:family="text">
      <style:text-properties style:font-name="Times New Roman"/>
    </style:style>
    <style:style style:name="T97" style:parent-style-name="Fonteparág.padrão" style:family="text">
      <style:text-properties style:font-name="Times New Roman" fo:font-weight="bold" style:font-weight-asian="bold" style:font-weight-complex="bold"/>
    </style:style>
    <style:style style:name="T98" style:parent-style-name="Fonteparág.padrão" style:family="text">
      <style:text-properties style:font-name="Times New Roman" fo:font-weight="bold" style:font-weight-asian="bold" style:font-weight-complex="bold"/>
    </style:style>
    <style:style style:name="T99" style:parent-style-name="Fonteparág.padrão" style:family="text">
      <style:text-properties style:font-name="Times New Roman" fo:font-weight="bold" style:font-weight-asian="bold" style:font-weight-complex="bold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/>
    </style:style>
    <style:style style:name="T102" style:parent-style-name="Fonteparág.padrão" style:family="text">
      <style:text-properties style:font-name="Times New Roman"/>
    </style:style>
    <style:style style:name="T103" style:parent-style-name="Fonteparág.padrão" style:family="text">
      <style:text-properties style:font-name="Times New Roman"/>
    </style:style>
    <style:style style:name="T104" style:parent-style-name="Fonteparág.padrão" style:family="text">
      <style:text-properties style:font-name="Times New Roman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P10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center" fo:margin-bottom="0in" fo:line-height="100%"/>
    </style:style>
    <style:style style:name="T116" style:parent-style-name="Fonteparág.padrão" style:family="text">
      <style:text-properties style:font-name="Times New Roman"/>
    </style:style>
    <style:style style:name="T117" style:parent-style-name="Fonteparág.padrão" style:family="text">
      <style:text-properties style:font-name="Times New Roman" fo:font-weight="bold" style:font-weight-asian="bold"/>
    </style:style>
    <style:style style:name="P11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1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4" style:parent-style-name="Normal" style:family="paragraph">
      <style:paragraph-properties fo:text-align="center" fo:margin-bottom="0in" fo:line-height="100%"/>
    </style:style>
    <style:style style:name="T125" style:parent-style-name="Fonteparág.padrão" style:family="text">
      <style:text-properties style:font-name="Times New Roman"/>
    </style:style>
    <style:style style:name="T126" style:parent-style-name="Fonteparág.padrão" style:family="text">
      <style:text-properties style:font-name="Times New Roman" fo:font-weight="bold" style:font-weight-asian="bold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8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36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>Processo<text:s/>Administrativo<text:s/>TRT 24ª Região nº<text:s/>2481/2026</text:p>
      <text:p text:style-name="P23">Protocolo de Intenções<text:s/>nº<text:s/>02/2026</text:p>
      <text:p text:style-name="P24"/>
      <text:p text:style-name="P25">PROTOCOLO DE INTENÇÕES<text:s/>QUE ENTRE SI CELEBRAM O TRIBUNAL REGIONAL DO TRABALHO DA 24ª REGIÃO E<text:s/>O BANCO<text:s/>BRADESCO<text:s/>S.A.</text:p>
      <text:p text:style-name="P26"><text:span text:style-name="T27">O<text:s/></text:span><text:span text:style-name="T28">TRIBUNAL REGIONAL DO TRABALHO DA 24ª REGIÃO</text:span><text:span text:style-name="T29">, com sede na Rua<text:s/></text:span><text:span text:style-name="T30">Delegado Carlos Roberto Bastos de Oliveira</text:span><text:span text:style-name="T31">,<text:s/></text:span><text:span text:style-name="T32">208, Jd. Veraneio, em Campo Grande</text:span><text:span text:style-name="T33"><text:s/></text:span><text:span text:style-name="T34">-</text:span><text:span text:style-name="T35"><text:s/></text:span><text:span text:style-name="T36">MS, CNPJ 37.115.409/0001-63,<text:s/></text:span><text:span text:style-name="T37">doravante denominado<text:s/></text:span><text:span text:style-name="T38">TRT24</text:span><text:span text:style-name="T39">,<text:s/></text:span><text:span text:style-name="T40">neste ato representado pelo<text:s/></text:span><text:span text:style-name="T41">Desembargador<text:s/></text:span><text:span text:style-name="T42">CÉSAR PALUMBO FERNANDES, Vice-Presidente no exercício da Presidência,</text:span><text:span text:style-name="T43"><text:s/>e pelo Juiz LEONARDO ELY</text:span><text:span text:style-name="T44">,<text:s/></text:span><text:span text:style-name="T45">Coordenador do<text:s/></text:span><text:span text:style-name="T46">Núcleo Permanente de<text:s/></text:span><text:span text:style-name="T47">Métodos Consensuais de Solução de Conflitos</text:span><text:span text:style-name="T48"><text:s/>–</text:span><text:span text:style-name="T49"><text:s/></text:span><text:bookmark-start text:name="_Hlk214955434"/><text:span text:style-name="T50">NUPEMEC,</text:span><text:bookmark-end text:name="_Hlk214955434"/><text:span text:style-name="T51"><text:s/>e<text:s/></text:span><text:span text:style-name="T52">o<text:s/></text:span><text:span text:style-name="T53">BANCO BRA</text:span><text:span text:style-name="T54">DESCO</text:span><text:span text:style-name="T55"><text:s/>S.A.</text:span><text:span text:style-name="T56">, i</text:span><text:span text:style-name="T57">nscrit</text:span><text:span text:style-name="T58">o</text:span><text:span text:style-name="T59"><text:s/>no CNPJ</text:span><text:span text:style-name="T60"><text:s/></text:span><text:span text:style-name="T61">nº<text:s/></text:span><text:span text:style-name="T62">60.746.948/0001-12</text:span><text:span text:style-name="T63">,</text:span><text:span text:style-name="T64"><text:s/></text:span><text:span text:style-name="T65">doravante denominad</text:span><text:span text:style-name="T66">o</text:span><text:span text:style-name="T67"><text:s/></text:span><text:span text:style-name="T68">B</text:span><text:span text:style-name="T69">RADESC</text:span><text:span text:style-name="T70">O</text:span><text:span text:style-name="T71">,<text:s/></text:span><text:span text:style-name="T72">neste ato representad</text:span><text:span text:style-name="T73">o</text:span><text:span text:style-name="T74"><text:s/>por</text:span><text:span text:style-name="T75"><text:s/>FL</text:span><text:span text:style-name="T76">Á</text:span><text:span text:style-name="T77">VIO PENNA MENDONÇA</text:span><text:span text:style-name="T78">,</text:span><text:span text:style-name="T79"><text:s/></text:span><text:span text:style-name="T80">resolvem celebrar o presente<text:s/></text:span><text:span text:style-name="T81">PROTOCOLO DE INTENÇÕES</text:span><text:span text:style-name="T82">,</text:span><text:span text:style-name="T83"><text:s/>doravante denominado<text:s/></text:span><text:span text:style-name="T84">PROTOCOL</text:span><text:span text:style-name="T85">O</text:span><text:span text:style-name="T86">,</text:span><text:span text:style-name="T87"><text:s/>com fundamento, no que couber, na</text:span><text:span text:style-name="T88"><text:s/>Lei nº 14.133/2021</text:span><text:span text:style-name="T89">,<text:s/></text:span><text:span text:style-name="T90">mediante cláusulas e condições constantes deste instrumento.</text:span></text:p>
      <text:p text:style-name="P91"><text:span text:style-name="T92">O</text:span><text:span text:style-name="T93"><text:s/>presente</text:span><text:span text:style-name="T94"><text:s/>protocolo<text:s/></text:span><text:span text:style-name="T95">tem por objeto a conjunção de esforços para promover a cooperação entre os órgãos partícipes para a redução de litigiosidade e racionalização de processos d</text:span><text:span text:style-name="T96">o<text:s/></text:span><text:span text:style-name="T97">B</text:span><text:span text:style-name="T98">RADESC</text:span><text:span text:style-name="T99">O</text:span><text:span text:style-name="T100"><text:s/></text:span><text:span text:style-name="T101">em trâmite no TRIBUNAL REGIONAL DO TRABALHO DA 24ª REGIÃO e outras medidas de racionalização do acervo,<text:s/></text:span><text:span text:style-name="T102">a serem estabelecidos em<text:s/></text:span><text:span text:style-name="T103">acordo</text:span><text:span text:style-name="T104">s que serão oportunamente formalizad</text:span><text:span text:style-name="T105">o</text:span><text:span text:style-name="T106">s entre as partes ora signatárias.</text:span></text:p>
      <text:p text:style-name="P107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p text:style-name="P108">Também<text:s/>fomentarão o intercâmbio de dados, de documentos, de apoio técnico-institucional e de informações de interesse recíprocos,<text:s/>vedada a transferência<text:s/>a terceiros ou divulgação<text:s/>sem o aval de ambas as partes.</text:p>
      <text:p text:style-name="P109">Este<text:s/>protocolo<text:s/>de<text:s/>intenções<text:s/>terá<text:s/>vigência pelo prazo de<text:s/>24<text:s/>(vinte e quatro) meses, a contar de sua assinatura.</text:p>
      <text:soft-page-break/>
      <text:p text:style-name="P110">Eventuais dúvidas, omissões ou controvérsias decorrentes deste<text:s/>termo serão dirimidas, de comum acordo, pelos<text:s/>signatários.</text:p>
      <text:p text:style-name="P111">O TRT24 providenciará a publicação do extrato deste instrumento na imprensa oficial.</text:p>
      <text:p text:style-name="P112">E, por estarem justas e acordadas, as partes assinam o presente instrumento, considerando-se efetivamente formalizado a partir da data da última assinatura.</text:p>
      <text:p text:style-name="P113">Campo Grande,<text:s/>15<text:s/>de<text:s/>maio<text:s/>de 2026.</text:p>
      <text:p text:style-name="P114"/>
      <text:p text:style-name="P115"><text:span text:style-name="T116">Desembargador<text:s/></text:span><text:span text:style-name="T117">CÉSAR PALUMBO FERNANDES</text:span></text:p>
      <text:p text:style-name="P118">Vice-Presidente do Tribunal Regional do Trabalho da 24ª Região</text:p>
      <text:p text:style-name="P119">no exercício da Presidência</text:p>
      <text:p text:style-name="P120"/>
      <text:p text:style-name="P121"/>
      <text:p text:style-name="P122"/>
      <text:p text:style-name="P123"/>
      <text:p text:style-name="P124"><text:span text:style-name="T125">Juiz<text:s/></text:span><text:span text:style-name="T126">LEONARDO ELY</text:span></text:p>
      <text:p text:style-name="P127">Coordenador do Núcleo Permanente de Métodos</text:p>
      <text:p text:style-name="P128"><text:s/>Consensuais de Solução de Conflitos<text:s/>-<text:s/>NUPEMEC</text:p>
      <text:p text:style-name="P129"/>
      <text:p text:style-name="P130"/>
      <text:p text:style-name="P131"/>
      <text:p text:style-name="P132"/>
      <text:p text:style-name="P133">FLÁVIO PENNA MENDONÇA</text:p>
      <text:p text:style-name="P134">Representante do BANCO BRADESCO<text:s/>S.A.</text:p>
      <text:p text:style-name="P135"/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2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2</text:page-count>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18:46:00Z</meta:creation-date>
    <dc:date>2026-07-29T18:46:00Z</dc:date>
    <meta:print-date>2026-04-07T15:47:00Z</meta:print-date>
    <meta:template xlink:href="Normal.dotm" xlink:type="simple"/>
    <meta:editing-cycles>2</meta:editing-cycles>
    <meta:editing-duration>PT60S</meta:editing-duration>
    <meta:document-statistic meta:page-count="2" meta:paragraph-count="5" meta:word-count="419" meta:character-count="2680" meta:row-count="18" meta:non-whitespace-character-count="2266"/>
  </office:meta>
</office:document-meta>
</file>