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</style:style>
    <style:style style:name="T27" style:parent-style-name="Fonteparág.padrão" style:family="text">
      <style:text-properties style:font-name="Times New Roman" fo:font-weight="bold" style:font-weight-asian="bold"/>
    </style:style>
    <style:style style:name="T28" style:parent-style-name="Fonteparág.padrão" style:family="text">
      <style:text-properties style:font-name="Times New Roman" fo:font-weight="bold" style:font-weight-asian="bold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 fo:font-weight="bold" style:font-weight-asian="bold" style:font-weight-complex="bold"/>
    </style:style>
    <style:style style:name="T31" style:parent-style-name="Fonteparág.padrão" style:family="text">
      <style:text-properties style:font-name="Times New Roman" fo:font-weight="bold" style:font-weight-asian="bold" style:font-weight-complex="bold"/>
    </style:style>
    <style:style style:name="T32" style:parent-style-name="Fonteparág.padrão" style:family="text">
      <style:text-properties style:font-name="Times New Roman" fo:font-weight="bold" style:font-weight-asian="bold"/>
    </style:style>
    <style:style style:name="P33" style:parent-style-name="Normal" style:family="paragraph">
      <style:paragraph-properties fo:text-align="justify" fo:margin-top="0.1666in" fo:margin-bottom="0in" fo:line-height="150%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 fo:font-weight="bold" style:font-weight-asian="bold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 fo:font-weight="bold" style:font-weight-asian="bold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/>
    </style:style>
    <style:style style:name="T55" style:parent-style-name="Fonteparág.padrão" style:family="text">
      <style:text-properties style:font-name="Times New Roman"/>
    </style:style>
    <style:style style:name="T56" style:parent-style-name="Fonteparág.padrão" style:family="text">
      <style:text-properties style:font-name="Times New Roman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 fo:font-weight="bold" style:font-weight-asian="bold" style:font-weight-complex="bold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 fo:font-weight="bold" style:font-weight-asian="bold" style:font-weight-complex="bold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/>
    </style:style>
    <style:style style:name="T69" style:parent-style-name="Fonteparág.padrão" style:family="text">
      <style:text-properties style:font-name="Times New Roman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 fo:font-weight="bold" style:font-weight-asian="bold" style:font-weight-complex="bold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/>
    </style:style>
    <style:style style:name="T80" style:parent-style-name="Fonteparág.padrão" style:family="text">
      <style:text-properties style:font-name="Times New Roman"/>
    </style:style>
    <style:style style:name="T81" style:parent-style-name="Fonteparág.padrão" style:family="text">
      <style:text-properties style:font-name="Times New Roman"/>
    </style:style>
    <style:style style:name="T82" style:parent-style-name="Fonteparág.padrão" style:family="text">
      <style:text-properties style:font-name="Times New Roman"/>
    </style:style>
    <style:style style:name="T83" style:parent-style-name="Fonteparág.padrão" style:family="text">
      <style:text-properties style:font-name="Times New Roman"/>
    </style:style>
    <style:style style:name="T84" style:parent-style-name="Fonteparág.padrão" style:family="text">
      <style:text-properties style:font-name="Times New Roman" fo:font-weight="bold" style:font-weight-asian="bold" style:font-weight-complex="bold"/>
    </style:style>
    <style:style style:name="T85" style:parent-style-name="Fonteparág.padrão" style:family="text">
      <style:text-properties style:font-name="Times New Roman" style:font-weight-complex="bold"/>
    </style:style>
    <style:style style:name="T86" style:parent-style-name="Fonteparág.padrão" style:family="text">
      <style:text-properties style:font-name="Times New Roman" style:font-weight-complex="bold"/>
    </style:style>
    <style:style style:name="T87" style:parent-style-name="Fonteparág.padrão" style:family="text">
      <style:text-properties style:font-name="Times New Roman" style:font-weight-complex="bold"/>
    </style:style>
    <style:style style:name="T88" style:parent-style-name="Fonteparág.padrão" style:family="text">
      <style:text-properties style:font-name="Times New Roman"/>
    </style:style>
    <style:style style:name="T89" style:parent-style-name="Fonteparág.padrão" style:family="text">
      <style:text-properties style:font-name="Times New Roman" fo:font-weight="bold" style:font-weight-asian="bold"/>
    </style:style>
    <style:style style:name="T90" style:parent-style-name="Fonteparág.padrão" style:family="text">
      <style:text-properties style:font-name="Times New Roman" style:font-weight-complex="bold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 fo:font-weight="bold" style:font-weight-asian="bold"/>
    </style:style>
    <style:style style:name="T93" style:parent-style-name="Fonteparág.padrão" style:family="text">
      <style:text-properties style:font-name="Times New Roman" fo:font-weight="bold" style:font-weight-asian="bold"/>
    </style:style>
    <style:style style:name="T94" style:parent-style-name="Fonteparág.padrão" style:family="text">
      <style:text-properties style:font-name="Times New Roman" fo:font-weight="bold" style:font-weight-asian="bold"/>
    </style:style>
    <style:style style:name="T95" style:parent-style-name="Fonteparág.padrão" style:family="text">
      <style:text-properties style:font-name="Times New Roman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/>
    </style:style>
    <style:style style:name="P99" style:parent-style-name="Normal" style:family="paragraph">
      <style:paragraph-properties fo:text-align="justify" fo:margin-top="0.1666in" fo:margin-bottom="0in" fo:line-height="150%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/>
    </style:style>
    <style:style style:name="T102" style:parent-style-name="Fonteparág.padrão" style:family="text">
      <style:text-properties style:font-name="Times New Roman"/>
    </style:style>
    <style:style style:name="T103" style:parent-style-name="Fonteparág.padrão" style:family="text">
      <style:text-properties style:font-name="Times New Roman"/>
    </style:style>
    <style:style style:name="T104" style:parent-style-name="Fonteparág.padrão" style:family="text">
      <style:text-properties style:font-name="Times New Roman"/>
    </style:style>
    <style:style style:name="T105" style:parent-style-name="Fonteparág.padrão" style:family="text">
      <style:text-properties style:font-name="Times New Roman" fo:font-weight="bold" style:font-weight-asian="bold" style:font-weight-complex="bold"/>
    </style:style>
    <style:style style:name="T106" style:parent-style-name="Fonteparág.padrão" style:family="text">
      <style:text-properties style:font-name="Times New Roman"/>
    </style:style>
    <style:style style:name="T107" style:parent-style-name="Fonteparág.padrão" style:family="text">
      <style:text-properties style:font-name="Times New Roman"/>
    </style:style>
    <style:style style:name="T108" style:parent-style-name="Fonteparág.padrão" style:family="text">
      <style:text-properties style:font-name="Times New Roman"/>
    </style:style>
    <style:style style:name="T109" style:parent-style-name="Fonteparág.padrão" style:family="text">
      <style:text-properties style:font-name="Times New Roman"/>
    </style:style>
    <style:style style:name="T110" style:parent-style-name="Fonteparág.padrão" style:family="text">
      <style:text-properties style:font-name="Times New Roman"/>
    </style:style>
    <style:style style:name="T111" style:parent-style-name="Fonteparág.padrão" style:family="text">
      <style:text-properties style:font-name="Times New Roman"/>
    </style:style>
    <style:style style:name="P11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2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21" style:parent-style-name="Normal" style:family="paragraph">
      <style:paragraph-properties fo:text-align="center" fo:margin-bottom="0in" fo:line-height="100%"/>
    </style:style>
    <style:style style:name="T122" style:parent-style-name="Fonteparág.padrão" style:family="text">
      <style:text-properties style:font-name="Times New Roman"/>
    </style:style>
    <style:style style:name="T123" style:parent-style-name="Fonteparág.padrão" style:family="text">
      <style:text-properties style:font-name="Times New Roman" fo:font-weight="bold" style:font-weight-asian="bold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0" style:parent-style-name="Normal" style:family="paragraph">
      <style:paragraph-properties fo:text-align="center" fo:margin-bottom="0in" fo:line-height="100%"/>
    </style:style>
    <style:style style:name="T131" style:parent-style-name="Fonteparág.padrão" style:family="text">
      <style:text-properties style:font-name="Times New Roman"/>
    </style:style>
    <style:style style:name="T132" style:parent-style-name="Fonteparág.padrão" style:family="text">
      <style:text-properties style:font-name="Times New Roman" fo:font-weight="bold" style:font-weight-asian="bold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9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40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1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4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46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7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/>
      <text:p text:style-name="P23">Processo<text:s/>Administrativo<text:s/>TRT 24ª Região nº<text:s/>2604/2026</text:p>
      <text:p text:style-name="P24">Protocolo de Intenções<text:s/>nº<text:s/>04/2026</text:p>
      <text:p text:style-name="P25"/>
      <text:p text:style-name="P26"><text:span text:style-name="T27">PROTOCOLO DE INTENÇÕES<text:s/></text:span><text:span text:style-name="T28">QUE ENTRE SI CELEBRAM O TRIBUNAL REGIONAL DO TRABALHO DA 24ª REGIÃO E<text:s/></text:span><text:span text:style-name="T29">A EMPRESA<text:s/></text:span><text:span text:style-name="T30">ELDORADO BRASIL<text:s/></text:span><text:span text:style-name="T31">CELULOSE<text:s/></text:span><text:span text:style-name="T32">S.A.</text:span></text:p>
      <text:p text:style-name="P33"><text:span text:style-name="T34">O<text:s/></text:span><text:span text:style-name="T35">TRIBUNAL REGIONAL DO TRABALHO DA 24ª REGIÃO</text:span><text:span text:style-name="T36">, com sede na Rua<text:s/></text:span><text:span text:style-name="T37">Delegado Carlos Roberto Bastos de Oliveira</text:span><text:span text:style-name="T38">,<text:s/></text:span><text:span text:style-name="T39">208, Jd. Veraneio, em Campo Grande</text:span><text:span text:style-name="T40"><text:s/></text:span><text:span text:style-name="T41">-</text:span><text:span text:style-name="T42"><text:s/></text:span><text:span text:style-name="T43">MS, CNPJ 37.115.409/0001-63,<text:s/></text:span><text:span text:style-name="T44">doravante denominado<text:s/></text:span><text:span text:style-name="T45">TRT24</text:span><text:span text:style-name="T46">,<text:s/></text:span><text:span text:style-name="T47">neste ato representado pelo<text:s/></text:span><text:span text:style-name="T48">Desembargador<text:s/></text:span><text:span text:style-name="T49">CÉSAR PALUMBO FERNANDES, Vice-Presidente no exercício da Presidência,</text:span><text:span text:style-name="T50"><text:s/>e pelo Juiz LEONARDO ELY</text:span><text:span text:style-name="T51">,<text:s/></text:span><text:span text:style-name="T52">Coordenador do<text:s/></text:span><text:span text:style-name="T53">Núcleo Permanente de<text:s/></text:span><text:span text:style-name="T54">Métodos Consensuais de Solução de Conflitos</text:span><text:span text:style-name="T55"><text:s/>–</text:span><text:span text:style-name="T56"><text:s/></text:span><text:bookmark-start text:name="_Hlk214955434"/><text:span text:style-name="T57">NUPEMEC,</text:span><text:bookmark-end text:name="_Hlk214955434"/><text:span text:style-name="T58"><text:s/>e<text:s/></text:span><text:span text:style-name="T59">a empresa<text:s/></text:span><text:span text:style-name="T60">ELDORADO BRASIL CELULOSE</text:span><text:span text:style-name="T61"><text:s/></text:span><text:span text:style-name="T62">S.A.</text:span><text:span text:style-name="T63">, i</text:span><text:span text:style-name="T64">nscrit</text:span><text:span text:style-name="T65">a</text:span><text:span text:style-name="T66"><text:s/>no CNPJ</text:span><text:span text:style-name="T67"><text:s/></text:span><text:span text:style-name="T68">nº<text:s/></text:span><text:span text:style-name="T69">07.401.436</text:span><text:span text:style-name="T70">/00</text:span><text:span text:style-name="T71">02-12</text:span><text:span text:style-name="T72">,</text:span><text:span text:style-name="T73"><text:s/></text:span><text:span text:style-name="T74">doravante denominad</text:span><text:span text:style-name="T75">a</text:span><text:span text:style-name="T76"><text:s/></text:span><text:span text:style-name="T77">ELDORADO BRASIL</text:span><text:span text:style-name="T78">,<text:s/></text:span><text:span text:style-name="T79">neste ato representad</text:span><text:span text:style-name="T80">o</text:span><text:span text:style-name="T81"><text:s/></text:span><text:span text:style-name="T82">por</text:span><text:span text:style-name="T83"><text:s/>ARTHUR VINICIUS GERSIONI</text:span><text:span text:style-name="T84"><text:s/></text:span><text:span text:style-name="T85">e FERNANDO FRIOLLI PINTO</text:span><text:span text:style-name="T86">,</text:span><text:span text:style-name="T87"><text:s/></text:span><text:span text:style-name="T88">resolvem celebrar o presente<text:s/></text:span><text:span text:style-name="T89">PROTOCOLO DE INTENÇÕES</text:span><text:span text:style-name="T90">,</text:span><text:span text:style-name="T91"><text:s/>doravante denominado<text:s/></text:span><text:span text:style-name="T92">PROTOCOL</text:span><text:span text:style-name="T93">O</text:span><text:span text:style-name="T94">,</text:span><text:span text:style-name="T95"><text:s/>com fundamento, no que couber, na</text:span><text:span text:style-name="T96"><text:s/>Lei nº 14.133/2021</text:span><text:span text:style-name="T97">,<text:s/></text:span><text:span text:style-name="T98">mediante cláusulas e condições constantes deste instrumento.</text:span></text:p>
      <text:p text:style-name="P99"><text:span text:style-name="T100">O</text:span><text:span text:style-name="T101"><text:s/>presente</text:span><text:span text:style-name="T102"><text:s/>protocolo<text:s/></text:span><text:span text:style-name="T103">tem por objeto a conjunção de esforços para promover a cooperação entre os órgãos partícipes para a redução de litigiosidade e racionalização de processos<text:s/></text:span><text:span text:style-name="T104">da empresa<text:s/></text:span><text:span text:style-name="T105">ELDORADO BRASIL<text:s/></text:span><text:span text:style-name="T106">em trâmite no TRIBUNAL REGIONAL DO TRABALHO DA 24ª REGIÃO e outras medidas de racionalização do acervo,<text:s/></text:span><text:span text:style-name="T107">a serem estabelecidos em<text:s/></text:span><text:span text:style-name="T108">acordo</text:span><text:span text:style-name="T109">s que serão oportunamente formalizad</text:span><text:span text:style-name="T110">o</text:span><text:span text:style-name="T111">s entre as partes ora signatárias.</text:span></text:p>
      <text:p text:style-name="P112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13">Também<text:s/>fomentarão o intercâmbio de dados, de documentos, de apoio técnico-institucional e de informações de interesse recíprocos,<text:s/>vedada a transferência<text:s/>a terceiros ou divulgação<text:s/>sem o aval de ambas as partes.</text:p>
      <text:soft-page-break/>
      <text:p text:style-name="P114">Este<text:s/>protocolo<text:s/>de<text:s/>intenções<text:s/>terá<text:s/>vigência pelo prazo de<text:s/>24<text:s/>(vinte e quatro) meses, a contar de sua assinatura.</text:p>
      <text:p text:style-name="P115">Eventuais dúvidas, omissões ou controvérsias decorrentes deste<text:s/>termo serão dirimidas, de comum acordo, pelos<text:s/>signatários.</text:p>
      <text:p text:style-name="P116">O TRT24 providenciará a publicação do extrato deste instrumento na imprensa oficial.</text:p>
      <text:p text:style-name="P117">E, por estarem justas e acordadas, as partes assinam o presente instrumento, considerando-se efetivamente formalizado a partir da data da última assinatura.</text:p>
      <text:p text:style-name="P118">Campo Grande,<text:s/>15<text:s/>de<text:s/>maio<text:s/>de 2026.</text:p>
      <text:p text:style-name="P119"/>
      <text:p text:style-name="P120"/>
      <text:p text:style-name="P121"><text:span text:style-name="T122">Desembargador<text:s/></text:span><text:span text:style-name="T123">CÉSAR PALUMBO FERNANDES</text:span></text:p>
      <text:p text:style-name="P124">Vice-Presidente do Tribunal Regional do Trabalho da 24ª Região</text:p>
      <text:p text:style-name="P125">no exercício da Presidência</text:p>
      <text:p text:style-name="P126"/>
      <text:p text:style-name="P127"/>
      <text:p text:style-name="P128"/>
      <text:p text:style-name="P129"/>
      <text:p text:style-name="P130"><text:span text:style-name="T131">Juiz<text:s/></text:span><text:span text:style-name="T132">LEONARDO ELY</text:span></text:p>
      <text:p text:style-name="P133">Coordenador do Núcleo Permanente de Métodos</text:p>
      <text:p text:style-name="P134"><text:s/>Consensuais de Solução de Conflitos<text:s/>-<text:s/>NUPEMEC</text:p>
      <text:p text:style-name="P135"/>
      <text:p text:style-name="P136"/>
      <text:p text:style-name="P137"/>
      <text:p text:style-name="P138"/>
      <text:p text:style-name="P139">ARTHUR VINICIUS GERSIONI</text:p>
      <text:p text:style-name="P140">Representante da<text:s/>Eldorado Brasil Celulose S.A.</text:p>
      <text:p text:style-name="P141"/>
      <text:p text:style-name="P142"/>
      <text:p text:style-name="P143"/>
      <text:p text:style-name="P144"/>
      <text:p text:style-name="P145">FERNANDO FRIOLLI PINTO</text:p>
      <text:p text:style-name="P146">Representante da Eldorado Brasil Celulose S.A.</text:p>
      <text:p text:style-name="P1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2</text:page-count></text:span></text:p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5:00Z</meta:creation-date>
    <dc:date>2026-07-29T20:25:00Z</dc:date>
    <meta:print-date>2026-05-13T21:10:00Z</meta:print-date>
    <meta:template xlink:href="Normal.dotm" xlink:type="simple"/>
    <meta:editing-cycles>2</meta:editing-cycles>
    <meta:editing-duration>PT0S</meta:editing-duration>
    <meta:document-statistic meta:page-count="2" meta:paragraph-count="5" meta:word-count="446" meta:character-count="2854" meta:row-count="20" meta:non-whitespace-character-count="2413"/>
  </office:meta>
</office:document-meta>
</file>