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Times New Roman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/>
    </style:style>
    <style:style style:name="T27" style:parent-style-name="Fonteparág.padrão" style:family="text">
      <style:text-properties style:font-name="Times New Roman"/>
    </style:style>
    <style:style style:name="T28" style:parent-style-name="Fonteparág.padrão" style:family="text">
      <style:text-properties style:font-name="Times New Roman" fo:font-weight="bold" style:font-weight-asian="bold"/>
    </style:style>
    <style:style style:name="T29" style:parent-style-name="Fonteparág.padrão" style:family="text">
      <style:text-properties style:font-name="Times New Roman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 fo:font-weight="bold" style:font-weight-asian="bold"/>
    </style:style>
    <style:style style:name="T39" style:parent-style-name="Fonteparág.padrão" style:family="text">
      <style:text-properties style:font-name="Times New Roman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 fo:font-weight="bold" style:font-weight-asian="bold" style:font-weight-complex="bold"/>
    </style:style>
    <style:style style:name="T54" style:parent-style-name="Fonteparág.padrão" style:family="text">
      <style:text-properties style:font-name="Times New Roman" fo:font-weight="bold" style:font-weight-asian="bold" style:font-weight-complex="bold"/>
    </style:style>
    <style:style style:name="T55" style:parent-style-name="Fonteparág.padrão" style:family="text">
      <style:text-properties style:font-name="Times New Roman" fo:font-weight="bold" style:font-weight-asian="bold" style:font-weight-complex="bold"/>
    </style:style>
    <style:style style:name="T56" style:parent-style-name="Fonteparág.padrão" style:family="text">
      <style:text-properties style:font-name="Times New Roman" fo:font-weight="bold" style:font-weight-asian="bold" style:font-weight-complex="bold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 fo:font-weight="bold" style:font-weight-asian="bold" style:font-weight-complex="bold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 fo:font-weight="bold" style:font-weight-asian="bold" style:font-weight-complex="bold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 fo:font-weight="bold" style:font-weight-asian="bold"/>
    </style:style>
    <style:style style:name="T79" style:parent-style-name="Fonteparág.padrão" style:family="text">
      <style:text-properties style:font-name="Times New Roman" style:font-weight-complex="bold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 fo:font-weight="bold" style:font-weight-asian="bold"/>
    </style:style>
    <style:style style:name="T82" style:parent-style-name="Fonteparág.padrão" style:family="text">
      <style:text-properties style:font-name="Times New Roman" fo:font-weight="bold" style:font-weight-asian="bold"/>
    </style:style>
    <style:style style:name="T83" style:parent-style-name="Fonteparág.padrão" style:family="text">
      <style:text-properties style:font-name="Times New Roman" fo:font-weight="bold" style:font-weight-asian="bold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/>
    </style:style>
    <style:style style:name="T86" style:parent-style-name="Fonteparág.padrão" style:family="text">
      <style:text-properties style:font-name="Times New Roman"/>
    </style:style>
    <style:style style:name="T87" style:parent-style-name="Fonteparág.padrão" style:family="text">
      <style:text-properties style:font-name="Times New Roman"/>
    </style:style>
    <style:style style:name="P88" style:parent-style-name="Normal" style:family="paragraph">
      <style:paragraph-properties fo:text-align="justify" fo:margin-top="0.1666in" fo:margin-bottom="0in" fo:line-height="150%"/>
    </style:style>
    <style:style style:name="T89" style:parent-style-name="Fonteparág.padrão" style:family="text">
      <style:text-properties style:font-name="Times New Roman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 fo:font-weight="bold" style:font-weight-asian="bold" style:font-weight-complex="bold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P10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center" fo:margin-bottom="0in" fo:line-height="100%"/>
    </style:style>
    <style:style style:name="T113" style:parent-style-name="Fonteparág.padrão" style:family="text">
      <style:text-properties style:font-name="Times New Roman"/>
    </style:style>
    <style:style style:name="T114" style:parent-style-name="Fonteparág.padrão" style:family="text">
      <style:text-properties style:font-name="Times New Roman" fo:font-weight="bold" style:font-weight-asian="bold"/>
    </style:style>
    <style:style style:name="P11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</style:style>
    <style:style style:name="T122" style:parent-style-name="Fonteparág.padrão" style:family="text">
      <style:text-properties style:font-name="Times New Roman"/>
    </style:style>
    <style:style style:name="T123" style:parent-style-name="Fonteparág.padrão" style:family="text">
      <style:text-properties style:font-name="Times New Roman" fo:font-weight="bold" style:font-weight-asian="bold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</style:style>
    <style:style style:name="T131" style:parent-style-name="Fonteparág.padrão" style:family="text">
      <style:text-properties style:font-name="Times New Roman"/>
    </style:style>
    <style:style style:name="T132" style:parent-style-name="Fonteparág.padrão" style:family="text">
      <style:text-properties style:font-name="Times New Roman" fo:font-weight="bold" style:font-weight-asian="bold" style:font-weight-complex="bold"/>
    </style:style>
    <style:style style:name="T133" style:parent-style-name="Fonteparág.padrão" style:family="text">
      <style:text-properties style:font-name="Times New Roman" style:font-weight-complex="bold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>Processo<text:s/>Administrativo<text:s/>TRT 24ª Região nº<text:s/>2786/2026</text:p>
      <text:p text:style-name="P23">Protocolo de Intenções<text:s/>nº<text:s/>12/2026</text:p>
      <text:p text:style-name="P24"/>
      <text:p text:style-name="P25">PROTOCOLO DE INTENÇÕES<text:s/>QUE ENTRE SI CELEBRAM O TRIBUNAL REGIONAL DO TRABALHO DA 24ª REGIÃO E<text:s/>RAIA DROGASIL<text:s/>S.A.</text:p>
      <text:p text:style-name="P26"><text:span text:style-name="T27">O<text:s/></text:span><text:span text:style-name="T28">TRIBUNAL REGIONAL DO TRABALHO DA 24ª REGIÃO</text:span><text:span text:style-name="T29">, com sede na Rua<text:s/></text:span><text:span text:style-name="T30">Delegado Carlos Roberto Bastos de Oliveira</text:span><text:span text:style-name="T31">,<text:s/></text:span><text:span text:style-name="T32">208, Jd. Veraneio, em Campo Grande</text:span><text:span text:style-name="T33"><text:s/></text:span><text:span text:style-name="T34">-</text:span><text:span text:style-name="T35"><text:s/></text:span><text:span text:style-name="T36">MS, CNPJ 37.115.409/0001-63,<text:s/></text:span><text:span text:style-name="T37">doravante denominado<text:s/></text:span><text:span text:style-name="T38">TRT24</text:span><text:span text:style-name="T39">,<text:s/></text:span><text:span text:style-name="T40">neste ato representado pelo<text:s/></text:span><text:span text:style-name="T41">Desembargador<text:s/></text:span><text:span text:style-name="T42">CÉSAR PALUMBO FERNANDES, Vice-Presidente no exercício da Presidência,</text:span><text:span text:style-name="T43"><text:s/>e pelo Juiz LEONARDO ELY</text:span><text:span text:style-name="T44">,<text:s/></text:span><text:span text:style-name="T45">Coordenador do<text:s/></text:span><text:span text:style-name="T46">Núcleo Permanente de<text:s/></text:span><text:span text:style-name="T47">Métodos Consensuais de Solução de Conflitos</text:span><text:span text:style-name="T48"><text:s/>–</text:span><text:span text:style-name="T49"><text:s/></text:span><text:bookmark-start text:name="_Hlk214955434"/><text:span text:style-name="T50">NUPEMEC,</text:span><text:bookmark-end text:name="_Hlk214955434"/><text:span text:style-name="T51"><text:s/>e<text:s/></text:span><text:span text:style-name="T52">o<text:s/></text:span><text:span text:style-name="T53">R</text:span><text:span text:style-name="T54">A</text:span><text:span text:style-name="T55">IA DROGASIL<text:s/></text:span><text:span text:style-name="T56">S.A.</text:span><text:span text:style-name="T57">, i</text:span><text:span text:style-name="T58">nscrit</text:span><text:span text:style-name="T59">a</text:span><text:span text:style-name="T60"><text:s/>no CNPJ</text:span><text:span text:style-name="T61"><text:s/></text:span><text:span text:style-name="T62">nº<text:s/></text:span><text:span text:style-name="T63">61.585.865/0001-51</text:span><text:span text:style-name="T64">,</text:span><text:span text:style-name="T65"><text:s/></text:span><text:span text:style-name="T66">doravante denominad</text:span><text:span text:style-name="T67">a</text:span><text:span text:style-name="T68"><text:s/></text:span><text:span text:style-name="T69">DROGASIL</text:span><text:span text:style-name="T70">,<text:s/></text:span><text:span text:style-name="T71">neste ato representad</text:span><text:span text:style-name="T72">a</text:span><text:span text:style-name="T73"><text:s/>p</text:span><text:span text:style-name="T74">or<text:s/></text:span><text:span text:style-name="T75">sua Advogada JÉSSICA FRANCINETE SOARES</text:span><text:span text:style-name="T76">,<text:s/></text:span><text:span text:style-name="T77">resolvem celebrar o presente<text:s/></text:span><text:span text:style-name="T78">PROTOCOLO DE INTENÇÕES</text:span><text:span text:style-name="T79">,</text:span><text:span text:style-name="T80"><text:s/>doravante denominado<text:s/></text:span><text:span text:style-name="T81">PROTOCOL</text:span><text:span text:style-name="T82">O</text:span><text:span text:style-name="T83">,</text:span><text:span text:style-name="T84"><text:s/>com fundamento, no que couber, na</text:span><text:span text:style-name="T85"><text:s/>Lei nº 14.133/2021</text:span><text:span text:style-name="T86">,<text:s/></text:span><text:span text:style-name="T87">mediante cláusulas e condições constantes deste instrumento.</text:span></text:p>
      <text:p text:style-name="P88"><text:span text:style-name="T89">O</text:span><text:span text:style-name="T90"><text:s/>presente</text:span><text:span text:style-name="T91"><text:s/>protocolo<text:s/></text:span><text:span text:style-name="T92">tem por objeto a conjunção de esforços para promover a cooperação entre os órgãos partícipes para a redução de litigiosidade e racionalização de processos d</text:span><text:span text:style-name="T93">a</text:span><text:span text:style-name="T94"><text:s/></text:span><text:span text:style-name="T95">DROGASIL</text:span><text:span text:style-name="T96"><text:s/></text:span><text:span text:style-name="T97">em trâmite no TRIBUNAL REGIONAL DO TRABALHO DA 24ª REGIÃO e outras medidas de racionalização do acervo,<text:s/></text:span><text:span text:style-name="T98">a serem estabelecidos em<text:s/></text:span><text:span text:style-name="T99">acordo</text:span><text:span text:style-name="T100">s que serão oportunamente formalizad</text:span><text:span text:style-name="T101">o</text:span><text:span text:style-name="T102">s entre as partes ora signatárias.</text:span></text:p>
      <text:p text:style-name="P103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04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05">Este<text:s/>protocolo<text:s/>de<text:s/>intenções<text:s/>terá<text:s/>vigência pelo prazo de<text:s/>24<text:s/>(vinte e quatro) meses, a contar de sua assinatura.</text:p>
      <text:p text:style-name="P106">Eventuais dúvidas, omissões ou controvérsias decorrentes deste<text:s/>termo serão dirimidas, de comum acordo, pelos<text:s/>signatários.</text:p>
      <text:p text:style-name="P107">O TRT24 providenciará a publicação do extrato deste instrumento na imprensa oficial.</text:p>
      <text:p text:style-name="P108">E, por estarem justas e acordadas, as partes assinam o presente instrumento, considerando-se efetivamente formalizado a partir da data da última assinatura.</text:p>
      <text:p text:style-name="P109">Campo Grande,<text:s/>15<text:s/>de<text:s/>maio<text:s/>de 2026.</text:p>
      <text:p text:style-name="P110"/>
      <text:p text:style-name="P111"/>
      <text:p text:style-name="P112"><text:span text:style-name="T113">Desembargador<text:s/></text:span><text:span text:style-name="T114">CÉSAR PALUMBO FERNANDES</text:span></text:p>
      <text:p text:style-name="P115">Vice-Presidente do Tribunal Regional do Trabalho da 24ª Região</text:p>
      <text:p text:style-name="P116">no exercício da Presidência</text:p>
      <text:p text:style-name="P117"/>
      <text:p text:style-name="P118"/>
      <text:p text:style-name="P119"/>
      <text:p text:style-name="P120"/>
      <text:p text:style-name="P121"><text:span text:style-name="T122">Juiz<text:s/></text:span><text:span text:style-name="T123">LEONARDO ELY</text:span></text:p>
      <text:p text:style-name="P124">Coordenador do Núcleo Permanente de Métodos</text:p>
      <text:p text:style-name="P125"><text:s/>Consensuais de Solução de Conflitos<text:s/>-<text:s/>NUPEMEC</text:p>
      <text:p text:style-name="P126"/>
      <text:p text:style-name="P127"/>
      <text:p text:style-name="P128"/>
      <text:p text:style-name="P129"/>
      <text:p text:style-name="P130"><text:span text:style-name="T131">Advogada<text:s/></text:span><text:span text:style-name="T132">JÉSSICA FRANCINETE SOARES</text:span><text:span text:style-name="T133"><text:s/></text:span></text:p>
      <text:p text:style-name="P134">Representante da RAIA DROGASIL<text:s/>S.A.</text:p>
      <text:p text:style-name="P135"/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8</text:page-count></text:span></text:p>
        <text:p text:style-name="Rodapé"/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8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7:00Z</meta:creation-date>
    <dc:date>2026-07-29T20:27:00Z</dc:date>
    <meta:print-date>2026-04-07T15:47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23" meta:character-count="2707" meta:row-count="19" meta:non-whitespace-character-count="2289"/>
  </office:meta>
</office:document-meta>
</file>