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font-size="11pt" style:font-size-asian="11pt" style:font-size-complex="11pt"/>
    </style:style>
    <style:style style:name="ce5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333333" fo:font-size="11pt" style:font-size-asian="11pt" style:font-size-complex="11pt" style:font-family-generic="swiss"/>
    </style:style>
    <style:style style:name="ce9" style:family="table-cell" style:parent-style-name="Normal_32_2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color="#333333" fo:font-size="11pt" style:font-size-asian="11pt" style:font-size-complex="11pt" fo:font-weight="bold" style:font-weight-asian="bold" style:font-weight-complex="bold"/>
    </style:style>
    <style:style style:name="ce11" style:family="table-cell" style:parent-style-name="Normal_32_2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Normal_32_2" style:data-style-name="N2">
      <style:table-cell-properties fo:border-top="thin solid #000000" fo:border-bottom="2pt solid #000000" fo:border-left="thin solid #000000" fo:border-right="2pt solid #000000" style:vertical-align="middle" fo:background-color="#FFFFFF" style:cell-protect="protected" style:repeat-content="false"/>
      <style:paragraph-properties fo:text-align="end" fo:margin-right="0cm"/>
      <style:text-properties fo:color="#333333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Normal_32_2" style:data-style-name="N2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333333" fo:font-size="11pt" style:font-size-asian="11pt" style:font-size-complex="11pt" style:font-family-generic="swiss"/>
    </style:style>
    <style:style style:name="ce14" style:family="table-cell" style:parent-style-name="Normal_32_2" style:data-style-name="N3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repeat-content="false"/>
      <style:paragraph-properties fo:text-align="start" fo:margin-left="0cm"/>
      <style:text-properties fo:color="#333333" fo:font-size="11pt" style:font-size-asian="11pt" style:font-size-complex="11pt" style:font-family-generic="swiss"/>
    </style:style>
    <style:style style:name="ce15" style:family="table-cell" style:parent-style-name="Default" style:data-style-name="N30">
      <style:table-cell-properties style:vertical-align="middle" fo:wrap-option="wrap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16" style:family="table-cell" style:parent-style-name="Default" style:data-style-name="N30">
      <style:table-cell-properties style:vertical-align="middle" fo:background-color="#FFFF00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#FFFF00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5.15937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4.15395833333333cm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3.783541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44.4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4__Tabela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style-name="ce1">
            <draw:frame draw:z-index="1" draw:id="id0" draw:style-name="a0" draw:name="Picture 11" svg:x="0.04167in" svg:y="0.07292in" svg:width="2.08333in" svg:height="1.937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4" table:number-rows-spanned="1" table:style-name="ce15">
            <text:p>Valores Pagos aos Reclamantes<text:s/>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 table:style-name="ce1"/>
          <table:table-cell office:value-type="string" table:number-columns-spanned="4" table:number-rows-spanned="1" table:style-name="ce15">
            <text:p>Levantamento Mensal<text:s/>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 table:style-name="ce1"/>
          <table:table-cell office:value-type="string" table:number-columns-spanned="4" table:number-rows-spanned="1" table:style-name="ce17">
            <text:p>JULHO/2026<text:s/>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5">
            <text:p>Descrição da Vara/Foro</text:p>
          </table:table-cell>
          <table:table-cell office:value-type="string" table:style-name="ce6">
            <text:p>Decorrentes de Execução</text:p>
          </table:table-cell>
          <table:table-cell office:value-type="string" table:style-name="ce6">
            <text:p>Decorrentes de Acordo</text:p>
          </table:table-cell>
          <table:table-cell office:value-type="string" table:style-name="ce6">
            <text:p>Decorrentes de Pagamento Espontâneo</text:p>
          </table:table-cell>
          <table:table-cell office:value-type="string" table:style-name="ce7">
            <text:p>Total</text:p>
          </table:table-cell>
          <table:table-cell table:number-columns-repeated="16379" table:style-name="ce2"/>
        </table:table-row>
        <table:table-row table:style-name="ro3">
          <table:table-cell office:value-type="string" table:style-name="ce14">
            <text:p>Amambaí <text:s/>- 01a Vara</text:p>
          </table:table-cell>
          <table:table-cell office:value-type="float" office:value="39082.71" table:style-name="ce8">
            <text:p>39082,71</text:p>
          </table:table-cell>
          <table:table-cell office:value-type="float" office:value="442832.63" table:style-name="ce8">
            <text:p>442832,63</text:p>
          </table:table-cell>
          <table:table-cell office:value-type="float" office:value="48138.84" table:style-name="ce8">
            <text:p>48138,84</text:p>
          </table:table-cell>
          <table:table-cell office:value-type="float" office:value="530054.18000000005" table:style-name="ce9">
            <text:p>530054,1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Aquidauana <text:s/>- 01a Vara</text:p>
          </table:table-cell>
          <table:table-cell office:value-type="float" office:value="107034.7" table:style-name="ce8">
            <text:p>107034,7</text:p>
          </table:table-cell>
          <table:table-cell office:value-type="float" office:value="442780.06" table:style-name="ce8">
            <text:p>442780,06</text:p>
          </table:table-cell>
          <table:table-cell office:value-type="float" office:value="287440.95" table:style-name="ce8">
            <text:p>287440,95</text:p>
          </table:table-cell>
          <table:table-cell office:value-type="float" office:value="837255.71" table:style-name="ce9">
            <text:p>837255,7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Bataguassu <text:s/>- 01a Vara</text:p>
          </table:table-cell>
          <table:table-cell office:value-type="float" office:value="25067.43" table:style-name="ce8">
            <text:p>25067,43</text:p>
          </table:table-cell>
          <table:table-cell office:value-type="float" office:value="732124.52" table:style-name="ce8">
            <text:p>732124,52</text:p>
          </table:table-cell>
          <table:table-cell office:value-type="float" office:value="673.17" table:style-name="ce8">
            <text:p>673,17</text:p>
          </table:table-cell>
          <table:table-cell office:value-type="float" office:value="757865.12000000011" table:style-name="ce9">
            <text:p>757865,12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1a Vara</text:p>
          </table:table-cell>
          <table:table-cell office:value-type="float" office:value="2203478.14" table:style-name="ce8">
            <text:p>2203478,14</text:p>
          </table:table-cell>
          <table:table-cell office:value-type="float" office:value="1107936.06" table:style-name="ce8">
            <text:p>1107936,06</text:p>
          </table:table-cell>
          <table:table-cell office:value-type="float" office:value="1028.19" table:style-name="ce8">
            <text:p>1028,19</text:p>
          </table:table-cell>
          <table:table-cell office:value-type="float" office:value="3312442.39" table:style-name="ce9">
            <text:p>3312442,39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2a Vara</text:p>
          </table:table-cell>
          <table:table-cell office:value-type="float" office:value="245466.14" table:style-name="ce8">
            <text:p>245466,14</text:p>
          </table:table-cell>
          <table:table-cell office:value-type="float" office:value="1486815.16" table:style-name="ce8">
            <text:p>1486815,16</text:p>
          </table:table-cell>
          <table:table-cell office:value-type="float" office:value="311207.16000000003" table:style-name="ce8">
            <text:p>311207,16</text:p>
          </table:table-cell>
          <table:table-cell office:value-type="float" office:value="2043488.4600000004" table:style-name="ce9">
            <text:p>2043488,46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3a Vara</text:p>
          </table:table-cell>
          <table:table-cell office:value-type="float" office:value="1583604.36" table:style-name="ce8">
            <text:p>1583604,36</text:p>
          </table:table-cell>
          <table:table-cell office:value-type="float" office:value="581610.09" table:style-name="ce8">
            <text:p>581610,09</text:p>
          </table:table-cell>
          <table:table-cell office:value-type="float" office:value="814.53" table:style-name="ce8">
            <text:p>814,53</text:p>
          </table:table-cell>
          <table:table-cell office:value-type="float" office:value="2166028.9799999995" table:style-name="ce9">
            <text:p>2166028,9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4a Vara</text:p>
          </table:table-cell>
          <table:table-cell office:value-type="float" office:value="26933.02" table:style-name="ce8">
            <text:p>26933,02</text:p>
          </table:table-cell>
          <table:table-cell office:value-type="float" office:value="800661.46" table:style-name="ce8">
            <text:p>800661,46</text:p>
          </table:table-cell>
          <table:table-cell office:value-type="float" office:value="84770.2" table:style-name="ce8">
            <text:p>84770,2</text:p>
          </table:table-cell>
          <table:table-cell office:value-type="float" office:value="912364.68" table:style-name="ce9">
            <text:p>912364,6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5a Vara</text:p>
          </table:table-cell>
          <table:table-cell office:value-type="float" office:value="1539600.36" table:style-name="ce8">
            <text:p>1539600,36</text:p>
          </table:table-cell>
          <table:table-cell office:value-type="float" office:value="1444476.69" table:style-name="ce8">
            <text:p>1444476,69</text:p>
          </table:table-cell>
          <table:table-cell office:value-type="float" office:value="16948.63" table:style-name="ce8">
            <text:p>16948,63</text:p>
          </table:table-cell>
          <table:table-cell office:value-type="float" office:value="3001025.68" table:style-name="ce9">
            <text:p>3001025,6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6a Vara</text:p>
          </table:table-cell>
          <table:table-cell office:value-type="float" office:value="156765.22" table:style-name="ce8">
            <text:p>156765,22</text:p>
          </table:table-cell>
          <table:table-cell office:value-type="float" office:value="1055917.93" table:style-name="ce8">
            <text:p>1055917,93</text:p>
          </table:table-cell>
          <table:table-cell office:value-type="float" office:value="866049.45" table:style-name="ce8">
            <text:p>866049,45</text:p>
          </table:table-cell>
          <table:table-cell office:value-type="float" office:value="2078732.6" table:style-name="ce9">
            <text:p>2078732,6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ampo Grande <text:s/>- 07a Vara</text:p>
          </table:table-cell>
          <table:table-cell office:value-type="float" office:value="7299801.0800000001" table:style-name="ce8">
            <text:p>7299801,08</text:p>
          </table:table-cell>
          <table:table-cell office:value-type="float" office:value="668807.78" table:style-name="ce8">
            <text:p>668807,78</text:p>
          </table:table-cell>
          <table:table-cell office:value-type="float" office:value="25009.42" table:style-name="ce8">
            <text:p>25009,42</text:p>
          </table:table-cell>
          <table:table-cell office:value-type="float" office:value="7993618.2800000003" table:style-name="ce9">
            <text:p>7993618,2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hapadão do Sul <text:s/>- 01a Vara</text:p>
          </table:table-cell>
          <table:table-cell office:value-type="float" office:value="15587.81" table:style-name="ce8">
            <text:p>15587,81</text:p>
          </table:table-cell>
          <table:table-cell office:value-type="float" office:value="1048872.82" table:style-name="ce8">
            <text:p>1048872,82</text:p>
          </table:table-cell>
          <table:table-cell office:value-type="float" office:value="237487.82" table:style-name="ce8">
            <text:p>237487,82</text:p>
          </table:table-cell>
          <table:table-cell office:value-type="float" office:value="1301948.4500000002" table:style-name="ce9">
            <text:p>1301948,4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orumbá <text:s/>- 01a Vara</text:p>
          </table:table-cell>
          <table:table-cell office:value-type="float" office:value="66358.55" table:style-name="ce8">
            <text:p>66358,55</text:p>
          </table:table-cell>
          <table:table-cell office:value-type="float" office:value="1475792.19" table:style-name="ce8">
            <text:p>1475792,19</text:p>
          </table:table-cell>
          <table:table-cell office:value-type="float" office:value="238461.58" table:style-name="ce8">
            <text:p>238461,58</text:p>
          </table:table-cell>
          <table:table-cell office:value-type="float" office:value="1780612.32" table:style-name="ce9">
            <text:p>1780612,32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Coxim <text:s/>- 01a Vara</text:p>
          </table:table-cell>
          <table:table-cell office:value-type="float" office:value="509556.74" table:style-name="ce8">
            <text:p>509556,74</text:p>
          </table:table-cell>
          <table:table-cell office:value-type="float" office:value="774897.81" table:style-name="ce8">
            <text:p>774897,81</text:p>
          </table:table-cell>
          <table:table-cell office:value-type="float" office:value="36576.03" table:style-name="ce8">
            <text:p>36576,03</text:p>
          </table:table-cell>
          <table:table-cell office:value-type="float" office:value="1321030.58" table:style-name="ce9">
            <text:p>1321030,5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Dourados <text:s/>- 01a Vara</text:p>
          </table:table-cell>
          <table:table-cell office:value-type="float" office:value="1085247.95" table:style-name="ce8">
            <text:p>1085247,95</text:p>
          </table:table-cell>
          <table:table-cell office:value-type="float" office:value="2022105.96" table:style-name="ce8">
            <text:p>2022105,96</text:p>
          </table:table-cell>
          <table:table-cell office:value-type="float" office:value="10000" table:style-name="ce8">
            <text:p>10000</text:p>
          </table:table-cell>
          <table:table-cell office:value-type="float" office:value="3117353.91" table:style-name="ce9">
            <text:p>3117353,9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Dourados <text:s/>- 02a Vara</text:p>
          </table:table-cell>
          <table:table-cell office:value-type="float" office:value="540414.15" table:style-name="ce8">
            <text:p>540414,15</text:p>
          </table:table-cell>
          <table:table-cell office:value-type="float" office:value="1474403.94" table:style-name="ce8">
            <text:p>1474403,94</text:p>
          </table:table-cell>
          <table:table-cell office:value-type="float" office:value="75200" table:style-name="ce8">
            <text:p>75200</text:p>
          </table:table-cell>
          <table:table-cell office:value-type="float" office:value="2090018.09" table:style-name="ce9">
            <text:p>2090018,09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Fátima do Sul <text:s/>- 01a Vara</text:p>
          </table:table-cell>
          <table:table-cell office:value-type="float" office:value="162806.26999999999" table:style-name="ce8">
            <text:p>162806,27</text:p>
          </table:table-cell>
          <table:table-cell office:value-type="float" office:value="490414.02" table:style-name="ce8">
            <text:p>490414,02</text:p>
          </table:table-cell>
          <table:table-cell office:value-type="float" office:value="0" table:style-name="ce13">
            <text:p>0,00</text:p>
          </table:table-cell>
          <table:table-cell office:value-type="float" office:value="653220.29" table:style-name="ce9">
            <text:p>653220,29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Jardim <text:s/>- 01a Vara</text:p>
          </table:table-cell>
          <table:table-cell office:value-type="float" office:value="109859.44" table:style-name="ce8">
            <text:p>109859,44</text:p>
          </table:table-cell>
          <table:table-cell office:value-type="float" office:value="679028.17" table:style-name="ce8">
            <text:p>679028,17</text:p>
          </table:table-cell>
          <table:table-cell office:value-type="float" office:value="15045.04" table:style-name="ce8">
            <text:p>15045,04</text:p>
          </table:table-cell>
          <table:table-cell office:value-type="float" office:value="803932.65000000014" table:style-name="ce9">
            <text:p>803932,65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Mundo Novo <text:s/>- 01a Vara</text:p>
          </table:table-cell>
          <table:table-cell office:value-type="float" office:value="86562.36" table:style-name="ce8">
            <text:p>86562,36</text:p>
          </table:table-cell>
          <table:table-cell office:value-type="float" office:value="492647.91" table:style-name="ce8">
            <text:p>492647,91</text:p>
          </table:table-cell>
          <table:table-cell office:value-type="float" office:value="0" table:style-name="ce13">
            <text:p>0,00</text:p>
          </table:table-cell>
          <table:table-cell office:value-type="float" office:value="579210.27" table:style-name="ce9">
            <text:p>579210,27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Naviraí <text:s/>- 01a Vara</text:p>
          </table:table-cell>
          <table:table-cell office:value-type="float" office:value="127265.72" table:style-name="ce8">
            <text:p>127265,72</text:p>
          </table:table-cell>
          <table:table-cell office:value-type="float" office:value="806568.98" table:style-name="ce8">
            <text:p>806568,98</text:p>
          </table:table-cell>
          <table:table-cell office:value-type="float" office:value="76525.930000000008" table:style-name="ce8">
            <text:p>76525,93</text:p>
          </table:table-cell>
          <table:table-cell office:value-type="float" office:value="1010360.63" table:style-name="ce9">
            <text:p>1010360,63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Nova Andradina <text:s/>- 01a Vara</text:p>
          </table:table-cell>
          <table:table-cell office:value-type="float" office:value="415832.63" table:style-name="ce8">
            <text:p>415832,63</text:p>
          </table:table-cell>
          <table:table-cell office:value-type="float" office:value="607557.48" table:style-name="ce8">
            <text:p>607557,48</text:p>
          </table:table-cell>
          <table:table-cell office:value-type="float" office:value="31528.32" table:style-name="ce8">
            <text:p>31528,32</text:p>
          </table:table-cell>
          <table:table-cell office:value-type="float" office:value="1054918.43" table:style-name="ce9">
            <text:p>1054918,43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Paranaíba <text:s/>- 01a Vara</text:p>
          </table:table-cell>
          <table:table-cell office:value-type="float" office:value="1127195.19" table:style-name="ce8">
            <text:p>1127195,19</text:p>
          </table:table-cell>
          <table:table-cell office:value-type="float" office:value="597997.11" table:style-name="ce8">
            <text:p>597997,11</text:p>
          </table:table-cell>
          <table:table-cell office:value-type="float" office:value="0" table:style-name="ce13">
            <text:p>0,00</text:p>
          </table:table-cell>
          <table:table-cell office:value-type="float" office:value="1725192.2999999998" table:style-name="ce9">
            <text:p>1725192,3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Ponta Porã <text:s/>- 01a Vara</text:p>
          </table:table-cell>
          <table:table-cell office:value-type="float" office:value="38045.86" table:style-name="ce8">
            <text:p>38045,86</text:p>
          </table:table-cell>
          <table:table-cell office:value-type="float" office:value="421331.83" table:style-name="ce8">
            <text:p>421331,83</text:p>
          </table:table-cell>
          <table:table-cell office:value-type="float" office:value="1515086.29" table:style-name="ce8">
            <text:p>1515086,29</text:p>
          </table:table-cell>
          <table:table-cell office:value-type="float" office:value="1974463.98" table:style-name="ce9">
            <text:p>1974463,9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Rio Brilhante <text:s/>- 01a Vara</text:p>
          </table:table-cell>
          <table:table-cell office:value-type="float" office:value="144256.23000000001" table:style-name="ce8">
            <text:p>144256,23</text:p>
          </table:table-cell>
          <table:table-cell office:value-type="float" office:value="752799.94" table:style-name="ce8">
            <text:p>752799,94</text:p>
          </table:table-cell>
          <table:table-cell office:value-type="float" office:value="0" table:style-name="ce13">
            <text:p>0,00</text:p>
          </table:table-cell>
          <table:table-cell office:value-type="float" office:value="897056.17" table:style-name="ce9">
            <text:p>897056,17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São Gabriel do Oeste <text:s/>- 01a Vara</text:p>
          </table:table-cell>
          <table:table-cell office:value-type="float" office:value="74216.41" table:style-name="ce8">
            <text:p>74216,41</text:p>
          </table:table-cell>
          <table:table-cell office:value-type="float" office:value="348200" table:style-name="ce8">
            <text:p>348200</text:p>
          </table:table-cell>
          <table:table-cell office:value-type="float" office:value="0" table:style-name="ce13">
            <text:p>0,00</text:p>
          </table:table-cell>
          <table:table-cell office:value-type="float" office:value="422416.41" table:style-name="ce9">
            <text:p>422416,41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Três Lagoas <text:s/>- 01a Vara</text:p>
          </table:table-cell>
          <table:table-cell office:value-type="float" office:value="1019930.04" table:style-name="ce8">
            <text:p>1019930,04</text:p>
          </table:table-cell>
          <table:table-cell office:value-type="float" office:value="935854.18" table:style-name="ce8">
            <text:p>935854,18</text:p>
          </table:table-cell>
          <table:table-cell office:value-type="float" office:value="320215.03999999998" table:style-name="ce8">
            <text:p>320215,04</text:p>
          </table:table-cell>
          <table:table-cell office:value-type="float" office:value="2275999.2600000002" table:style-name="ce9">
            <text:p>2275999,26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4">
            <text:p>Três Lagoas <text:s/>- 02a Vara</text:p>
          </table:table-cell>
          <table:table-cell office:value-type="float" office:value="48498.28" table:style-name="ce8">
            <text:p>48498,28</text:p>
          </table:table-cell>
          <table:table-cell office:value-type="float" office:value="1184856.46" table:style-name="ce8">
            <text:p>1184856,46</text:p>
          </table:table-cell>
          <table:table-cell office:value-type="float" office:value="2202626.7400000002" table:style-name="ce8">
            <text:p>2202626,74</text:p>
          </table:table-cell>
          <table:table-cell office:value-type="float" office:value="3435981.4800000004" table:style-name="ce9">
            <text:p>3435981,48</text:p>
          </table:table-cell>
          <table:table-cell table:number-columns-repeated="16379" table:style-name="ce3"/>
        </table:table-row>
        <table:table-row table:style-name="ro3">
          <table:table-cell office:value-type="string" table:style-name="ce10">
            <text:p>TOTAL</text:p>
          </table:table-cell>
          <table:table-cell office:value-type="float" office:value="18798466.790000003" table:style-name="ce11">
            <text:p>18798466,79</text:p>
          </table:table-cell>
          <table:table-cell office:value-type="float" office:value="22877291.18" table:style-name="ce11">
            <text:p>22877291,18</text:p>
          </table:table-cell>
          <table:table-cell office:value-type="float" office:value="6400833.3300000001" table:style-name="ce11">
            <text:p>6400833,33</text:p>
          </table:table-cell>
          <table:table-cell office:value-type="float" office:value="48076591.299999997" table:style-name="ce12">
            <text:p>48076591,30</text:p>
          </table:table-cell>
          <table:table-cell table:number-columns-repeated="16379" table:style-name="ce3"/>
        </table:table-row>
        <table:table-row table:style-name="ro4">
          <table:table-cell table:style-name="ce1"/>
          <table:table-cell table:number-columns-repeated="4" table:style-name="ce4"/>
          <table:table-cell table:number-columns-repeated="16379"/>
        </table:table-row>
        <table:table-row table:number-rows-repeated="104854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42P0">
      <number:text> $</number:text>
      <number:number number:decimal-places="2" number:min-integer-digits="1" number:grouping="true"/>
      <number:text> </number:text>
    </number:number-style>
    <number:number-style style:name="N42P1">
      <number:text> $(</number:text>
      <number:number number:decimal-places="2" number:min-integer-digits="1" number:grouping="true"/>
      <number:text>)</number:text>
    </number:number-style>
    <number:number-style style:name="N42P2">
      <number:text> $-</number:text>
      <number:number number:decimal-places="0" number:min-integer-digits="0">
        <number:embedded-text number:position="0"> </number:embedded-text>
      </number:number>
    </number:number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style:style style:name="Moeda" style:family="table-cell" style:data-style-name="N42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rianne Hidalgo Talarico Crivelente</meta:initial-creator>
    <dc:creator>Lia</dc:creator>
    <meta:creation-date>2020-11-04T17:03:41Z</meta:creation-date>
    <dc:date>2026-08-04T18:40:04Z</dc:date>
    <meta:print-date>2026-02-11T16:32:40Z</meta:print-date>
  </office:meta>
</office:document-meta>
</file>