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4" style:family="table-cell" style:parent-style-name="Default" style:data-style-name="N0">
      <style:text-properties fo:font-size="11pt" style:font-size-asian="11pt" style:font-size-complex="11pt"/>
    </style:style>
    <style:style style:name="ce5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333333" fo:font-size="11pt" style:font-size-asian="11pt" style:font-size-complex="11pt" fo:font-weight="bold" style:font-weight-asian="bold" style:font-weight-complex="bold"/>
    </style:style>
    <style:style style:name="ce6" style:family="table-cell" style:parent-style-name="Default" style:data-style-name="N30">
      <style:table-cell-properties style:vertical-align="middle" fo:wrap-option="wrap" fo:background-color="#333399" style:repeat-content="false"/>
      <style:paragraph-properties fo:text-align="center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ce7" style:family="table-cell" style:parent-style-name="Default" style:data-style-name="N30">
      <style:table-cell-properties style:vertical-align="middle" fo:background-color="#FFFF00" style:repeat-content="false"/>
      <style:paragraph-properties fo:text-align="center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/>
    </style:style>
    <style:style style:name="ce8" style:family="table-cell" style:parent-style-name="Default" style:data-style-name="N30">
      <style:table-cell-properties fo:border-top="2pt solid #000000" fo:border-bottom="none" fo:border-left="2pt solid #000000" fo:border-right="thin solid #000000" style:vertical-align="middle" fo:background-color="#333399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30">
      <style:table-cell-properties fo:border-top="2pt solid #000000" fo:border-bottom="none" fo:border-left="thin solid #000000" fo:border-right="2pt solid #000000" style:vertical-align="middle" fo:wrap-option="wrap" fo:background-color="#333399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thin solid #000080" fo:border-left="thin solid #000080" fo:border-right="thin solid #000080" style:vertical-align="middle" fo:background-color="#FFFFFF" style:repeat-content="false"/>
      <style:paragraph-properties fo:text-align="end" fo:margin-right="0cm"/>
      <style:text-properties fo:color="#333333" fo:font-size="11pt" style:font-size-asian="11pt" style:font-size-complex="11pt"/>
    </style:style>
    <style:style style:name="ce12" style:family="table-cell" style:parent-style-name="Default" style:data-style-name="N0">
      <style:table-cell-properties fo:border-top="2pt solid #000000" fo:border-bottom="thin solid #000080" fo:border-left="thin solid #000080" fo:border-right="2pt solid #000000" style:vertical-align="middle" fo:background-color="#FFFFFF" style:repeat-content="false"/>
      <style:paragraph-properties fo:text-align="end" fo:margin-right="0cm"/>
      <style:text-properties fo:color="#333333" fo:font-size="11pt" style:font-size-asian="11pt" style:font-size-complex="11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80" style:vertical-align="middle" fo:background-color="#FFFFFF" style:repeat-content="false"/>
      <style:paragraph-properties fo:text-align="end" fo:margin-right="0cm"/>
      <style:text-properties fo:color="#333333" fo:font-size="11pt" style:font-size-asian="11pt" style:font-size-complex="11pt"/>
    </style:style>
    <style:style style:name="ce14" style:family="table-cell" style:parent-style-name="Default" style:data-style-name="N0">
      <style:table-cell-properties fo:border-top="thin solid #000080" fo:border-bottom="thin solid #000080" fo:border-left="thin solid #000080" fo:border-right="2pt solid #000000" style:vertical-align="middle" fo:background-color="#FFFFFF" style:repeat-content="false"/>
      <style:paragraph-properties fo:text-align="end" fo:margin-right="0cm"/>
      <style:text-properties fo:color="#333333" fo:font-size="11pt" style:font-size-asian="11pt" style:font-size-complex="11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CCCCFF" fo:border-bottom="2pt solid #000000" fo:border-left="thin solid #000080" fo:border-right="thin solid #000080" style:vertical-align="middle" fo:background-color="#FFFFFF" style:repeat-content="false"/>
      <style:paragraph-properties fo:text-align="end" fo:margin-right="0cm"/>
      <style:text-properties fo:color="#333333" fo:font-size="11pt" style:font-size-asian="11pt" style:font-size-complex="11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CCCCFF" fo:border-bottom="2pt solid #000000" fo:border-left="thin solid #000080" fo:border-right="2pt solid #000000" style:vertical-align="middle" fo:background-color="#FFFFFF" style:repeat-content="false"/>
      <style:paragraph-properties fo:text-align="end" fo:margin-right="0cm"/>
      <style:text-properties fo:color="#333333" fo:font-size="11pt" style:font-size-asian="11pt" style:font-size-complex="11pt" fo:font-weight="bold" style:font-weight-asian="bold" style:font-weight-complex="bold"/>
    </style:style>
    <style:style style:name="ce17" style:family="table-cell" style:parent-style-name="Default" style:data-style-name="N30">
      <style:table-cell-properties fo:border-top="2pt solid #000000" fo:border-bottom="thin solid #000080" fo:border-left="2pt solid #000000" fo:border-right="thin solid #000080" style:vertical-align="middle" fo:background-color="#FFFFFF" style:repeat-content="false"/>
      <style:paragraph-properties fo:text-align="start" fo:margin-left="0cm"/>
      <style:text-properties fo:color="#333333" fo:font-size="11pt" style:font-size-asian="11pt" style:font-size-complex="11pt"/>
    </style:style>
    <style:style style:name="ce18" style:family="table-cell" style:parent-style-name="Default" style:data-style-name="N30">
      <style:table-cell-properties fo:border-top="thin solid #000080" fo:border-bottom="thin solid #000080" fo:border-left="2pt solid #000000" fo:border-right="thin solid #000080" style:vertical-align="middle" fo:background-color="#FFFFFF" style:repeat-content="false"/>
      <style:paragraph-properties fo:text-align="start" fo:margin-left="0cm"/>
      <style:text-properties fo:color="#333333" fo:font-size="11pt" style:font-size-asian="11pt" style:font-size-complex="11pt"/>
    </style:style>
    <style:style style:name="ce19" style:family="table-cell" style:parent-style-name="Default" style:data-style-name="N30">
      <style:table-cell-properties fo:border-top="none" fo:border-bottom="2pt solid #000000" fo:border-left="none" fo:border-right="none" style:vertical-align="middle" fo:background-color="#FFFF00" style:repeat-content="false"/>
      <style:paragraph-properties fo:text-align="center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/>
    </style:style>
    <style:style style:name="co1" style:family="table-column">
      <style:table-column-properties fo:break-before="auto" style:column-width="5.159375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4.15395833333333cm"/>
    </style:style>
    <style:style style:name="co4" style:family="table-column">
      <style:table-column-properties fo:break-before="auto" style:column-width="4.02166666666667cm"/>
    </style:style>
    <style:style style:name="co5" style:family="table-column">
      <style:table-column-properties fo:break-before="auto" style:column-width="3.78354166666667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44.4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table table:name="4__Tabela_por_V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table:style-name="ce1">
            <draw:frame draw:z-index="1" draw:id="id0" draw:style-name="a0" draw:name="Picture 11" svg:x="0.04167in" svg:y="0.07292in" svg:width="2.08333in" svg:height="1.9375in" style:rel-width="scale" style:rel-height="scale">
              <draw:image xlink:href="media/image1.png" xlink:type="simple" xlink:show="embed" xlink:actuate="onLoad"/>
              <svg:title/>
              <svg:desc>logo trt</svg:desc>
            </draw:frame>
          </table:table-cell>
          <table:table-cell office:value-type="string" table:number-columns-spanned="4" table:number-rows-spanned="1" table:style-name="ce6">
            <text:p>Valores Pagos aos Reclamantes<text:s/></text:p>
          </table:table-cell>
          <table:covered-table-cell table:number-columns-repeated="3"/>
          <table:table-cell table:number-columns-repeated="16379"/>
        </table:table-row>
        <table:table-row table:style-name="ro1">
          <table:table-cell table:style-name="ce1"/>
          <table:table-cell office:value-type="string" table:number-columns-spanned="4" table:number-rows-spanned="1" table:style-name="ce6">
            <text:p>Levantamento Mensal<text:s/></text:p>
          </table:table-cell>
          <table:covered-table-cell table:number-columns-repeated="3"/>
          <table:table-cell table:number-columns-repeated="16379"/>
        </table:table-row>
        <table:table-row table:style-name="ro1">
          <table:table-cell table:style-name="ce1"/>
          <table:table-cell office:value-type="string" table:number-columns-spanned="4" table:number-rows-spanned="1" table:style-name="ce19">
            <text:p>AGOSTO/2026<text:s/>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 office:value-type="string" table:style-name="ce8">
            <text:p>Descrição da Vara/Foro</text:p>
          </table:table-cell>
          <table:table-cell office:value-type="string" table:style-name="ce9">
            <text:p>Decorrentes de Execução</text:p>
          </table:table-cell>
          <table:table-cell office:value-type="string" table:style-name="ce9">
            <text:p>Decorrentes de Acordo</text:p>
          </table:table-cell>
          <table:table-cell office:value-type="string" table:style-name="ce9">
            <text:p>Decorrentes de Pagamento Espontâneo</text:p>
          </table:table-cell>
          <table:table-cell office:value-type="string" table:style-name="ce10">
            <text:p>Total</text:p>
          </table:table-cell>
          <table:table-cell table:number-columns-repeated="16379" table:style-name="ce2"/>
        </table:table-row>
        <table:table-row table:style-name="ro3">
          <table:table-cell office:value-type="string" table:style-name="ce17">
            <text:p>Amambaí <text:s/>- 01a Vara</text:p>
          </table:table-cell>
          <table:table-cell office:value-type="float" office:value="13385.08" table:style-name="ce11">
            <text:p>13385,08</text:p>
          </table:table-cell>
          <table:table-cell office:value-type="float" office:value="528940.66" table:style-name="ce11">
            <text:p>528940,66</text:p>
          </table:table-cell>
          <table:table-cell office:value-type="float" office:value="15844.6" table:style-name="ce11">
            <text:p>15844,6</text:p>
          </table:table-cell>
          <table:table-cell office:value-type="float" office:value="558170.34" table:style-name="ce12">
            <text:p>558170,34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Aquidauana <text:s/>- 01a Vara</text:p>
          </table:table-cell>
          <table:table-cell office:value-type="float" office:value="97380.4" table:style-name="ce13">
            <text:p>97380,4</text:p>
          </table:table-cell>
          <table:table-cell office:value-type="float" office:value="599700" table:style-name="ce13">
            <text:p>599700</text:p>
          </table:table-cell>
          <table:table-cell office:value-type="float" office:value="9761.51" table:style-name="ce13">
            <text:p>9761,51</text:p>
          </table:table-cell>
          <table:table-cell office:value-type="float" office:value="706841.91" table:style-name="ce14">
            <text:p>706841,91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Bataguassu <text:s/>- 01a Vara</text:p>
          </table:table-cell>
          <table:table-cell office:value-type="float" office:value="487217.19" table:style-name="ce13">
            <text:p>487217,19</text:p>
          </table:table-cell>
          <table:table-cell office:value-type="float" office:value="593048.75" table:style-name="ce13">
            <text:p>593048,75</text:p>
          </table:table-cell>
          <table:table-cell office:value-type="float" office:value="0" table:style-name="ce13">
            <text:p>0</text:p>
          </table:table-cell>
          <table:table-cell office:value-type="float" office:value="1080265.94" table:style-name="ce14">
            <text:p>1080265,94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Campo Grande <text:s/>- 01a Vara</text:p>
          </table:table-cell>
          <table:table-cell office:value-type="float" office:value="1327996.05" table:style-name="ce13">
            <text:p>1327996,05</text:p>
          </table:table-cell>
          <table:table-cell office:value-type="float" office:value="2115610.9" table:style-name="ce13">
            <text:p>2115610,9</text:p>
          </table:table-cell>
          <table:table-cell office:value-type="float" office:value="0" table:style-name="ce13">
            <text:p>0</text:p>
          </table:table-cell>
          <table:table-cell office:value-type="float" office:value="3443606.95" table:style-name="ce14">
            <text:p>3443606,95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Campo Grande <text:s/>- 02a Vara</text:p>
          </table:table-cell>
          <table:table-cell office:value-type="float" office:value="13219.6" table:style-name="ce13">
            <text:p>13219,6</text:p>
          </table:table-cell>
          <table:table-cell office:value-type="float" office:value="558635.21" table:style-name="ce13">
            <text:p>558635,21</text:p>
          </table:table-cell>
          <table:table-cell office:value-type="float" office:value="225141.37" table:style-name="ce13">
            <text:p>225141,37</text:p>
          </table:table-cell>
          <table:table-cell office:value-type="float" office:value="796996.18" table:style-name="ce14">
            <text:p>796996,18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Campo Grande <text:s/>- 03a Vara</text:p>
          </table:table-cell>
          <table:table-cell office:value-type="float" office:value="180094.91" table:style-name="ce13">
            <text:p>180094,91</text:p>
          </table:table-cell>
          <table:table-cell office:value-type="float" office:value="1349003.75" table:style-name="ce13">
            <text:p>1349003,75</text:p>
          </table:table-cell>
          <table:table-cell office:value-type="float" office:value="1390.49" table:style-name="ce13">
            <text:p>1390,49</text:p>
          </table:table-cell>
          <table:table-cell office:value-type="float" office:value="1530489.15" table:style-name="ce14">
            <text:p>1530489,15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Campo Grande <text:s/>- 04a Vara</text:p>
          </table:table-cell>
          <table:table-cell office:value-type="float" office:value="22672.03" table:style-name="ce13">
            <text:p>22672,03</text:p>
          </table:table-cell>
          <table:table-cell office:value-type="float" office:value="1633909.5" table:style-name="ce13">
            <text:p>1633909,5</text:p>
          </table:table-cell>
          <table:table-cell office:value-type="float" office:value="68185.63" table:style-name="ce13">
            <text:p>68185,63</text:p>
          </table:table-cell>
          <table:table-cell office:value-type="float" office:value="1724767.16" table:style-name="ce14">
            <text:p>1724767,16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Campo Grande <text:s/>- 05a Vara</text:p>
          </table:table-cell>
          <table:table-cell office:value-type="float" office:value="636910.63" table:style-name="ce13">
            <text:p>636910,63</text:p>
          </table:table-cell>
          <table:table-cell office:value-type="float" office:value="3057480.07" table:style-name="ce13">
            <text:p>3057480,07</text:p>
          </table:table-cell>
          <table:table-cell office:value-type="float" office:value="20973.74" table:style-name="ce13">
            <text:p>20973,74</text:p>
          </table:table-cell>
          <table:table-cell office:value-type="float" office:value="3715364.44" table:style-name="ce14">
            <text:p>3715364,44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Campo Grande <text:s/>- 06a Vara</text:p>
          </table:table-cell>
          <table:table-cell office:value-type="float" office:value="123338.34" table:style-name="ce13">
            <text:p>123338,34</text:p>
          </table:table-cell>
          <table:table-cell office:value-type="float" office:value="569380.48" table:style-name="ce13">
            <text:p>569380,48</text:p>
          </table:table-cell>
          <table:table-cell office:value-type="float" office:value="595665.88" table:style-name="ce13">
            <text:p>595665,88</text:p>
          </table:table-cell>
          <table:table-cell office:value-type="float" office:value="1288384.7" table:style-name="ce14">
            <text:p>1288384,7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Campo Grande <text:s/>- 07a Vara</text:p>
          </table:table-cell>
          <table:table-cell office:value-type="float" office:value="1657735.87" table:style-name="ce13">
            <text:p>1657735,87</text:p>
          </table:table-cell>
          <table:table-cell office:value-type="float" office:value="777686.78" table:style-name="ce13">
            <text:p>777686,78</text:p>
          </table:table-cell>
          <table:table-cell office:value-type="float" office:value="11747.2" table:style-name="ce13">
            <text:p>11747,2</text:p>
          </table:table-cell>
          <table:table-cell office:value-type="float" office:value="2447169.8500000006" table:style-name="ce14">
            <text:p>2447169,85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Chapadão do Sul <text:s/>- 01a Vara</text:p>
          </table:table-cell>
          <table:table-cell office:value-type="float" office:value="3585.36" table:style-name="ce13">
            <text:p>3585,36</text:p>
          </table:table-cell>
          <table:table-cell office:value-type="float" office:value="657546.85" table:style-name="ce13">
            <text:p>657546,85</text:p>
          </table:table-cell>
          <table:table-cell office:value-type="float" office:value="536115.44000000006" table:style-name="ce13">
            <text:p>536115,44</text:p>
          </table:table-cell>
          <table:table-cell office:value-type="float" office:value="1197247.6499999999" table:style-name="ce14">
            <text:p>1197247,65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Corumbá <text:s/>- 01a Vara</text:p>
          </table:table-cell>
          <table:table-cell office:value-type="float" office:value="175481.61" table:style-name="ce13">
            <text:p>175481,61</text:p>
          </table:table-cell>
          <table:table-cell office:value-type="float" office:value="863173.76" table:style-name="ce13">
            <text:p>863173,76</text:p>
          </table:table-cell>
          <table:table-cell office:value-type="float" office:value="350381.3" table:style-name="ce13">
            <text:p>350381,3</text:p>
          </table:table-cell>
          <table:table-cell office:value-type="float" office:value="1389036.67" table:style-name="ce14">
            <text:p>1389036,67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Coxim <text:s/>- 01a Vara</text:p>
          </table:table-cell>
          <table:table-cell office:value-type="float" office:value="154147.29" table:style-name="ce13">
            <text:p>154147,29</text:p>
          </table:table-cell>
          <table:table-cell office:value-type="float" office:value="797857.01" table:style-name="ce13">
            <text:p>797857,01</text:p>
          </table:table-cell>
          <table:table-cell office:value-type="float" office:value="36764.620000000003" table:style-name="ce13">
            <text:p>36764,62</text:p>
          </table:table-cell>
          <table:table-cell office:value-type="float" office:value="988768.92" table:style-name="ce14">
            <text:p>988768,92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Dourados <text:s/>- 01a Vara</text:p>
          </table:table-cell>
          <table:table-cell office:value-type="float" office:value="418953.94" table:style-name="ce13">
            <text:p>418953,94</text:p>
          </table:table-cell>
          <table:table-cell office:value-type="float" office:value="760064.44" table:style-name="ce13">
            <text:p>760064,44</text:p>
          </table:table-cell>
          <table:table-cell office:value-type="float" office:value="28319.26" table:style-name="ce13">
            <text:p>28319,26</text:p>
          </table:table-cell>
          <table:table-cell office:value-type="float" office:value="1207337.6400000001" table:style-name="ce14">
            <text:p>1207337,64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Dourados <text:s/>- 02a Vara</text:p>
          </table:table-cell>
          <table:table-cell office:value-type="float" office:value="1382958.85" table:style-name="ce13">
            <text:p>1382958,85</text:p>
          </table:table-cell>
          <table:table-cell office:value-type="float" office:value="559361.12" table:style-name="ce13">
            <text:p>559361,12</text:p>
          </table:table-cell>
          <table:table-cell office:value-type="float" office:value="5000" table:style-name="ce13">
            <text:p>5000</text:p>
          </table:table-cell>
          <table:table-cell office:value-type="float" office:value="1947319.9700000002" table:style-name="ce14">
            <text:p>1947319,97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Fátima do Sul <text:s/>- 01a Vara</text:p>
          </table:table-cell>
          <table:table-cell office:value-type="float" office:value="1835584.62" table:style-name="ce13">
            <text:p>1835584,62</text:p>
          </table:table-cell>
          <table:table-cell office:value-type="float" office:value="609754.29" table:style-name="ce13">
            <text:p>609754,29</text:p>
          </table:table-cell>
          <table:table-cell office:value-type="float" office:value="0" table:style-name="ce13">
            <text:p>0</text:p>
          </table:table-cell>
          <table:table-cell office:value-type="float" office:value="2445338.91" table:style-name="ce14">
            <text:p>2445338,91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Jardim <text:s/>- 01a Vara</text:p>
          </table:table-cell>
          <table:table-cell office:value-type="float" office:value="0" table:style-name="ce13">
            <text:p>0</text:p>
          </table:table-cell>
          <table:table-cell office:value-type="float" office:value="33486.43" table:style-name="ce13">
            <text:p>33486,43</text:p>
          </table:table-cell>
          <table:table-cell office:value-type="float" office:value="5200.18" table:style-name="ce13">
            <text:p>5200,18</text:p>
          </table:table-cell>
          <table:table-cell office:value-type="float" office:value="38686.61" table:style-name="ce14">
            <text:p>38686,61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Mundo Novo <text:s/>- 01a Vara</text:p>
          </table:table-cell>
          <table:table-cell office:value-type="float" office:value="62393.79" table:style-name="ce13">
            <text:p>62393,79</text:p>
          </table:table-cell>
          <table:table-cell office:value-type="float" office:value="688894.18" table:style-name="ce13">
            <text:p>688894,18</text:p>
          </table:table-cell>
          <table:table-cell office:value-type="float" office:value="0" table:style-name="ce13">
            <text:p>0</text:p>
          </table:table-cell>
          <table:table-cell office:value-type="float" office:value="751287.97000000009" table:style-name="ce14">
            <text:p>751287,97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Naviraí <text:s/>- 01a Vara</text:p>
          </table:table-cell>
          <table:table-cell office:value-type="float" office:value="175964.65" table:style-name="ce13">
            <text:p>175964,65</text:p>
          </table:table-cell>
          <table:table-cell office:value-type="float" office:value="2496795.59" table:style-name="ce13">
            <text:p>2496795,59</text:p>
          </table:table-cell>
          <table:table-cell office:value-type="float" office:value="24611.84" table:style-name="ce13">
            <text:p>24611,84</text:p>
          </table:table-cell>
          <table:table-cell office:value-type="float" office:value="2697372.0799999996" table:style-name="ce14">
            <text:p>2697372,08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Nova Andradina <text:s/>- 01a Vara</text:p>
          </table:table-cell>
          <table:table-cell office:value-type="float" office:value="680566.79" table:style-name="ce13">
            <text:p>680566,79</text:p>
          </table:table-cell>
          <table:table-cell office:value-type="float" office:value="648299.96" table:style-name="ce13">
            <text:p>648299,96</text:p>
          </table:table-cell>
          <table:table-cell office:value-type="float" office:value="23088.55" table:style-name="ce13">
            <text:p>23088,55</text:p>
          </table:table-cell>
          <table:table-cell office:value-type="float" office:value="1351955.3" table:style-name="ce14">
            <text:p>1351955,3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Paranaíba <text:s/>- 01a Vara</text:p>
          </table:table-cell>
          <table:table-cell office:value-type="float" office:value="1043754.54" table:style-name="ce13">
            <text:p>1043754,54</text:p>
          </table:table-cell>
          <table:table-cell office:value-type="float" office:value="964618.07" table:style-name="ce13">
            <text:p>964618,07</text:p>
          </table:table-cell>
          <table:table-cell office:value-type="float" office:value="10572.87" table:style-name="ce13">
            <text:p>10572,87</text:p>
          </table:table-cell>
          <table:table-cell office:value-type="float" office:value="2018945.4800000002" table:style-name="ce14">
            <text:p>2018945,48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Ponta Porã <text:s/>- 01a Vara</text:p>
          </table:table-cell>
          <table:table-cell office:value-type="float" office:value="53237.09" table:style-name="ce13">
            <text:p>53237,09</text:p>
          </table:table-cell>
          <table:table-cell office:value-type="float" office:value="291777.48" table:style-name="ce13">
            <text:p>291777,48</text:p>
          </table:table-cell>
          <table:table-cell office:value-type="float" office:value="559563.38" table:style-name="ce13">
            <text:p>559563,38</text:p>
          </table:table-cell>
          <table:table-cell office:value-type="float" office:value="904577.95" table:style-name="ce14">
            <text:p>904577,95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Rio Brilhante <text:s/>- 01a Vara</text:p>
          </table:table-cell>
          <table:table-cell office:value-type="float" office:value="1051625.8500000001" table:style-name="ce13">
            <text:p>1051625,85</text:p>
          </table:table-cell>
          <table:table-cell office:value-type="float" office:value="367414.84" table:style-name="ce13">
            <text:p>367414,84</text:p>
          </table:table-cell>
          <table:table-cell office:value-type="float" office:value="0" table:style-name="ce13">
            <text:p>0</text:p>
          </table:table-cell>
          <table:table-cell office:value-type="float" office:value="1419040.6900000002" table:style-name="ce14">
            <text:p>1419040,69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São Gabriel do Oeste <text:s/>- 01a Vara</text:p>
          </table:table-cell>
          <table:table-cell office:value-type="float" office:value="153980.57" table:style-name="ce13">
            <text:p>153980,57</text:p>
          </table:table-cell>
          <table:table-cell office:value-type="float" office:value="1338538.1099999999" table:style-name="ce13">
            <text:p>1338538,11</text:p>
          </table:table-cell>
          <table:table-cell office:value-type="float" office:value="920.91" table:style-name="ce13">
            <text:p>920,91</text:p>
          </table:table-cell>
          <table:table-cell office:value-type="float" office:value="1493439.59" table:style-name="ce14">
            <text:p>1493439,59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Três Lagoas <text:s/>- 01a Vara</text:p>
          </table:table-cell>
          <table:table-cell office:value-type="float" office:value="1196926.18" table:style-name="ce13">
            <text:p>1196926,18</text:p>
          </table:table-cell>
          <table:table-cell office:value-type="float" office:value="1186895.3" table:style-name="ce13">
            <text:p>1186895,3</text:p>
          </table:table-cell>
          <table:table-cell office:value-type="float" office:value="367566.43" table:style-name="ce13">
            <text:p>367566,43</text:p>
          </table:table-cell>
          <table:table-cell office:value-type="float" office:value="2751387.91" table:style-name="ce14">
            <text:p>2751387,91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8">
            <text:p>Três Lagoas <text:s/>- 02a Vara</text:p>
          </table:table-cell>
          <table:table-cell office:value-type="float" office:value="0" table:style-name="ce13">
            <text:p>0</text:p>
          </table:table-cell>
          <table:table-cell office:value-type="float" office:value="975114.55" table:style-name="ce13">
            <text:p>975114,55</text:p>
          </table:table-cell>
          <table:table-cell office:value-type="float" office:value="691812.86" table:style-name="ce13">
            <text:p>691812,86</text:p>
          </table:table-cell>
          <table:table-cell office:value-type="float" office:value="1666927.41" table:style-name="ce14">
            <text:p>1666927,41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5">
            <text:p>TOTAL</text:p>
          </table:table-cell>
          <table:table-cell office:value-type="float" office:value="12949111.229999999" table:style-name="ce15">
            <text:p>12949111,23</text:p>
          </table:table-cell>
          <table:table-cell office:value-type="float" office:value="25022988.079999998" table:style-name="ce15">
            <text:p>25022988,08</text:p>
          </table:table-cell>
          <table:table-cell office:value-type="float" office:value="3588628.0600000005" table:style-name="ce15">
            <text:p>3588628,06</text:p>
          </table:table-cell>
          <table:table-cell office:value-type="float" office:value="41560727.36999999" table:style-name="ce16">
            <text:p>41560727,37</text:p>
          </table:table-cell>
          <table:table-cell table:number-columns-repeated="16379" table:style-name="ce3"/>
        </table:table-row>
        <table:table-row table:style-name="ro4">
          <table:table-cell table:style-name="ce1"/>
          <table:table-cell table:number-columns-repeated="4" table:style-name="ce4"/>
          <table:table-cell table:number-columns-repeated="16379"/>
        </table:table-row>
        <table:table-row table:number-rows-repeated="104854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2P0">
      <number:text> $</number:text>
      <number:number number:decimal-places="2" number:min-integer-digits="1" number:grouping="true"/>
      <number:text> </number:text>
    </number:number-style>
    <number:number-style style:name="N42P1">
      <number:text> $(</number:text>
      <number:number number:decimal-places="2" number:min-integer-digits="1" number:grouping="true"/>
      <number:text>)</number:text>
    </number:number-style>
    <number:number-style style:name="N42P2">
      <number:text> $-</number:text>
      <number:number number:decimal-places="0" number:min-integer-digits="0">
        <number:embedded-text number:position="0"> </number:embedded-text>
      </number:number>
    </number:number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style:style style:name="Moeda" style:family="table-cell" style:data-style-name="N42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portrait" style:print-page-order="ttb" style:first-page-number="continue" style:scale-to="65%" style:table-centering="horizontal" style:print="objects charts drawings"/>
      <style:header-style>
        <style:header-footer-properties fo:min-height="0.7874015748031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rianne Hidalgo Talarico Crivelente</meta:initial-creator>
    <dc:creator>Lia</dc:creator>
    <meta:creation-date>2020-11-04T17:03:41Z</meta:creation-date>
    <dc:date>2026-09-04T18:23:11Z</dc:date>
    <meta:print-date>2026-02-11T16:32:40Z</meta:print-date>
  </office:meta>
</office:document-meta>
</file>