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19">
      <style:table-cell-properties fo:border-top="thick solid #000000" fo:border-bottom="thin solid #000000" fo:border-left="thin solid #000000" fo:border-right="thick solid #000000" style:vertical-align="automatic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36">
      <style:table-cell-properties fo:border-top="thin solid #000000" fo:border-bottom="thin solid #000000" fo:border-left="thin solid #000000" fo:border-right="thick solid #000000" style:vertical-align="automatic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none" fo:border-right="thick solid #000000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/>
      <style:text-properties fo:font-size="12pt" style:font-size-asian="12pt" style:font-size-complex="12pt"/>
    </style:style>
    <style:style style:name="ce9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fo:background-color="#96969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96969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4">
      <style:table-cell-properties fo:border-top="2pt solid #000000" fo:border-bottom="thin solid #000000" fo:border-left="thin solid #000000" fo:border-right="thin solid #000000" style:vertical-align="middle" fo:background-color="#96969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/>
      <style:text-properties fo:color="#333333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/>
      <style:text-properties fo:color="#333333" fo:font-size="9pt" style:font-size-asian="9pt" style:font-size-complex="9pt"/>
    </style:style>
    <style:style style:name="ce1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96969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/>
    </style:style>
    <style:style style:name="ce16" style:family="table-cell" style:parent-style-name="Default" style:data-style-name="N0">
      <style:table-cell-properties fo:border-top="2pt solid #000000" fo:border-bottom="none" fo:border-left="2pt solid #000000" fo:border-right="none" style:vertical-align="middle"/>
      <style:text-properties fo:color="#333333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18" style:family="table-cell" style:parent-style-name="Default" style:data-style-name="N0">
      <style:table-cell-properties fo:border-top="2pt solid #000000" fo:border-bottom="none" fo:border-left="none" fo:border-right="2pt solid #000000"/>
    </style:style>
    <style:style style:name="ce19" style:family="table-cell" style:parent-style-name="Default" style:data-style-name="N0">
      <style:table-cell-properties fo:border-top="none" fo:border-bottom="none" fo:border-left="2pt solid #000000" fo:border-right="none" style:vertical-align="middle"/>
      <style:text-properties fo:color="#333333" fo:font-size="12pt" style:font-size-asian="12pt" style:font-size-complex="12pt"/>
    </style:style>
    <style:style style:name="ce20" style:family="table-cell" style:parent-style-name="Default" style:data-style-name="N0"/>
    <style:style style:name="ce21" style:family="table-cell" style:parent-style-name="Default" style:data-style-name="N0">
      <style:table-cell-properties fo:border-top="none" fo:border-bottom="none" fo:border-left="none" fo:border-right="2pt solid #000000"/>
    </style:style>
    <style:style style:name="ce22" style:family="table-cell" style:parent-style-name="Default" style:data-style-name="N0">
      <style:table-cell-properties fo:border-top="none" fo:border-bottom="none" fo:border-left="2pt solid #000000" fo:border-right="none" style:vertical-align="middle"/>
      <style:text-properties fo:color="#333333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ck solid #000000" fo:border-bottom="thin solid #000000" fo:border-left="2pt solid #000000" fo:border-right="none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ext-properties fo:font-size="12pt" style:font-size-asian="12pt" style:font-size-complex="12pt"/>
    </style:style>
    <style:style style:name="ce25" style:family="table-cell" style:parent-style-name="Default" style:data-style-name="N0">
      <style:table-cell-properties fo:border-top="none" fo:border-bottom="none" fo:border-left="none" fo:border-right="2pt solid #000000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none" fo:border-left="none" fo:border-right="2pt solid #000000"/>
      <style:text-properties fo:font-size="12pt" style:font-size-asian="12pt" style:font-size-complex="12pt"/>
    </style:style>
    <style:style style:name="ce28" style:family="table-cell" style:parent-style-name="Default" style:data-style-name="N0">
      <style:table-cell-properties fo:border-top="none" fo:border-bottom="none" fo:border-left="2pt solid #000000" fo:border-right="none"/>
      <style:text-properties fo:font-size="12pt" style:font-size-asian="12pt" style:font-size-complex="12pt"/>
    </style:style>
    <style:style style:name="ce2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96969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2pt solid #000000" fo:border-bottom="thin solid #000000" fo:border-left="thin solid #000000" fo:border-right="2pt solid #000000"/>
      <style:text-properties fo:font-size="12pt" style:font-size-asian="12pt" style:font-size-complex="12pt"/>
    </style:style>
    <style:style style:name="ce3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96969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4">
      <style:table-cell-properties fo:border-top="thin solid #000000" fo:border-bottom="none" fo:border-left="thin solid #000000" fo:border-right="2pt solid #000000" style:vertical-align="middle" fo:wrap-option="wrap" fo:background-color="#96969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thin solid #000000" fo:border-left="2pt solid #000000" fo:border-right="thin solid #000000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2pt solid #000000"/>
    </style:style>
    <style:style style:name="ce35" style:family="table-cell" style:parent-style-name="Default" style:data-style-name="N0">
      <style:table-cell-properties fo:border-top="thin solid #000000" fo:border-bottom="2pt solid #000000" fo:border-left="2pt solid #000000" fo:border-right="thin solid #000000"/>
    </style:style>
    <style:style style:name="ce36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37" style:family="table-cell" style:parent-style-name="Default" style:data-style-name="N0">
      <style:table-cell-properties fo:border-top="thin solid #000000" fo:border-bottom="2pt solid #000000" fo:border-left="thin solid #000000" fo:border-right="2pt solid #000000"/>
    </style:style>
    <style:style style:name="ce3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96969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969696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6.0602083333333cm"/>
    </style:style>
    <style:style style:name="co2" style:family="table-column">
      <style:table-column-properties fo:break-before="auto" style:column-width="16.1660416666667cm"/>
    </style:style>
    <style:style style:name="co3" style:family="table-column">
      <style:table-column-properties fo:break-before="auto" style:column-width="19.6585416666667cm" style:use-optimal-column-width="true"/>
    </style:style>
    <style:style style:name="co4" style:family="table-column">
      <style:table-column-properties fo:break-before="auto" style:column-width="3.70416666666667cm"/>
    </style:style>
    <style:style style:name="co5" style:family="table-column">
      <style:table-column-properties fo:break-before="auto" style:column-width="2.48708333333333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2.11666666666667cm"/>
    </style:style>
    <style:style style:name="co8" style:family="table-column">
      <style:table-column-properties fo:break-before="auto" style:column-width="2.936875cm"/>
    </style:style>
    <style:style style:name="co9" style:family="table-column">
      <style:table-column-properties fo:break-before="auto" style:column-width="3.20145833333333cm"/>
    </style:style>
    <style:style style:name="co10" style:family="table-column">
      <style:table-column-properties fo:break-before="auto" style:column-width="2.778125cm"/>
    </style:style>
    <style:style style:name="co11" style:family="table-column">
      <style:table-column-properties fo:break-before="auto" style:column-width="2.59291666666667cm"/>
    </style:style>
    <style:style style:name="co12" style:family="table-column">
      <style:table-column-properties fo:break-before="auto" style:column-width="2.460625cm"/>
    </style:style>
    <style:style style:name="co13" style:family="table-column">
      <style:table-column-properties fo:break-before="auto" style:column-width="2.143125cm"/>
    </style:style>
    <style:style style:name="co14" style:family="table-column">
      <style:table-column-properties fo:break-before="auto" style:column-width="3.38666666666667cm"/>
    </style:style>
    <style:style style:name="co15" style:family="table-column">
      <style:table-column-properties fo:break-before="auto" style:column-width="2.19604166666667cm"/>
    </style:style>
    <style:style style:name="co16" style:family="table-column">
      <style:table-column-properties fo:break-before="auto" style:column-width="2.43416666666667cm"/>
    </style:style>
    <style:style style:name="co17" style:family="table-column">
      <style:table-column-properties fo:break-before="auto" style:column-width="1.45520833333333cm"/>
    </style:style>
    <style:style style:name="co18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2.75pt" style:use-optimal-row-height="false" fo:break-before="auto"/>
    </style:style>
    <style:style style:name="ro7" style:family="table-row">
      <style:table-row-properties style:row-height="110.25pt" style:use-optimal-row-height="tru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EXO_VIII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6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default-cell-style-name="ce4"/>
        <table:table-column table:style-name="co13" table:default-cell-style-name="ce4"/>
        <table:table-column table:style-name="co14" table:default-cell-style-name="ce4"/>
        <table:table-column table:style-name="co11" table:default-cell-style-name="ce4"/>
        <table:table-column table:style-name="co15" table:default-cell-style-name="ce4"/>
        <table:table-column table:style-name="co16" table:default-cell-style-name="ce4"/>
        <table:table-column table:style-name="co17" table:number-columns-repeated="1007" table:default-cell-style-name="ce4"/>
        <table:table-column table:style-name="co18" table:number-columns-repeated="15359" table:default-cell-style-name="ce1"/>
        <table:table-row table:style-name="ro1">
          <table:table-cell office:value-type="string" table:style-name="ce16">
            <text:p>1 - Remuneração do cargo efetivo</text:p>
          </table:table-cell>
          <table:table-cell table:number-columns-repeated="16" table:style-name="ce17"/>
          <table:table-cell table:style-name="ce18"/>
          <table:table-cell table:number-columns-repeated="16366" table:style-name="ce1"/>
        </table:table-row>
        <table:table-row table:style-name="ro2">
          <table:table-cell office:value-type="string" table:style-name="ce19">
            <text:p>Vencimento básico, Gratificação Judiciária (GAJ), Vantagem Pecuniária Individual (VPI), Adicional de Qualificação, Gratificação de Atividade Externa (GAE), Gratificação de Atividade de Segurança (GAS) e demais parcelas permanentes vinculadas ao cargo.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1">
          <table:table-cell office:value-type="string" table:style-name="ce22">
            <text:p>2 - Vantagens pessoais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2">
          <table:table-cell office:value-type="string" table:style-name="ce19">
            <text:p>VPNI, Adicional por Tempo de Serviço, quintos, décimos, vantagens decorrentes de decisão judicial ou extensão administrativa, abono de permanência e outras vantagens pessoais nominalmente identificadas.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1">
          <table:table-cell office:value-type="string" table:style-name="ce22">
            <text:p>3 - Verbas indenizatórias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2">
          <table:table-cell office:value-type="string" table:style-name="ce19">
            <text:p>Auxílio-alimentação, auxílio-transporte, auxílio pré-escolar, auxílio-saúde, auxílio-natalidade, auxílio-moradia, ajuda de custo e outras parcelas de natureza indenizatória.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1">
          <table:table-cell office:value-type="string" table:style-name="ce22">
            <text:p>4 - Vantagens eventuais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2">
          <table:table-cell office:value-type="string" table:style-name="ce19">
            <text:p>Abono constitucional de 1/3 de férias, indenização e/ou antecipação de férias, gratificação natalina e sua antecipação, serviço extraordinário, substituições, pagamentos retroativos, acertos financeiros e demais parcelas eventuais.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1">
          <table:table-cell office:value-type="string" table:style-name="ce22">
            <text:p>5 - Gratificações específicas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2">
          <table:table-cell office:value-type="string" table:style-name="ce19">
            <text:p>Funções comissionadas, cargos em comissão e demais gratificações de qualquer natureza não incluídas nos itens anteriores.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1">
          <table:table-cell office:value-type="string" table:style-name="ce22">
            <text:p>6 - Total bruto de rendimentos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1">
          <table:table-cell office:value-type="string" table:style-name="ce22">
            <text:p>7 - Contribuição previdenciária oficial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2">
          <table:table-cell office:value-type="string" table:style-name="ce19">
            <text:p>Plano de Seguridade Social do Servidor Público e Regime Geral de Previdência Social.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1">
          <table:table-cell office:value-type="string" table:style-name="ce22">
            <text:p>8 - Imposto de Renda Retido na Fonte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1">
          <table:table-cell office:value-type="string" table:style-name="ce22">
            <text:p>9 - Demais descontos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2">
          <table:table-cell office:value-type="string" table:style-name="ce19">
            <text:p>Cotas de participação em benefícios (auxílio pré-escolar, transporte etc.) e descontos extraordinários de caráter não pessoal.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1">
          <table:table-cell office:value-type="string" table:style-name="ce22">
            <text:p>10 - Redutor constitucional (teto remuneratório)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2">
          <table:table-cell office:value-type="string" table:style-name="ce19">
            <text:p>Valores retidos por excederem o teto constitucional, conforme normativos do CNJ.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1">
          <table:table-cell office:value-type="string" table:style-name="ce22">
            <text:p>11 - Total de descontos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1">
          <table:table-cell office:value-type="string" table:style-name="ce22">
            <text:p>12 - Rendimento líquido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1">
          <table:table-cell office:value-type="string" table:style-name="ce22">
            <text:p>13 - Remuneração no órgão de origem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2">
          <table:table-cell office:value-type="string" table:style-name="ce19">
            <text:p>Valor percebido no órgão de origem por magistrados(as) e servidores(as) cedidos(as) ou requisitados(as), quando optantes.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1">
          <table:table-cell office:value-type="string" table:style-name="ce22">
            <text:p>14 - Diárias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2">
          <table:table-cell office:value-type="string" table:style-name="ce19">
            <text:p>Valor de diárias efetivamente pago no mês de referência, ainda que o afastamento se estenda para além deste.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3">
          <table:table-cell office:value-type="string" table:style-name="ce22">
            <text:p>Detalhamento da folha de pagamento de pessoal (valores brutos em Reais)</text:p>
          </table:table-cell>
          <table:table-cell table:number-columns-repeated="16" table:style-name="ce20"/>
          <table:table-cell table:style-name="ce21"/>
          <table:table-cell table:number-columns-repeated="16366" table:style-name="ce1"/>
        </table:table-row>
        <table:table-row table:style-name="ro4">
          <table:table-cell office:value-type="string" table:style-name="ce23">
            <text:p>Data de Publicação</text:p>
          </table:table-cell>
          <table:table-cell table:style-name="ce2"/>
          <table:table-cell office:value-type="date" office:date-value="2026-08-12T00:00:00" table:style-name="ce3">
            <text:p>12/08/2026</text:p>
          </table:table-cell>
          <table:table-cell table:number-columns-repeated="14" table:style-name="ce24"/>
          <table:table-cell table:style-name="ce25"/>
          <table:table-cell table:number-columns-repeated="16366"/>
        </table:table-row>
        <table:table-row table:style-name="ro4">
          <table:table-cell office:value-type="string" table:style-name="ce26">
            <text:p>Mês/Ano de Referência</text:p>
          </table:table-cell>
          <table:table-cell table:style-name="ce5"/>
          <table:table-cell office:value-type="date" office:date-value="2026-07-31T00:00:00" table:style-name="ce6">
            <text:p>07/26</text:p>
          </table:table-cell>
          <table:table-cell table:number-columns-repeated="14" table:style-name="ce24"/>
          <table:table-cell table:style-name="ce27"/>
          <table:table-cell table:number-columns-repeated="16366"/>
        </table:table-row>
        <table:table-row table:style-name="ro5">
          <table:table-cell table:style-name="ce28"/>
          <table:table-cell table:style-name="ce24"/>
          <table:table-cell table:style-name="ce7"/>
          <table:table-cell table:number-columns-repeated="14" table:style-name="ce24"/>
          <table:table-cell table:style-name="ce27"/>
          <table:table-cell table:number-columns-repeated="16366"/>
        </table:table-row>
        <table:table-row table:style-name="ro6">
          <table:table-cell office:value-type="string" table:number-columns-spanned="1" table:number-rows-spanned="2" table:style-name="ce38">
            <text:p>Nome</text:p>
          </table:table-cell>
          <table:table-cell office:value-type="string" table:number-columns-spanned="1" table:number-rows-spanned="2" table:style-name="ce39">
            <text:p>Cargo</text:p>
          </table:table-cell>
          <table:table-cell office:value-type="string" table:number-columns-spanned="1" table:number-rows-spanned="2" table:style-name="ce39">
            <text:p>Lotação</text:p>
          </table:table-cell>
          <table:table-cell office:value-type="string" table:number-columns-spanned="7" table:number-rows-spanned="1" table:style-name="ce11">
            <text:p>RENDIMENTOS</text:p>
          </table:table-cell>
          <table:covered-table-cell table:number-columns-repeated="6"/>
          <table:table-cell office:value-type="string" table:number-columns-spanned="5" table:number-rows-spanned="1" table:style-name="ce11">
            <text:p>DESCONTOS</text:p>
          </table:table-cell>
          <table:covered-table-cell table:number-columns-repeated="4"/>
          <table:table-cell table:number-columns-repeated="2" table:style-name="ce8"/>
          <table:table-cell table:style-name="ce30"/>
          <table:table-cell table:number-columns-repeated="16366"/>
        </table:table-row>
        <table:table-row table:style-name="ro7">
          <table:covered-table-cell/>
          <table:covered-table-cell/>
          <table:covered-table-cell/>
          <table:table-cell office:value-type="string" table:style-name="ce9">
            <text:p>Remuneração Paradigma(1)</text:p>
          </table:table-cell>
          <table:table-cell office:value-type="string" table:style-name="ce9">
            <text:p>Vantagens Pessoais(2)</text:p>
          </table:table-cell>
          <table:table-cell office:value-type="string" table:style-name="ce9">
            <text:p>Subsídio, Diferença de Subsídio, Função de Confiança ou Cargo em Comissão</text:p>
          </table:table-cell>
          <table:table-cell office:value-type="string" table:style-name="ce9">
            <text:p>Indenizações(3)</text:p>
          </table:table-cell>
          <table:table-cell office:value-type="string" table:style-name="ce9">
            <text:p>Vantagens Eventuais(4)</text:p>
          </table:table-cell>
          <table:table-cell office:value-type="string" table:style-name="ce9">
            <text:p>Gratificações (5)</text:p>
          </table:table-cell>
          <table:table-cell office:value-type="string" table:style-name="ce9">
            <text:p>Total de Rendimentos(6)</text:p>
          </table:table-cell>
          <table:table-cell office:value-type="string" table:style-name="ce9">
            <text:p>Previdência Pública(7)</text:p>
          </table:table-cell>
          <table:table-cell office:value-type="string" table:style-name="ce9">
            <text:p>Imposto de Renda(8)</text:p>
          </table:table-cell>
          <table:table-cell office:value-type="string" table:style-name="ce9">
            <text:p>Descontos Diversos(9)</text:p>
          </table:table-cell>
          <table:table-cell office:value-type="string" table:style-name="ce9">
            <text:p>Retenção por Teto Constitucional(10)</text:p>
          </table:table-cell>
          <table:table-cell office:value-type="string" table:style-name="ce9">
            <text:p>Total de Descontos(11)</text:p>
          </table:table-cell>
          <table:table-cell office:value-type="string" table:style-name="ce9">
            <text:p>Rendimento Líquido(12)</text:p>
          </table:table-cell>
          <table:table-cell office:value-type="string" table:style-name="ce9">
            <text:p>Remuneração do órgão de origem(13)</text:p>
          </table:table-cell>
          <table:table-cell office:value-type="string" table:style-name="ce32">
            <text:p>Diárias(14)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BDALLA JALLAD</text:p>
          </table:table-cell>
          <table:table-cell office:value-type="string" table:style-name="ce15">
            <text:p>DESEMBARGADOR DO TRABALHO</text:p>
          </table:table-cell>
          <table:table-cell office:value-type="string" table:style-name="ce15">
            <text:p>INATIVO</text:p>
          </table:table-cell>
          <table:table-cell office:value-type="float" office:value="41845.49" table:style-name="ce15">
            <text:p>41845,49</text:p>
          </table:table-cell>
          <table:table-cell office:value-type="float" office:value="6582.82" table:style-name="ce15">
            <text:p>6582,82</text:p>
          </table:table-cell>
          <table:table-cell office:value-type="float" office:value="0" table:style-name="ce15">
            <text:p>0</text:p>
          </table:table-cell>
          <table:table-cell office:value-type="float" office:value="14645.92" table:style-name="ce15">
            <text:p>14645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3074.23" table:style-name="ce15">
            <text:p>63074,23</text:p>
          </table:table-cell>
          <table:table-cell office:value-type="float" office:value="-6564.6" table:style-name="ce15">
            <text:p>-6564,6</text:p>
          </table:table-cell>
          <table:table-cell office:value-type="float" office:value="-9513.11" table:style-name="ce15">
            <text:p>-9513,11</text:p>
          </table:table-cell>
          <table:table-cell office:value-type="float" office:value="0" table:style-name="ce15">
            <text:p>0</text:p>
          </table:table-cell>
          <table:table-cell office:value-type="float" office:value="-2062.12" table:style-name="ce15">
            <text:p>-2062,12</text:p>
          </table:table-cell>
          <table:table-cell office:value-type="float" office:value="-18139.830000000002" table:style-name="ce15">
            <text:p>-18139,83</text:p>
          </table:table-cell>
          <table:table-cell office:value-type="float" office:value="44934.400000000001" table:style-name="ce15">
            <text:p>44934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EMAR DE SOUZA FREITAS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AQUIDAUANA</text:p>
          </table:table-cell>
          <table:table-cell office:value-type="float" office:value="0" table:style-name="ce15">
            <text:p>0</text:p>
          </table:table-cell>
          <table:table-cell office:value-type="float" office:value="12171.93" table:style-name="ce15">
            <text:p>12171,93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7827.24" table:style-name="ce15">
            <text:p>27827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9752.38" table:style-name="ce15">
            <text:p>79752,38</text:p>
          </table:table-cell>
          <table:table-cell office:value-type="float" office:value="-7088.34" table:style-name="ce15">
            <text:p>-7088,34</text:p>
          </table:table-cell>
          <table:table-cell office:value-type="float" office:value="-11369.25" table:style-name="ce15">
            <text:p>-11369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8457.59" table:style-name="ce15">
            <text:p>-18457,59</text:p>
          </table:table-cell>
          <table:table-cell office:value-type="float" office:value="61294.79" table:style-name="ce15">
            <text:p>61294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XANDRE MARQUES BORBA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1864.26" table:style-name="ce15">
            <text:p>21864,26</text:p>
          </table:table-cell>
          <table:table-cell office:value-type="float" office:value="1987.66" table:style-name="ce15">
            <text:p>1987,66</text:p>
          </table:table-cell>
          <table:table-cell office:value-type="float" office:value="0" table:style-name="ce15">
            <text:p>0</text:p>
          </table:table-cell>
          <table:table-cell office:value-type="float" office:value="61617.47" table:style-name="ce15">
            <text:p>61617,47</text:p>
          </table:table-cell>
          <table:table-cell office:value-type="float" office:value="-988.07" table:style-name="ce15">
            <text:p>-988,07</text:p>
          </table:table-cell>
          <table:table-cell office:value-type="float" office:value="-9647.41" table:style-name="ce15">
            <text:p>-9647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635.48" table:style-name="ce15">
            <text:p>-10635,48</text:p>
          </table:table-cell>
          <table:table-cell office:value-type="float" office:value="50981.99" table:style-name="ce15">
            <text:p>50981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VAIR JOSE PEDRO</text:p>
          </table:table-cell>
          <table:table-cell office:value-type="string" table:style-name="ce15">
            <text:p>JUIZ TITULAR DE VARA</text:p>
          </table:table-cell>
          <table:table-cell office:value-type="string" table:style-name="ce15">
            <text:p>INATIVO</text:p>
          </table:table-cell>
          <table:table-cell office:value-type="float" office:value="39753.21" table:style-name="ce15">
            <text:p>39753,21</text:p>
          </table:table-cell>
          <table:table-cell office:value-type="float" office:value="4169.12" table:style-name="ce15">
            <text:p>4169,12</text:p>
          </table:table-cell>
          <table:table-cell office:value-type="float" office:value="0" table:style-name="ce15">
            <text:p>0</text:p>
          </table:table-cell>
          <table:table-cell office:value-type="float" office:value="7950.64" table:style-name="ce15">
            <text:p>7950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1872.97" table:style-name="ce15">
            <text:p>51872,97</text:p>
          </table:table-cell>
          <table:table-cell office:value-type="float" office:value="-6100.27" table:style-name="ce15">
            <text:p>-6100,27</text:p>
          </table:table-cell>
          <table:table-cell office:value-type="float" office:value="-8968.74" table:style-name="ce15">
            <text:p>-8968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069.01" table:style-name="ce15">
            <text:p>-15069,01</text:p>
          </table:table-cell>
          <table:table-cell office:value-type="float" office:value="36803.96" table:style-name="ce15">
            <text:p>36803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A PAOLA EMANUELLI BALSANELLI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5839.58" table:style-name="ce15">
            <text:p>25839,58</text:p>
          </table:table-cell>
          <table:table-cell office:value-type="float" office:value="1987.66" table:style-name="ce15">
            <text:p>1987,66</text:p>
          </table:table-cell>
          <table:table-cell office:value-type="float" office:value="0" table:style-name="ce15">
            <text:p>0</text:p>
          </table:table-cell>
          <table:table-cell office:value-type="float" office:value="65592.789999999994" table:style-name="ce15">
            <text:p>65592,79</text:p>
          </table:table-cell>
          <table:table-cell office:value-type="float" office:value="-988.07" table:style-name="ce15">
            <text:p>-988,07</text:p>
          </table:table-cell>
          <table:table-cell office:value-type="float" office:value="-9020.57" table:style-name="ce15">
            <text:p>-9020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008.64" table:style-name="ce15">
            <text:p>-10008,64</text:p>
          </table:table-cell>
          <table:table-cell office:value-type="float" office:value="55584.15" table:style-name="ce15">
            <text:p>55584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DRÉ LUÍS MORAES DE OLIVEIRA</text:p>
          </table:table-cell>
          <table:table-cell office:value-type="string" table:style-name="ce15">
            <text:p>DESEMBARGADOR DO TRABALHO - NÍVEL SUPERIOR DFDF</text:p>
          </table:table-cell>
          <table:table-cell office:value-type="string" table:style-name="ce15">
            <text:p>GAB. DESEMBARGADOR ANDRÉ LUÍS MORAES DE OLIVEIRA</text:p>
          </table:table-cell>
          <table:table-cell office:value-type="float" office:value="0" table:style-name="ce15">
            <text:p>0</text:p>
          </table:table-cell>
          <table:table-cell office:value-type="float" office:value="12932.19" table:style-name="ce15">
            <text:p>12932,19</text:p>
          </table:table-cell>
          <table:table-cell office:value-type="float" office:value="41845.49" table:style-name="ce15">
            <text:p>41845,49</text:p>
          </table:table-cell>
          <table:table-cell office:value-type="float" office:value="29291.84" table:style-name="ce15">
            <text:p>29291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4069.52" table:style-name="ce15">
            <text:p>84069,52</text:p>
          </table:table-cell>
          <table:table-cell office:value-type="float" office:value="-7527.56" table:style-name="ce15">
            <text:p>-7527,56</text:p>
          </table:table-cell>
          <table:table-cell office:value-type="float" office:value="-11841.97" table:style-name="ce15">
            <text:p>-11841,97</text:p>
          </table:table-cell>
          <table:table-cell office:value-type="float" office:value="0" table:style-name="ce15">
            <text:p>0</text:p>
          </table:table-cell>
          <table:table-cell office:value-type="float" office:value="-883.93" table:style-name="ce15">
            <text:p>-883,93</text:p>
          </table:table-cell>
          <table:table-cell office:value-type="float" office:value="-20253.46" table:style-name="ce15">
            <text:p>-20253,46</text:p>
          </table:table-cell>
          <table:table-cell office:value-type="float" office:value="63816.06" table:style-name="ce15">
            <text:p>63816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DRÉ LUIS NACER DE SOUZA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2413.3" table:style-name="ce15">
            <text:p>22413,3</text:p>
          </table:table-cell>
          <table:table-cell office:value-type="float" office:value="1987.66" table:style-name="ce15">
            <text:p>1987,66</text:p>
          </table:table-cell>
          <table:table-cell office:value-type="float" office:value="0" table:style-name="ce15">
            <text:p>0</text:p>
          </table:table-cell>
          <table:table-cell office:value-type="float" office:value="62166.51" table:style-name="ce15">
            <text:p>62166,51</text:p>
          </table:table-cell>
          <table:table-cell office:value-type="float" office:value="-988.07" table:style-name="ce15">
            <text:p>-988,07</text:p>
          </table:table-cell>
          <table:table-cell office:value-type="float" office:value="-8949.2999999999993" table:style-name="ce15">
            <text:p>-8949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37.3700000000008" table:style-name="ce15">
            <text:p>-9937,37</text:p>
          </table:table-cell>
          <table:table-cell office:value-type="float" office:value="52229.14" table:style-name="ce15">
            <text:p>52229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DRE YUDI HASHIMOTO HIRATA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3916.04" table:style-name="ce15">
            <text:p>23916,04</text:p>
          </table:table-cell>
          <table:table-cell office:value-type="float" office:value="1987.66" table:style-name="ce15">
            <text:p>1987,66</text:p>
          </table:table-cell>
          <table:table-cell office:value-type="float" office:value="0" table:style-name="ce15">
            <text:p>0</text:p>
          </table:table-cell>
          <table:table-cell office:value-type="float" office:value="63669.25" table:style-name="ce15">
            <text:p>63669,25</text:p>
          </table:table-cell>
          <table:table-cell office:value-type="float" office:value="-988.07" table:style-name="ce15">
            <text:p>-988,07</text:p>
          </table:table-cell>
          <table:table-cell office:value-type="float" office:value="-8913.41" table:style-name="ce15">
            <text:p>-8913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01.48" table:style-name="ce15">
            <text:p>-9901,48</text:p>
          </table:table-cell>
          <table:table-cell office:value-type="float" office:value="53767.77" table:style-name="ce15">
            <text:p>53767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NA PAULA DA SILVA SANTOS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JARDIM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3851.919999999998" table:style-name="ce15">
            <text:p>23851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3605.13" table:style-name="ce15">
            <text:p>63605,13</text:p>
          </table:table-cell>
          <table:table-cell office:value-type="float" office:value="-6296.21" table:style-name="ce15">
            <text:p>-6296,21</text:p>
          </table:table-cell>
          <table:table-cell office:value-type="float" office:value="-8187.67" table:style-name="ce15">
            <text:p>-8187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4483.88" table:style-name="ce15">
            <text:p>-14483,88</text:p>
          </table:table-cell>
          <table:table-cell office:value-type="float" office:value="49121.25" table:style-name="ce15">
            <text:p>49121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TONIO AMADO VIEIRA</text:p>
          </table:table-cell>
          <table:table-cell office:value-type="string" table:style-name="ce15">
            <text:p>JUIZ TITULAR DE VARA</text:p>
          </table:table-cell>
          <table:table-cell office:value-type="string" table:style-name="ce15">
            <text:p>INATIVO</text:p>
          </table:table-cell>
          <table:table-cell office:value-type="float" office:value="39753.21" table:style-name="ce15">
            <text:p>39753,21</text:p>
          </table:table-cell>
          <table:table-cell office:value-type="float" office:value="4169.12" table:style-name="ce15">
            <text:p>4169,12</text:p>
          </table:table-cell>
          <table:table-cell office:value-type="float" office:value="0" table:style-name="ce15">
            <text:p>0</text:p>
          </table:table-cell>
          <table:table-cell office:value-type="float" office:value="7950.64" table:style-name="ce15">
            <text:p>7950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1872.97" table:style-name="ce15">
            <text:p>51872,97</text:p>
          </table:table-cell>
          <table:table-cell office:value-type="float" office:value="-6100.27" table:style-name="ce15">
            <text:p>-6100,27</text:p>
          </table:table-cell>
          <table:table-cell office:value-type="float" office:value="-8916.6" table:style-name="ce15">
            <text:p>-8916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016.87" table:style-name="ce15">
            <text:p>-15016,87</text:p>
          </table:table-cell>
          <table:table-cell office:value-type="float" office:value="36856.1" table:style-name="ce15">
            <text:p>36856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TONIO ARRAES BRANCO AVELINO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BATAGUASSU</text:p>
          </table:table-cell>
          <table:table-cell office:value-type="float" office:value="0" table:style-name="ce15">
            <text:p>0</text:p>
          </table:table-cell>
          <table:table-cell office:value-type="float" office:value="2970.5" table:style-name="ce15">
            <text:p>2970,5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6821.4" table:style-name="ce15">
            <text:p>26821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9545.11" table:style-name="ce15">
            <text:p>69545,11</text:p>
          </table:table-cell>
          <table:table-cell office:value-type="float" office:value="-988.07" table:style-name="ce15">
            <text:p>-988,07</text:p>
          </table:table-cell>
          <table:table-cell office:value-type="float" office:value="-9663.75" table:style-name="ce15">
            <text:p>-9663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651.82" table:style-name="ce15">
            <text:p>-10651,82</text:p>
          </table:table-cell>
          <table:table-cell office:value-type="float" office:value="58893.29" table:style-name="ce15">
            <text:p>58893,2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TÔNIO GETÚLIO RODRIGUES ARRAES</text:p>
          </table:table-cell>
          <table:table-cell office:value-type="string" table:style-name="ce15">
            <text:p>JUIZ TITULAR DE VARA</text:p>
          </table:table-cell>
          <table:table-cell office:value-type="string" table:style-name="ce15">
            <text:p>INATIVO</text:p>
          </table:table-cell>
          <table:table-cell office:value-type="float" office:value="39753.21" table:style-name="ce15">
            <text:p>39753,21</text:p>
          </table:table-cell>
          <table:table-cell office:value-type="float" office:value="6253.68" table:style-name="ce15">
            <text:p>6253,68</text:p>
          </table:table-cell>
          <table:table-cell office:value-type="float" office:value="0" table:style-name="ce15">
            <text:p>0</text:p>
          </table:table-cell>
          <table:table-cell office:value-type="float" office:value="11925.96" table:style-name="ce15">
            <text:p>11925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7932.85" table:style-name="ce15">
            <text:p>57932,85</text:p>
          </table:table-cell>
          <table:table-cell office:value-type="float" office:value="-6496.34" table:style-name="ce15">
            <text:p>-6496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496.34" table:style-name="ce15">
            <text:p>-6496,34</text:p>
          </table:table-cell>
          <table:table-cell office:value-type="float" office:value="51436.51" table:style-name="ce15">
            <text:p>51436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PARECIDO TRAVAIN FERREIRA</text:p>
          </table:table-cell>
          <table:table-cell office:value-type="string" table:style-name="ce15">
            <text:p>JUIZ TITULAR DE VARA</text:p>
          </table:table-cell>
          <table:table-cell office:value-type="string" table:style-name="ce15">
            <text:p>INATIVO</text:p>
          </table:table-cell>
          <table:table-cell office:value-type="float" office:value="39753.21" table:style-name="ce15">
            <text:p>39753,21</text:p>
          </table:table-cell>
          <table:table-cell office:value-type="float" office:value="4169.12" table:style-name="ce15">
            <text:p>4169,12</text:p>
          </table:table-cell>
          <table:table-cell office:value-type="float" office:value="0" table:style-name="ce15">
            <text:p>0</text:p>
          </table:table-cell>
          <table:table-cell office:value-type="float" office:value="9938.2999999999993" table:style-name="ce15">
            <text:p>9938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3860.63" table:style-name="ce15">
            <text:p>53860,63</text:p>
          </table:table-cell>
          <table:table-cell office:value-type="float" office:value="-6100.27" table:style-name="ce15">
            <text:p>-6100,27</text:p>
          </table:table-cell>
          <table:table-cell office:value-type="float" office:value="-8968.74" table:style-name="ce15">
            <text:p>-8968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069.01" table:style-name="ce15">
            <text:p>-15069,01</text:p>
          </table:table-cell>
          <table:table-cell office:value-type="float" office:value="38791.620000000003" table:style-name="ce15">
            <text:p>38791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EATRIZ MAKI SHINZATO CAPUCHO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2ª VARA DO TRABALHO DE TRÊS LAGOAS</text:p>
          </table:table-cell>
          <table:table-cell office:value-type="float" office:value="0" table:style-name="ce15">
            <text:p>0</text:p>
          </table:table-cell>
          <table:table-cell office:value-type="float" office:value="990.17" table:style-name="ce15">
            <text:p>990,17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3851.919999999998" table:style-name="ce15">
            <text:p>23851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4595.3" table:style-name="ce15">
            <text:p>64595,3</text:p>
          </table:table-cell>
          <table:table-cell office:value-type="float" office:value="-988.07" table:style-name="ce15">
            <text:p>-988,07</text:p>
          </table:table-cell>
          <table:table-cell office:value-type="float" office:value="-9269.7199999999993" table:style-name="ce15">
            <text:p>-9269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257.790000000001" table:style-name="ce15">
            <text:p>-10257,79</text:p>
          </table:table-cell>
          <table:table-cell office:value-type="float" office:value="54337.51" table:style-name="ce15">
            <text:p>54337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ÓRIS LUIZ CARDOZO DE SOUZA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NAVIRAÍ</text:p>
          </table:table-cell>
          <table:table-cell office:value-type="float" office:value="0" table:style-name="ce15">
            <text:p>0</text:p>
          </table:table-cell>
          <table:table-cell office:value-type="float" office:value="1980.34" table:style-name="ce15">
            <text:p>1980,34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3851.919999999998" table:style-name="ce15">
            <text:p>23851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5585.47" table:style-name="ce15">
            <text:p>65585,47</text:p>
          </table:table-cell>
          <table:table-cell office:value-type="float" office:value="-988.07" table:style-name="ce15">
            <text:p>-988,07</text:p>
          </table:table-cell>
          <table:table-cell office:value-type="float" office:value="-9414.6" table:style-name="ce15">
            <text:p>-9414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402.67" table:style-name="ce15">
            <text:p>-10402,67</text:p>
          </table:table-cell>
          <table:table-cell office:value-type="float" office:value="55182.8" table:style-name="ce15">
            <text:p>55182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LOS ROBERTO CUNHA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1ª VARA DO TRABALHO DE DOURADOS</text:p>
          </table:table-cell>
          <table:table-cell office:value-type="float" office:value="0" table:style-name="ce15">
            <text:p>0</text:p>
          </table:table-cell>
          <table:table-cell office:value-type="float" office:value="3958.57" table:style-name="ce15">
            <text:p>3958,57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5839.58" table:style-name="ce15">
            <text:p>25839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9551.360000000001" table:style-name="ce15">
            <text:p>69551,36</text:p>
          </table:table-cell>
          <table:table-cell office:value-type="float" office:value="-988.07" table:style-name="ce15">
            <text:p>-988,07</text:p>
          </table:table-cell>
          <table:table-cell office:value-type="float" office:value="-10736.02" table:style-name="ce15">
            <text:p>-10736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724.09" table:style-name="ce15">
            <text:p>-11724,09</text:p>
          </table:table-cell>
          <table:table-cell office:value-type="float" office:value="57827.27" table:style-name="ce15">
            <text:p>57827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ESAR PALUMBO FERNANDES</text:p>
          </table:table-cell>
          <table:table-cell office:value-type="string" table:style-name="ce15">
            <text:p>DESEMBARGADOR DO TRABALHO - NÍVEL SUPERIOR DFDF</text:p>
          </table:table-cell>
          <table:table-cell office:value-type="string" table:style-name="ce15">
            <text:p>VICE-PRESIDÊNCI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1845.49" table:style-name="ce15">
            <text:p>41845,49</text:p>
          </table:table-cell>
          <table:table-cell office:value-type="float" office:value="25107.29" table:style-name="ce15">
            <text:p>25107,2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6952.78" table:style-name="ce15">
            <text:p>66952,78</text:p>
          </table:table-cell>
          <table:table-cell office:value-type="float" office:value="-988.07" table:style-name="ce15">
            <text:p>-988,07</text:p>
          </table:table-cell>
          <table:table-cell office:value-type="float" office:value="-9547.0400000000009" table:style-name="ce15">
            <text:p>-9547,0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535.11" table:style-name="ce15">
            <text:p>-10535,11</text:p>
          </table:table-cell>
          <table:table-cell office:value-type="float" office:value="56417.67" table:style-name="ce15">
            <text:p>56417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HRISTIAN GONÇALVES MENDONÇA ESTADULHO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4ª VARA DO TRABALHO DE CAMPO GRANDE</text:p>
          </table:table-cell>
          <table:table-cell office:value-type="float" office:value="0" table:style-name="ce15">
            <text:p>0</text:p>
          </table:table-cell>
          <table:table-cell office:value-type="float" office:value="1980.34" table:style-name="ce15">
            <text:p>1980,34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5839.58" table:style-name="ce15">
            <text:p>25839,58</text:p>
          </table:table-cell>
          <table:table-cell office:value-type="float" office:value="-18600.21" table:style-name="ce15">
            <text:p>-18600,21</text:p>
          </table:table-cell>
          <table:table-cell office:value-type="float" office:value="0" table:style-name="ce15">
            <text:p>0</text:p>
          </table:table-cell>
          <table:table-cell office:value-type="float" office:value="48972.92" table:style-name="ce15">
            <text:p>48972,92</text:p>
          </table:table-cell>
          <table:table-cell office:value-type="float" office:value="-988.07" table:style-name="ce15">
            <text:p>-988,07</text:p>
          </table:table-cell>
          <table:table-cell office:value-type="float" office:value="-3784.91" table:style-name="ce15">
            <text:p>-3784,9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772.9799999999996" table:style-name="ce15">
            <text:p>-4772,98</text:p>
          </table:table-cell>
          <table:table-cell office:value-type="float" office:value="44199.94" table:style-name="ce15">
            <text:p>44199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AISY VASQUES</text:p>
          </table:table-cell>
          <table:table-cell office:value-type="string" table:style-name="ce15">
            <text:p>DESEMBARGADOR DO TRABALHO</text:p>
          </table:table-cell>
          <table:table-cell office:value-type="string" table:style-name="ce15">
            <text:p>INATIVO</text:p>
          </table:table-cell>
          <table:table-cell office:value-type="float" office:value="41845.49" table:style-name="ce15">
            <text:p>41845,49</text:p>
          </table:table-cell>
          <table:table-cell office:value-type="float" office:value="7679.96" table:style-name="ce15">
            <text:p>7679,96</text:p>
          </table:table-cell>
          <table:table-cell office:value-type="float" office:value="0" table:style-name="ce15">
            <text:p>0</text:p>
          </table:table-cell>
          <table:table-cell office:value-type="float" office:value="12553.65" table:style-name="ce15">
            <text:p>12553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2079.1" table:style-name="ce15">
            <text:p>62079,1</text:p>
          </table:table-cell>
          <table:table-cell office:value-type="float" office:value="-6564.6" table:style-name="ce15">
            <text:p>-6564,6</text:p>
          </table:table-cell>
          <table:table-cell office:value-type="float" office:value="-9513.11" table:style-name="ce15">
            <text:p>-9513,11</text:p>
          </table:table-cell>
          <table:table-cell office:value-type="float" office:value="0" table:style-name="ce15">
            <text:p>0</text:p>
          </table:table-cell>
          <table:table-cell office:value-type="float" office:value="-3159.26" table:style-name="ce15">
            <text:p>-3159,26</text:p>
          </table:table-cell>
          <table:table-cell office:value-type="float" office:value="-19236.97" table:style-name="ce15">
            <text:p>-19236,97</text:p>
          </table:table-cell>
          <table:table-cell office:value-type="float" office:value="42842.13" table:style-name="ce15">
            <text:p>42842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ALMA DIAMANTE GOUVEIA</text:p>
          </table:table-cell>
          <table:table-cell office:value-type="string" table:style-name="ce15">
            <text:p>JUIZ TITULAR DE VARA</text:p>
          </table:table-cell>
          <table:table-cell office:value-type="string" table:style-name="ce15">
            <text:p>INATIVO</text:p>
          </table:table-cell>
          <table:table-cell office:value-type="float" office:value="39753.21" table:style-name="ce15">
            <text:p>39753,21</text:p>
          </table:table-cell>
          <table:table-cell office:value-type="float" office:value="4169.12" table:style-name="ce15">
            <text:p>4169,12</text:p>
          </table:table-cell>
          <table:table-cell office:value-type="float" office:value="0" table:style-name="ce15">
            <text:p>0</text:p>
          </table:table-cell>
          <table:table-cell office:value-type="float" office:value="11925.96" table:style-name="ce15">
            <text:p>11925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848.29" table:style-name="ce15">
            <text:p>55848,29</text:p>
          </table:table-cell>
          <table:table-cell office:value-type="float" office:value="-6100.27" table:style-name="ce15">
            <text:p>-6100,27</text:p>
          </table:table-cell>
          <table:table-cell office:value-type="float" office:value="-8968.74" table:style-name="ce15">
            <text:p>-8968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069.01" table:style-name="ce15">
            <text:p>-15069,01</text:p>
          </table:table-cell>
          <table:table-cell office:value-type="float" office:value="40779.279999999999" table:style-name="ce15">
            <text:p>40779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ANIELA ROCHA RODRIGUES PERUCA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3653.15" table:style-name="ce15">
            <text:p>23653,15</text:p>
          </table:table-cell>
          <table:table-cell office:value-type="float" office:value="1656.38" table:style-name="ce15">
            <text:p>1656,38</text:p>
          </table:table-cell>
          <table:table-cell office:value-type="float" office:value="0" table:style-name="ce15">
            <text:p>0</text:p>
          </table:table-cell>
          <table:table-cell office:value-type="float" office:value="63075.08" table:style-name="ce15">
            <text:p>63075,08</text:p>
          </table:table-cell>
          <table:table-cell office:value-type="float" office:value="-988.07" table:style-name="ce15">
            <text:p>-988,07</text:p>
          </table:table-cell>
          <table:table-cell office:value-type="float" office:value="-8937.2099999999991" table:style-name="ce15">
            <text:p>-8937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25.2800000000007" table:style-name="ce15">
            <text:p>-9925,28</text:p>
          </table:table-cell>
          <table:table-cell office:value-type="float" office:value="53149.8" table:style-name="ce15">
            <text:p>53149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ÉA MARISA BRANDÃO CUBEL YULE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19832.28" table:style-name="ce15">
            <text:p>19832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7597.83" table:style-name="ce15">
            <text:p>57597,83</text:p>
          </table:table-cell>
          <table:table-cell office:value-type="float" office:value="-988.07" table:style-name="ce15">
            <text:p>-988,07</text:p>
          </table:table-cell>
          <table:table-cell office:value-type="float" office:value="-8416.15" table:style-name="ce15">
            <text:p>-8416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404.2199999999993" table:style-name="ce15">
            <text:p>-9404,22</text:p>
          </table:table-cell>
          <table:table-cell office:value-type="float" office:value="48193.61" table:style-name="ce15">
            <text:p>48193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ENILSON LIMA DE SOUZA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COXIM</text:p>
          </table:table-cell>
          <table:table-cell office:value-type="float" office:value="0" table:style-name="ce15">
            <text:p>0</text:p>
          </table:table-cell>
          <table:table-cell office:value-type="float" office:value="1980.34" table:style-name="ce15">
            <text:p>1980,34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5839.58" table:style-name="ce15">
            <text:p>25839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7573.13" table:style-name="ce15">
            <text:p>67573,13</text:p>
          </table:table-cell>
          <table:table-cell office:value-type="float" office:value="-988.07" table:style-name="ce15">
            <text:p>-988,07</text:p>
          </table:table-cell>
          <table:table-cell office:value-type="float" office:value="-8958.9500000000007" table:style-name="ce15">
            <text:p>-8958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47.02" table:style-name="ce15">
            <text:p>-9947,02</text:p>
          </table:table-cell>
          <table:table-cell office:value-type="float" office:value="57626.11" table:style-name="ce15">
            <text:p>57626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RIKA SILVA BOQUIMPANI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2659.33" table:style-name="ce15">
            <text:p>22659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0424.88" table:style-name="ce15">
            <text:p>60424,88</text:p>
          </table:table-cell>
          <table:table-cell office:value-type="float" office:value="-988.07" table:style-name="ce15">
            <text:p>-988,07</text:p>
          </table:table-cell>
          <table:table-cell office:value-type="float" office:value="-8520.42" table:style-name="ce15">
            <text:p>-8520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508.49" table:style-name="ce15">
            <text:p>-9508,49</text:p>
          </table:table-cell>
          <table:table-cell office:value-type="float" office:value="50916.39" table:style-name="ce15">
            <text:p>50916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ABIANE FERREIRA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30173.75" table:style-name="ce15">
            <text:p>30173,75</text:p>
          </table:table-cell>
          <table:table-cell office:value-type="float" office:value="1060.0899999999999" table:style-name="ce15">
            <text:p>1060,09</text:p>
          </table:table-cell>
          <table:table-cell office:value-type="float" office:value="0" table:style-name="ce15">
            <text:p>0</text:p>
          </table:table-cell>
          <table:table-cell office:value-type="float" office:value="68999.39" table:style-name="ce15">
            <text:p>68999,39</text:p>
          </table:table-cell>
          <table:table-cell office:value-type="float" office:value="-988.07" table:style-name="ce15">
            <text:p>-988,07</text:p>
          </table:table-cell>
          <table:table-cell office:value-type="float" office:value="-8679.26" table:style-name="ce15">
            <text:p>-8679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667.33" table:style-name="ce15">
            <text:p>-9667,33</text:p>
          </table:table-cell>
          <table:table-cell office:value-type="float" office:value="59332.06" table:style-name="ce15">
            <text:p>59332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ATIMA REGINA DE SABOYA SALGADO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AMAMBAI</text:p>
          </table:table-cell>
          <table:table-cell office:value-type="float" office:value="0" table:style-name="ce15">
            <text:p>0</text:p>
          </table:table-cell>
          <table:table-cell office:value-type="float" office:value="5863.21" table:style-name="ce15">
            <text:p>5863,21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7827.24" table:style-name="ce15">
            <text:p>27827,24</text:p>
          </table:table-cell>
          <table:table-cell office:value-type="float" office:value="35015.760000000002" table:style-name="ce15">
            <text:p>35015,76</text:p>
          </table:table-cell>
          <table:table-cell office:value-type="float" office:value="0" table:style-name="ce15">
            <text:p>0</text:p>
          </table:table-cell>
          <table:table-cell office:value-type="float" office:value="108459.42" table:style-name="ce15">
            <text:p>108459,42</text:p>
          </table:table-cell>
          <table:table-cell office:value-type="float" office:value="-988.07" table:style-name="ce15">
            <text:p>-988,07</text:p>
          </table:table-cell>
          <table:table-cell office:value-type="float" office:value="-14463.12" table:style-name="ce15">
            <text:p>-14463,1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451.19" table:style-name="ce15">
            <text:p>-15451,19</text:p>
          </table:table-cell>
          <table:table-cell office:value-type="float" office:value="93008.23" table:style-name="ce15">
            <text:p>93008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LÁVIO DA COSTA HIGA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1ª VARA DO TRABALHO DE CAMPO GRANDE</text:p>
          </table:table-cell>
          <table:table-cell office:value-type="float" office:value="0" table:style-name="ce15">
            <text:p>0</text:p>
          </table:table-cell>
          <table:table-cell office:value-type="float" office:value="1980.34" table:style-name="ce15">
            <text:p>1980,34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5839.58" table:style-name="ce15">
            <text:p>25839,58</text:p>
          </table:table-cell>
          <table:table-cell office:value-type="float" office:value="32459.42" table:style-name="ce15">
            <text:p>32459,42</text:p>
          </table:table-cell>
          <table:table-cell office:value-type="float" office:value="0" table:style-name="ce15">
            <text:p>0</text:p>
          </table:table-cell>
          <table:table-cell office:value-type="float" office:value="100032.55" table:style-name="ce15">
            <text:p>100032,55</text:p>
          </table:table-cell>
          <table:table-cell office:value-type="float" office:value="-988.07" table:style-name="ce15">
            <text:p>-988,07</text:p>
          </table:table-cell>
          <table:table-cell office:value-type="float" office:value="-12216.59" table:style-name="ce15">
            <text:p>-12216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3204.66" table:style-name="ce15">
            <text:p>-13204,66</text:p>
          </table:table-cell>
          <table:table-cell office:value-type="float" office:value="86827.89" table:style-name="ce15">
            <text:p>86827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RANCISCO DAS CHAGAS LIMA FILHO</text:p>
          </table:table-cell>
          <table:table-cell office:value-type="string" table:style-name="ce15">
            <text:p>DESEMBARGADOR DO TRABALHO - NÍVEL SUPERIOR DFDF</text:p>
          </table:table-cell>
          <table:table-cell office:value-type="string" table:style-name="ce15">
            <text:p>GAB. DESEMBARGADOR FRANCISCO DAS CHAGAS LIMA FILHO</text:p>
          </table:table-cell>
          <table:table-cell office:value-type="float" office:value="0" table:style-name="ce15">
            <text:p>0</text:p>
          </table:table-cell>
          <table:table-cell office:value-type="float" office:value="14593.02" table:style-name="ce15">
            <text:p>14593,02</text:p>
          </table:table-cell>
          <table:table-cell office:value-type="float" office:value="41845.49" table:style-name="ce15">
            <text:p>41845,49</text:p>
          </table:table-cell>
          <table:table-cell office:value-type="float" office:value="29291.84" table:style-name="ce15">
            <text:p>29291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5730.35" table:style-name="ce15">
            <text:p>85730,35</text:p>
          </table:table-cell>
          <table:table-cell office:value-type="float" office:value="-7552.67" table:style-name="ce15">
            <text:p>-7552,67</text:p>
          </table:table-cell>
          <table:table-cell office:value-type="float" office:value="-11841.97" table:style-name="ce15">
            <text:p>-11841,97</text:p>
          </table:table-cell>
          <table:table-cell office:value-type="float" office:value="0" table:style-name="ce15">
            <text:p>0</text:p>
          </table:table-cell>
          <table:table-cell office:value-type="float" office:value="-2519.65" table:style-name="ce15">
            <text:p>-2519,65</text:p>
          </table:table-cell>
          <table:table-cell office:value-type="float" office:value="-21914.29" table:style-name="ce15">
            <text:p>-21914,29</text:p>
          </table:table-cell>
          <table:table-cell office:value-type="float" office:value="63816.06" table:style-name="ce15">
            <text:p>63816,06</text:p>
          </table:table-cell>
          <table:table-cell office:value-type="float" office:value="0" table:style-name="ce15">
            <text:p>0</text:p>
          </table:table-cell>
          <table:table-cell office:value-type="float" office:value="240.58" table:style-name="ce34">
            <text:p>240,58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ERALDA PEDROSO TOSCANO</text:p>
          </table:table-cell>
          <table:table-cell office:value-type="string" table:style-name="ce15">
            <text:p>DESEMBARGADOR DO TRABALHO</text:p>
          </table:table-cell>
          <table:table-cell office:value-type="string" table:style-name="ce15">
            <text:p>INATIVO</text:p>
          </table:table-cell>
          <table:table-cell office:value-type="float" office:value="41845.49" table:style-name="ce15">
            <text:p>41845,49</text:p>
          </table:table-cell>
          <table:table-cell office:value-type="float" office:value="6582.82" table:style-name="ce15">
            <text:p>6582,82</text:p>
          </table:table-cell>
          <table:table-cell office:value-type="float" office:value="0" table:style-name="ce15">
            <text:p>0</text:p>
          </table:table-cell>
          <table:table-cell office:value-type="float" office:value="8369.1" table:style-name="ce15">
            <text:p>8369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6797.41" table:style-name="ce15">
            <text:p>56797,41</text:p>
          </table:table-cell>
          <table:table-cell office:value-type="float" office:value="-6564.6" table:style-name="ce15">
            <text:p>-6564,6</text:p>
          </table:table-cell>
          <table:table-cell office:value-type="float" office:value="-9460.98" table:style-name="ce15">
            <text:p>-9460,98</text:p>
          </table:table-cell>
          <table:table-cell office:value-type="float" office:value="0" table:style-name="ce15">
            <text:p>0</text:p>
          </table:table-cell>
          <table:table-cell office:value-type="float" office:value="-2062.12" table:style-name="ce15">
            <text:p>-2062,12</text:p>
          </table:table-cell>
          <table:table-cell office:value-type="float" office:value="-18087.7" table:style-name="ce15">
            <text:p>-18087,7</text:p>
          </table:table-cell>
          <table:table-cell office:value-type="float" office:value="38709.71" table:style-name="ce15">
            <text:p>38709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ERALDO FURTADO DE ARAUJO NETO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2ª CIRCUNSCRIÇÃO - DOURADOS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19876.599999999999" table:style-name="ce15">
            <text:p>19876,6</text:p>
          </table:table-cell>
          <table:table-cell office:value-type="float" office:value="1987.66" table:style-name="ce15">
            <text:p>1987,66</text:p>
          </table:table-cell>
          <table:table-cell office:value-type="float" office:value="0" table:style-name="ce15">
            <text:p>0</text:p>
          </table:table-cell>
          <table:table-cell office:value-type="float" office:value="59629.81" table:style-name="ce15">
            <text:p>59629,81</text:p>
          </table:table-cell>
          <table:table-cell office:value-type="float" office:value="-988.07" table:style-name="ce15">
            <text:p>-988,07</text:p>
          </table:table-cell>
          <table:table-cell office:value-type="float" office:value="-8978.0300000000007" table:style-name="ce15">
            <text:p>-8978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66.1" table:style-name="ce15">
            <text:p>-9966,1</text:p>
          </table:table-cell>
          <table:table-cell office:value-type="float" office:value="49663.71" table:style-name="ce15">
            <text:p>49663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USTAVO DORETO RODRIGUES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1390.54" table:style-name="ce15">
            <text:p>21390,54</text:p>
          </table:table-cell>
          <table:table-cell office:value-type="float" office:value="1126.3399999999999" table:style-name="ce15">
            <text:p>1126,34</text:p>
          </table:table-cell>
          <table:table-cell office:value-type="float" office:value="0" table:style-name="ce15">
            <text:p>0</text:p>
          </table:table-cell>
          <table:table-cell office:value-type="float" office:value="60282.43" table:style-name="ce15">
            <text:p>60282,43</text:p>
          </table:table-cell>
          <table:table-cell office:value-type="float" office:value="-6132.56" table:style-name="ce15">
            <text:p>-6132,56</text:p>
          </table:table-cell>
          <table:table-cell office:value-type="float" office:value="-8047.95" table:style-name="ce15">
            <text:p>-8047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4180.51" table:style-name="ce15">
            <text:p>-14180,51</text:p>
          </table:table-cell>
          <table:table-cell office:value-type="float" office:value="46101.919999999998" table:style-name="ce15">
            <text:p>46101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ÉLIO DUQUES DOS SANTOS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2ª VARA DO TRABALHO <text:s/>DE DOURADOS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3851.919999999998" table:style-name="ce15">
            <text:p>23851,92</text:p>
          </table:table-cell>
          <table:table-cell office:value-type="float" office:value="1987.66" table:style-name="ce15">
            <text:p>1987,66</text:p>
          </table:table-cell>
          <table:table-cell office:value-type="float" office:value="0" table:style-name="ce15">
            <text:p>0</text:p>
          </table:table-cell>
          <table:table-cell office:value-type="float" office:value="63605.13" table:style-name="ce15">
            <text:p>63605,13</text:p>
          </table:table-cell>
          <table:table-cell office:value-type="float" office:value="-988.07" table:style-name="ce15">
            <text:p>-988,07</text:p>
          </table:table-cell>
          <table:table-cell office:value-type="float" office:value="-8916.2900000000009" table:style-name="ce15">
            <text:p>-8916,2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04.36" table:style-name="ce15">
            <text:p>-9904,36</text:p>
          </table:table-cell>
          <table:table-cell office:value-type="float" office:value="53700.77" table:style-name="ce15">
            <text:p>53700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ELLA DE FATIMA MAEDA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6619.15" table:style-name="ce15">
            <text:p>26619,15</text:p>
          </table:table-cell>
          <table:table-cell office:value-type="float" office:value="1656.38" table:style-name="ce15">
            <text:p>1656,38</text:p>
          </table:table-cell>
          <table:table-cell office:value-type="float" office:value="0" table:style-name="ce15">
            <text:p>0</text:p>
          </table:table-cell>
          <table:table-cell office:value-type="float" office:value="66041.08" table:style-name="ce15">
            <text:p>66041,08</text:p>
          </table:table-cell>
          <table:table-cell office:value-type="float" office:value="-988.07" table:style-name="ce15">
            <text:p>-988,07</text:p>
          </table:table-cell>
          <table:table-cell office:value-type="float" office:value="-8937.2099999999991" table:style-name="ce15">
            <text:p>-8937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25.2800000000007" table:style-name="ce15">
            <text:p>-9925,28</text:p>
          </table:table-cell>
          <table:table-cell office:value-type="float" office:value="56115.8" table:style-name="ce15">
            <text:p>56115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ERBERT GOMES OLIVA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5624.25" table:style-name="ce15">
            <text:p>25624,25</text:p>
          </table:table-cell>
          <table:table-cell office:value-type="float" office:value="1656.38" table:style-name="ce15">
            <text:p>1656,38</text:p>
          </table:table-cell>
          <table:table-cell office:value-type="float" office:value="0" table:style-name="ce15">
            <text:p>0</text:p>
          </table:table-cell>
          <table:table-cell office:value-type="float" office:value="65046.18" table:style-name="ce15">
            <text:p>65046,18</text:p>
          </table:table-cell>
          <table:table-cell office:value-type="float" office:value="-6233.26" table:style-name="ce15">
            <text:p>-6233,26</text:p>
          </table:table-cell>
          <table:table-cell office:value-type="float" office:value="-8166.02" table:style-name="ce15">
            <text:p>-8166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4399.28" table:style-name="ce15">
            <text:p>-14399,28</text:p>
          </table:table-cell>
          <table:table-cell office:value-type="float" office:value="50646.9" table:style-name="ce15">
            <text:p>50646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UGO CLEON DE MELO COUTINHO</text:p>
          </table:table-cell>
          <table:table-cell office:value-type="string" table:style-name="ce15">
            <text:p>JUIZ SUBSTITUTO</text:p>
          </table:table-cell>
          <table:table-cell office:value-type="string" table:style-name="ce15">
            <text:p>INATIVO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970.5" table:style-name="ce15">
            <text:p>2970,5</text:p>
          </table:table-cell>
          <table:table-cell office:value-type="float" office:value="0" table:style-name="ce15">
            <text:p>0</text:p>
          </table:table-cell>
          <table:table-cell office:value-type="float" office:value="7553.11" table:style-name="ce15">
            <text:p>7553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8289.16" table:style-name="ce15">
            <text:p>48289,16</text:p>
          </table:table-cell>
          <table:table-cell office:value-type="float" office:value="-5494.88" table:style-name="ce15">
            <text:p>-5494,88</text:p>
          </table:table-cell>
          <table:table-cell office:value-type="float" office:value="-6347.48" table:style-name="ce15">
            <text:p>-6347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842.36" table:style-name="ce15">
            <text:p>-11842,36</text:p>
          </table:table-cell>
          <table:table-cell office:value-type="float" office:value="36446.800000000003" table:style-name="ce15">
            <text:p>36446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VETE BUENO FERRAZ</text:p>
          </table:table-cell>
          <table:table-cell office:value-type="string" table:style-name="ce15">
            <text:p>JUIZ TITULAR DE VARA</text:p>
          </table:table-cell>
          <table:table-cell office:value-type="string" table:style-name="ce15">
            <text:p>INATIVO</text:p>
          </table:table-cell>
          <table:table-cell office:value-type="float" office:value="39753.21" table:style-name="ce15">
            <text:p>39753,21</text:p>
          </table:table-cell>
          <table:table-cell office:value-type="float" office:value="5211.3999999999996" table:style-name="ce15">
            <text:p>5211,4</text:p>
          </table:table-cell>
          <table:table-cell office:value-type="float" office:value="0" table:style-name="ce15">
            <text:p>0</text:p>
          </table:table-cell>
          <table:table-cell office:value-type="float" office:value="13913.62" table:style-name="ce15">
            <text:p>13913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8878.23" table:style-name="ce15">
            <text:p>58878,23</text:p>
          </table:table-cell>
          <table:table-cell office:value-type="float" office:value="-6298.3" table:style-name="ce15">
            <text:p>-6298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298.3" table:style-name="ce15">
            <text:p>-6298,3</text:p>
          </table:table-cell>
          <table:table-cell office:value-type="float" office:value="52579.93" table:style-name="ce15">
            <text:p>52579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ZABELLA RAMOS PINTO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SÃO GABRIEL DO OESTE E 2º NÚCLEO DE JUSTIÇA 4.0</text:p>
          </table:table-cell>
          <table:table-cell office:value-type="float" office:value="0" table:style-name="ce15">
            <text:p>0</text:p>
          </table:table-cell>
          <table:table-cell office:value-type="float" office:value="1980.34" table:style-name="ce15">
            <text:p>1980,34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4121.71" table:style-name="ce15">
            <text:p>24121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5855.259999999995" table:style-name="ce15">
            <text:p>65855,26</text:p>
          </table:table-cell>
          <table:table-cell office:value-type="float" office:value="-988.07" table:style-name="ce15">
            <text:p>-988,07</text:p>
          </table:table-cell>
          <table:table-cell office:value-type="float" office:value="-9883.7800000000007" table:style-name="ce15">
            <text:p>-9883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871.85" table:style-name="ce15">
            <text:p>-10871,85</text:p>
          </table:table-cell>
          <table:table-cell office:value-type="float" office:value="54983.41" table:style-name="ce15">
            <text:p>54983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ZIDORO OLIVEIRA PANIAGO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990.17" table:style-name="ce15">
            <text:p>990,17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4367.84" table:style-name="ce15">
            <text:p>24367,84</text:p>
          </table:table-cell>
          <table:table-cell office:value-type="float" office:value="1855.15" table:style-name="ce15">
            <text:p>1855,15</text:p>
          </table:table-cell>
          <table:table-cell office:value-type="float" office:value="0" table:style-name="ce15">
            <text:p>0</text:p>
          </table:table-cell>
          <table:table-cell office:value-type="float" office:value="64978.71" table:style-name="ce15">
            <text:p>64978,71</text:p>
          </table:table-cell>
          <table:table-cell office:value-type="float" office:value="-988.07" table:style-name="ce15">
            <text:p>-988,07</text:p>
          </table:table-cell>
          <table:table-cell office:value-type="float" office:value="-9184.24" table:style-name="ce15">
            <text:p>-9184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172.31" table:style-name="ce15">
            <text:p>-10172,31</text:p>
          </table:table-cell>
          <table:table-cell office:value-type="float" office:value="54806.400000000001" table:style-name="ce15">
            <text:p>54806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CANDIDO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2ª CIRCUNSCRIÇÃO - DOURADOS</text:p>
          </table:table-cell>
          <table:table-cell office:value-type="float" office:value="0" table:style-name="ce15">
            <text:p>0</text:p>
          </table:table-cell>
          <table:table-cell office:value-type="float" office:value="2970.5" table:style-name="ce15">
            <text:p>2970,5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7409.84" table:style-name="ce15">
            <text:p>27409,84</text:p>
          </table:table-cell>
          <table:table-cell office:value-type="float" office:value="1391.36" table:style-name="ce15">
            <text:p>1391,36</text:p>
          </table:table-cell>
          <table:table-cell office:value-type="float" office:value="0" table:style-name="ce15">
            <text:p>0</text:p>
          </table:table-cell>
          <table:table-cell office:value-type="float" office:value="69537.25" table:style-name="ce15">
            <text:p>69537,25</text:p>
          </table:table-cell>
          <table:table-cell office:value-type="float" office:value="-988.07" table:style-name="ce15">
            <text:p>-988,07</text:p>
          </table:table-cell>
          <table:table-cell office:value-type="float" office:value="-9282.34" table:style-name="ce15">
            <text:p>-9282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270.41" table:style-name="ce15">
            <text:p>-10270,41</text:p>
          </table:table-cell>
          <table:table-cell office:value-type="float" office:value="59266.84" table:style-name="ce15">
            <text:p>59266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DE DEUS GOMES DE SOUZA</text:p>
          </table:table-cell>
          <table:table-cell office:value-type="string" table:style-name="ce15">
            <text:p>DESEMBARGADOR DO TRABALHO - NÍVEL SUPERIOR DFDF</text:p>
          </table:table-cell>
          <table:table-cell office:value-type="string" table:style-name="ce15">
            <text:p>GAB. DESEMBARGADOR JOÃO DE DEUS GOMES DE SOUZA</text:p>
          </table:table-cell>
          <table:table-cell office:value-type="float" office:value="0" table:style-name="ce15">
            <text:p>0</text:p>
          </table:table-cell>
          <table:table-cell office:value-type="float" office:value="15151.57" table:style-name="ce15">
            <text:p>15151,57</text:p>
          </table:table-cell>
          <table:table-cell office:value-type="float" office:value="41845.49" table:style-name="ce15">
            <text:p>41845,49</text:p>
          </table:table-cell>
          <table:table-cell office:value-type="float" office:value="29291.84" table:style-name="ce15">
            <text:p>29291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6288.9" table:style-name="ce15">
            <text:p>86288,9</text:p>
          </table:table-cell>
          <table:table-cell office:value-type="float" office:value="-7552.67" table:style-name="ce15">
            <text:p>-7552,67</text:p>
          </table:table-cell>
          <table:table-cell office:value-type="float" office:value="-11789.84" table:style-name="ce15">
            <text:p>-11789,84</text:p>
          </table:table-cell>
          <table:table-cell office:value-type="float" office:value="0" table:style-name="ce15">
            <text:p>0</text:p>
          </table:table-cell>
          <table:table-cell office:value-type="float" office:value="-3078.2" table:style-name="ce15">
            <text:p>-3078,2</text:p>
          </table:table-cell>
          <table:table-cell office:value-type="float" office:value="-22420.71" table:style-name="ce15">
            <text:p>-22420,71</text:p>
          </table:table-cell>
          <table:table-cell office:value-type="float" office:value="63868.19" table:style-name="ce15">
            <text:p>63868,19</text:p>
          </table:table-cell>
          <table:table-cell office:value-type="float" office:value="0" table:style-name="ce15">
            <text:p>0</text:p>
          </table:table-cell>
          <table:table-cell office:value-type="float" office:value="4036.8" table:style-name="ce34">
            <text:p>4036,8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MARCELO BALSANELLI</text:p>
          </table:table-cell>
          <table:table-cell office:value-type="string" table:style-name="ce15">
            <text:p>DESEMBARGADOR DO TRABALHO - NÍVEL SUPERIOR DFDF</text:p>
          </table:table-cell>
          <table:table-cell office:value-type="string" table:style-name="ce15">
            <text:p>GAB. DESEMBARGADOR JOÃO MARCELO BALSANELLI</text:p>
          </table:table-cell>
          <table:table-cell office:value-type="float" office:value="0" table:style-name="ce15">
            <text:p>0</text:p>
          </table:table-cell>
          <table:table-cell office:value-type="float" office:value="3126.84" table:style-name="ce15">
            <text:p>3126,84</text:p>
          </table:table-cell>
          <table:table-cell office:value-type="float" office:value="41845.49" table:style-name="ce15">
            <text:p>41845,49</text:p>
          </table:table-cell>
          <table:table-cell office:value-type="float" office:value="29291.84" table:style-name="ce15">
            <text:p>29291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4264.17" table:style-name="ce15">
            <text:p>74264,17</text:p>
          </table:table-cell>
          <table:table-cell office:value-type="float" office:value="-988.07" table:style-name="ce15">
            <text:p>-988,07</text:p>
          </table:table-cell>
          <table:table-cell office:value-type="float" office:value="-10333.83" table:style-name="ce15">
            <text:p>-10333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321.9" table:style-name="ce15">
            <text:p>-11321,9</text:p>
          </table:table-cell>
          <table:table-cell office:value-type="float" office:value="62942.27" table:style-name="ce15">
            <text:p>62942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GONÇALVES FERNANDES</text:p>
          </table:table-cell>
          <table:table-cell office:value-type="string" table:style-name="ce15">
            <text:p>JUIZ TITULAR DE VARA</text:p>
          </table:table-cell>
          <table:table-cell office:value-type="string" table:style-name="ce15">
            <text:p>INATIVO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084.56" table:style-name="ce15">
            <text:p>2084,56</text:p>
          </table:table-cell>
          <table:table-cell office:value-type="float" office:value="0" table:style-name="ce15">
            <text:p>0</text:p>
          </table:table-cell>
          <table:table-cell office:value-type="float" office:value="3975.32" table:style-name="ce15">
            <text:p>3975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5813.09" table:style-name="ce15">
            <text:p>45813,09</text:p>
          </table:table-cell>
          <table:table-cell office:value-type="float" office:value="-5704.2" table:style-name="ce15">
            <text:p>-5704,2</text:p>
          </table:table-cell>
          <table:table-cell office:value-type="float" office:value="-7612.86" table:style-name="ce15">
            <text:p>-7612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3317.06" table:style-name="ce15">
            <text:p>-13317,06</text:p>
          </table:table-cell>
          <table:table-cell office:value-type="float" office:value="32496.03" table:style-name="ce15">
            <text:p>32496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ULIANA MARTINS BARBOSA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GABINETE DE JUÍZES AUXILIARES DA ADMINISTRAÇÃO E DO JUÍZO AUXILIAR DE CONCILIAÇÃO EM PRECATÓRIOS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3015.02" table:style-name="ce15">
            <text:p>23015,02</text:p>
          </table:table-cell>
          <table:table-cell office:value-type="float" office:value="4079.94" table:style-name="ce15">
            <text:p>4079,94</text:p>
          </table:table-cell>
          <table:table-cell office:value-type="float" office:value="0" table:style-name="ce15">
            <text:p>0</text:p>
          </table:table-cell>
          <table:table-cell office:value-type="float" office:value="64860.51" table:style-name="ce15">
            <text:p>64860,51</text:p>
          </table:table-cell>
          <table:table-cell office:value-type="float" office:value="-988.07" table:style-name="ce15">
            <text:p>-988,07</text:p>
          </table:table-cell>
          <table:table-cell office:value-type="float" office:value="-9494.9" table:style-name="ce15">
            <text:p>-9494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482.969999999999" table:style-name="ce15">
            <text:p>-10482,97</text:p>
          </table:table-cell>
          <table:table-cell office:value-type="float" office:value="54377.54" table:style-name="ce15">
            <text:p>54377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ÚLIO CÉSAR BEBBER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2ª VARA DO TRABALHO DE CAMPO GRANDE</text:p>
          </table:table-cell>
          <table:table-cell office:value-type="float" office:value="0" table:style-name="ce15">
            <text:p>0</text:p>
          </table:table-cell>
          <table:table-cell office:value-type="float" office:value="4955.79" table:style-name="ce15">
            <text:p>4955,79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7827.24" table:style-name="ce15">
            <text:p>27827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2536.240000000005" table:style-name="ce15">
            <text:p>72536,24</text:p>
          </table:table-cell>
          <table:table-cell office:value-type="float" office:value="-988.07" table:style-name="ce15">
            <text:p>-988,07</text:p>
          </table:table-cell>
          <table:table-cell office:value-type="float" office:value="-10258.18" table:style-name="ce15">
            <text:p>-10258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246.25" table:style-name="ce15">
            <text:p>-11246,25</text:p>
          </table:table-cell>
          <table:table-cell office:value-type="float" office:value="61289.99" table:style-name="ce15">
            <text:p>61289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KEETHLEN FONTES MARANHÃO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CHAPADÃO DO SUL</text:p>
          </table:table-cell>
          <table:table-cell office:value-type="float" office:value="0" table:style-name="ce15">
            <text:p>0</text:p>
          </table:table-cell>
          <table:table-cell office:value-type="float" office:value="2970.5" table:style-name="ce15">
            <text:p>2970,5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5839.58" table:style-name="ce15">
            <text:p>25839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8563.289999999994" table:style-name="ce15">
            <text:p>68563,29</text:p>
          </table:table-cell>
          <table:table-cell office:value-type="float" office:value="-988.07" table:style-name="ce15">
            <text:p>-988,07</text:p>
          </table:table-cell>
          <table:table-cell office:value-type="float" office:value="-10568.57" table:style-name="ce15">
            <text:p>-10568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556.64" table:style-name="ce15">
            <text:p>-11556,64</text:p>
          </table:table-cell>
          <table:table-cell office:value-type="float" office:value="57006.65" table:style-name="ce15">
            <text:p>57006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KELLY CRISTINA MONTEIRO DIAS ESTADULHO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5ª VARA DO TRABALHO DE CAMPO GRANDE</text:p>
          </table:table-cell>
          <table:table-cell office:value-type="float" office:value="0" table:style-name="ce15">
            <text:p>0</text:p>
          </table:table-cell>
          <table:table-cell office:value-type="float" office:value="1980.34" table:style-name="ce15">
            <text:p>1980,34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5839.58" table:style-name="ce15">
            <text:p>25839,58</text:p>
          </table:table-cell>
          <table:table-cell office:value-type="float" office:value="-22053.38" table:style-name="ce15">
            <text:p>-22053,38</text:p>
          </table:table-cell>
          <table:table-cell office:value-type="float" office:value="0" table:style-name="ce15">
            <text:p>0</text:p>
          </table:table-cell>
          <table:table-cell office:value-type="float" office:value="45519.75" table:style-name="ce15">
            <text:p>45519,75</text:p>
          </table:table-cell>
          <table:table-cell office:value-type="float" office:value="-988.07" table:style-name="ce15">
            <text:p>-988,07</text:p>
          </table:table-cell>
          <table:table-cell office:value-type="float" office:value="-3447.78" table:style-name="ce15">
            <text:p>-3447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435.8500000000004" table:style-name="ce15">
            <text:p>-4435,85</text:p>
          </table:table-cell>
          <table:table-cell office:value-type="float" office:value="41083.9" table:style-name="ce15">
            <text:p>41083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AÍS PAHINS DUARTE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1864.26" table:style-name="ce15">
            <text:p>21864,26</text:p>
          </table:table-cell>
          <table:table-cell office:value-type="float" office:value="5962.98" table:style-name="ce15">
            <text:p>5962,98</text:p>
          </table:table-cell>
          <table:table-cell office:value-type="float" office:value="0" table:style-name="ce15">
            <text:p>0</text:p>
          </table:table-cell>
          <table:table-cell office:value-type="float" office:value="65592.789999999994" table:style-name="ce15">
            <text:p>65592,79</text:p>
          </table:table-cell>
          <table:table-cell office:value-type="float" office:value="-988.07" table:style-name="ce15">
            <text:p>-988,07</text:p>
          </table:table-cell>
          <table:table-cell office:value-type="float" office:value="-9929.01" table:style-name="ce15">
            <text:p>-9929,01</text:p>
          </table:table-cell>
          <table:table-cell office:value-type="float" office:value="0" table:style-name="ce15">
            <text:p>0</text:p>
          </table:table-cell>
          <table:table-cell office:value-type="float" office:value="-128.24" table:style-name="ce15">
            <text:p>-128,24</text:p>
          </table:table-cell>
          <table:table-cell office:value-type="float" office:value="-11045.32" table:style-name="ce15">
            <text:p>-11045,32</text:p>
          </table:table-cell>
          <table:table-cell office:value-type="float" office:value="54547.47" table:style-name="ce15">
            <text:p>54547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EONARDO ELY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FÁTIMA DO SUL</text:p>
          </table:table-cell>
          <table:table-cell office:value-type="float" office:value="0" table:style-name="ce15">
            <text:p>0</text:p>
          </table:table-cell>
          <table:table-cell office:value-type="float" office:value="1980.34" table:style-name="ce15">
            <text:p>1980,34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5839.58" table:style-name="ce15">
            <text:p>25839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7573.13" table:style-name="ce15">
            <text:p>67573,13</text:p>
          </table:table-cell>
          <table:table-cell office:value-type="float" office:value="-6672.47" table:style-name="ce15">
            <text:p>-6672,47</text:p>
          </table:table-cell>
          <table:table-cell office:value-type="float" office:value="-8680.93" table:style-name="ce15">
            <text:p>-8680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353.4" table:style-name="ce15">
            <text:p>-15353,4</text:p>
          </table:table-cell>
          <table:table-cell office:value-type="float" office:value="52219.73" table:style-name="ce15">
            <text:p>52219,7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ILIAN CARLA ISSA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CORUMBÁ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1864.26" table:style-name="ce15">
            <text:p>21864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1617.47" table:style-name="ce15">
            <text:p>61617,47</text:p>
          </table:table-cell>
          <table:table-cell office:value-type="float" office:value="-988.07" table:style-name="ce15">
            <text:p>-988,07</text:p>
          </table:table-cell>
          <table:table-cell office:value-type="float" office:value="-9647.41" table:style-name="ce15">
            <text:p>-9647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635.48" table:style-name="ce15">
            <text:p>-10635,48</text:p>
          </table:table-cell>
          <table:table-cell office:value-type="float" office:value="50981.99" table:style-name="ce15">
            <text:p>50981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IZ DIVINO FERREIRA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RIO BRILHANTE</text:p>
          </table:table-cell>
          <table:table-cell office:value-type="float" office:value="0" table:style-name="ce15">
            <text:p>0</text:p>
          </table:table-cell>
          <table:table-cell office:value-type="float" office:value="1980.34" table:style-name="ce15">
            <text:p>1980,34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5839.58" table:style-name="ce15">
            <text:p>25839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7573.13" table:style-name="ce15">
            <text:p>67573,13</text:p>
          </table:table-cell>
          <table:table-cell office:value-type="float" office:value="-988.07" table:style-name="ce15">
            <text:p>-988,07</text:p>
          </table:table-cell>
          <table:table-cell office:value-type="float" office:value="-9341.85" table:style-name="ce15">
            <text:p>-9341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329.92" table:style-name="ce15">
            <text:p>-10329,92</text:p>
          </table:table-cell>
          <table:table-cell office:value-type="float" office:value="57243.21" table:style-name="ce15">
            <text:p>57243,21</text:p>
          </table:table-cell>
          <table:table-cell office:value-type="float" office:value="0" table:style-name="ce15">
            <text:p>0</text:p>
          </table:table-cell>
          <table:table-cell office:value-type="float" office:value="3004.5" table:style-name="ce34">
            <text:p>3004,5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A CLEUSA FERREIRA JERONYMO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1980.34" table:style-name="ce15">
            <text:p>1980,34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5365.86" table:style-name="ce15">
            <text:p>25365,86</text:p>
          </table:table-cell>
          <table:table-cell office:value-type="float" office:value="1258.8499999999999" table:style-name="ce15">
            <text:p>1258,85</text:p>
          </table:table-cell>
          <table:table-cell office:value-type="float" office:value="0" table:style-name="ce15">
            <text:p>0</text:p>
          </table:table-cell>
          <table:table-cell office:value-type="float" office:value="66370.600000000006" table:style-name="ce15">
            <text:p>66370,6</text:p>
          </table:table-cell>
          <table:table-cell office:value-type="float" office:value="-6534" table:style-name="ce15">
            <text:p>-6534</text:p>
          </table:table-cell>
          <table:table-cell office:value-type="float" office:value="-8570.7199999999993" table:style-name="ce15">
            <text:p>-8570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104.72" table:style-name="ce15">
            <text:p>-15104,72</text:p>
          </table:table-cell>
          <table:table-cell office:value-type="float" office:value="51265.88" table:style-name="ce15">
            <text:p>51265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ELINO GONÇALVES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PONTA PORÃ</text:p>
          </table:table-cell>
          <table:table-cell office:value-type="float" office:value="0" table:style-name="ce15">
            <text:p>0</text:p>
          </table:table-cell>
          <table:table-cell office:value-type="float" office:value="2970.5" table:style-name="ce15">
            <text:p>2970,5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7827.24" table:style-name="ce15">
            <text:p>27827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0550.95" table:style-name="ce15">
            <text:p>70550,95</text:p>
          </table:table-cell>
          <table:table-cell office:value-type="float" office:value="-988.07" table:style-name="ce15">
            <text:p>-988,07</text:p>
          </table:table-cell>
          <table:table-cell office:value-type="float" office:value="-7799.19" table:style-name="ce15">
            <text:p>-7799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787.26" table:style-name="ce15">
            <text:p>-8787,26</text:p>
          </table:table-cell>
          <table:table-cell office:value-type="float" office:value="61763.69" table:style-name="ce15">
            <text:p>61763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ELO BARUFFI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MUNDO NOVO</text:p>
          </table:table-cell>
          <table:table-cell office:value-type="float" office:value="0" table:style-name="ce15">
            <text:p>0</text:p>
          </table:table-cell>
          <table:table-cell office:value-type="float" office:value="1980.34" table:style-name="ce15">
            <text:p>1980,34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5839.58" table:style-name="ce15">
            <text:p>25839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7573.13" table:style-name="ce15">
            <text:p>67573,13</text:p>
          </table:table-cell>
          <table:table-cell office:value-type="float" office:value="-988.07" table:style-name="ce15">
            <text:p>-988,07</text:p>
          </table:table-cell>
          <table:table-cell office:value-type="float" office:value="-10244.14" table:style-name="ce15">
            <text:p>-10244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232.21" table:style-name="ce15">
            <text:p>-11232,21</text:p>
          </table:table-cell>
          <table:table-cell office:value-type="float" office:value="56340.92" table:style-name="ce15">
            <text:p>56340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IO ALEXANDRE DA SILVA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2ª VARA DO TRABALHO <text:s/>DE DOURADOS</text:p>
          </table:table-cell>
          <table:table-cell office:value-type="float" office:value="0" table:style-name="ce15">
            <text:p>0</text:p>
          </table:table-cell>
          <table:table-cell office:value-type="float" office:value="1980.34" table:style-name="ce15">
            <text:p>1980,34</text:p>
          </table:table-cell>
          <table:table-cell office:value-type="float" office:value="39753.21" table:style-name="ce15">
            <text:p>39753,21</text:p>
          </table:table-cell>
          <table:table-cell office:value-type="float" office:value="11925.96" table:style-name="ce15">
            <text:p>11925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3659.51" table:style-name="ce15">
            <text:p>53659,51</text:p>
          </table:table-cell>
          <table:table-cell office:value-type="float" office:value="-988.07" table:style-name="ce15">
            <text:p>-988,07</text:p>
          </table:table-cell>
          <table:table-cell office:value-type="float" office:value="-10139.870000000001" table:style-name="ce15">
            <text:p>-10139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127.94" table:style-name="ce15">
            <text:p>-11127,94</text:p>
          </table:table-cell>
          <table:table-cell office:value-type="float" office:value="42531.57" table:style-name="ce15">
            <text:p>42531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IO KURIHARA INADA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PARANAÍBA</text:p>
          </table:table-cell>
          <table:table-cell office:value-type="float" office:value="0" table:style-name="ce15">
            <text:p>0</text:p>
          </table:table-cell>
          <table:table-cell office:value-type="float" office:value="990.17" table:style-name="ce15">
            <text:p>990,17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3851.919999999998" table:style-name="ce15">
            <text:p>23851,92</text:p>
          </table:table-cell>
          <table:table-cell office:value-type="float" office:value="-23566.78" table:style-name="ce15">
            <text:p>-23566,78</text:p>
          </table:table-cell>
          <table:table-cell office:value-type="float" office:value="0" table:style-name="ce15">
            <text:p>0</text:p>
          </table:table-cell>
          <table:table-cell office:value-type="float" office:value="41028.519999999997" table:style-name="ce15">
            <text:p>41028,52</text:p>
          </table:table-cell>
          <table:table-cell office:value-type="float" office:value="-988.07" table:style-name="ce15">
            <text:p>-988,07</text:p>
          </table:table-cell>
          <table:table-cell office:value-type="float" office:value="-2639.94" table:style-name="ce15">
            <text:p>-2639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628.01" table:style-name="ce15">
            <text:p>-3628,01</text:p>
          </table:table-cell>
          <table:table-cell office:value-type="float" office:value="37400.51" table:style-name="ce15">
            <text:p>37400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IO VASQUES THIBAU DE ALMEIDA</text:p>
          </table:table-cell>
          <table:table-cell office:value-type="string" table:style-name="ce15">
            <text:p>DESEMBARGADOR DO TRABALHO - NÍVEL SUPERIOR DFDF</text:p>
          </table:table-cell>
          <table:table-cell office:value-type="string" table:style-name="ce15">
            <text:p>GAB. DESEMBARGADOR MARCIO VASQUES THIBAU DE ALMEIDA</text:p>
          </table:table-cell>
          <table:table-cell office:value-type="float" office:value="0" table:style-name="ce15">
            <text:p>0</text:p>
          </table:table-cell>
          <table:table-cell office:value-type="float" office:value="15964.44" table:style-name="ce15">
            <text:p>15964,44</text:p>
          </table:table-cell>
          <table:table-cell office:value-type="float" office:value="41845.49" table:style-name="ce15">
            <text:p>41845,49</text:p>
          </table:table-cell>
          <table:table-cell office:value-type="float" office:value="29291.84" table:style-name="ce15">
            <text:p>29291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7101.77" table:style-name="ce15">
            <text:p>87101,77</text:p>
          </table:table-cell>
          <table:table-cell office:value-type="float" office:value="-7552.67" table:style-name="ce15">
            <text:p>-7552,67</text:p>
          </table:table-cell>
          <table:table-cell office:value-type="float" office:value="-11789.84" table:style-name="ce15">
            <text:p>-11789,84</text:p>
          </table:table-cell>
          <table:table-cell office:value-type="float" office:value="0" table:style-name="ce15">
            <text:p>0</text:p>
          </table:table-cell>
          <table:table-cell office:value-type="float" office:value="-3891.07" table:style-name="ce15">
            <text:p>-3891,07</text:p>
          </table:table-cell>
          <table:table-cell office:value-type="float" office:value="-23233.58" table:style-name="ce15">
            <text:p>-23233,58</text:p>
          </table:table-cell>
          <table:table-cell office:value-type="float" office:value="63868.19" table:style-name="ce15">
            <text:p>63868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O ANTONIO DE FREITAS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3ª VARA DO TRABALHO DE CAMPO GRANDE</text:p>
          </table:table-cell>
          <table:table-cell office:value-type="float" office:value="0" table:style-name="ce15">
            <text:p>0</text:p>
          </table:table-cell>
          <table:table-cell office:value-type="float" office:value="2970.5" table:style-name="ce15">
            <text:p>2970,5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5839.58" table:style-name="ce15">
            <text:p>25839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8563.289999999994" table:style-name="ce15">
            <text:p>68563,29</text:p>
          </table:table-cell>
          <table:table-cell office:value-type="float" office:value="-988.07" table:style-name="ce15">
            <text:p>-988,07</text:p>
          </table:table-cell>
          <table:table-cell office:value-type="float" office:value="-9655.33" table:style-name="ce15">
            <text:p>-9655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643.4" table:style-name="ce15">
            <text:p>-10643,4</text:p>
          </table:table-cell>
          <table:table-cell office:value-type="float" office:value="57919.89" table:style-name="ce15">
            <text:p>57919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O ANTONIO MIRANDA MENDES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6ª VARA DO TRABALHO DE CAMPO GRANDE</text:p>
          </table:table-cell>
          <table:table-cell office:value-type="float" office:value="0" table:style-name="ce15">
            <text:p>0</text:p>
          </table:table-cell>
          <table:table-cell office:value-type="float" office:value="9831.1" table:style-name="ce15">
            <text:p>9831,1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7827.24" table:style-name="ce15">
            <text:p>27827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7411.55" table:style-name="ce15">
            <text:p>77411,55</text:p>
          </table:table-cell>
          <table:table-cell office:value-type="float" office:value="-6860.6" table:style-name="ce15">
            <text:p>-6860,6</text:p>
          </table:table-cell>
          <table:table-cell office:value-type="float" office:value="-10788.15" table:style-name="ce15">
            <text:p>-10788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7648.75" table:style-name="ce15">
            <text:p>-17648,75</text:p>
          </table:table-cell>
          <table:table-cell office:value-type="float" office:value="59762.8" table:style-name="ce15">
            <text:p>59762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NA BRUN BUCKER</text:p>
          </table:table-cell>
          <table:table-cell office:value-type="string" table:style-name="ce15">
            <text:p>JUIZ TITULAR DE VARA</text:p>
          </table:table-cell>
          <table:table-cell office:value-type="string" table:style-name="ce15">
            <text:p>INATIVO</text:p>
          </table:table-cell>
          <table:table-cell office:value-type="float" office:value="39753.21" table:style-name="ce15">
            <text:p>39753,21</text:p>
          </table:table-cell>
          <table:table-cell office:value-type="float" office:value="3126.84" table:style-name="ce15">
            <text:p>3126,84</text:p>
          </table:table-cell>
          <table:table-cell office:value-type="float" office:value="0" table:style-name="ce15">
            <text:p>0</text:p>
          </table:table-cell>
          <table:table-cell office:value-type="float" office:value="11925.96" table:style-name="ce15">
            <text:p>11925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4806.01" table:style-name="ce15">
            <text:p>54806,01</text:p>
          </table:table-cell>
          <table:table-cell office:value-type="float" office:value="-5902.24" table:style-name="ce15">
            <text:p>-5902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02.24" table:style-name="ce15">
            <text:p>-5902,24</text:p>
          </table:table-cell>
          <table:table-cell office:value-type="float" office:value="48903.77" table:style-name="ce15">
            <text:p>48903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O LUIZ BEZERRA SALGUEIRO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1ª VARA DO TRABALHO DE TRÊS LAGOAS</text:p>
          </table:table-cell>
          <table:table-cell office:value-type="float" office:value="0" table:style-name="ce15">
            <text:p>0</text:p>
          </table:table-cell>
          <table:table-cell office:value-type="float" office:value="4948.74" table:style-name="ce15">
            <text:p>4948,74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7827.24" table:style-name="ce15">
            <text:p>27827,24</text:p>
          </table:table-cell>
          <table:table-cell office:value-type="float" office:value="768.5" table:style-name="ce15">
            <text:p>768,5</text:p>
          </table:table-cell>
          <table:table-cell office:value-type="float" office:value="0" table:style-name="ce15">
            <text:p>0</text:p>
          </table:table-cell>
          <table:table-cell office:value-type="float" office:value="73297.69" table:style-name="ce15">
            <text:p>73297,69</text:p>
          </table:table-cell>
          <table:table-cell office:value-type="float" office:value="-988.07" table:style-name="ce15">
            <text:p>-988,07</text:p>
          </table:table-cell>
          <table:table-cell office:value-type="float" office:value="-11060.45" table:style-name="ce15">
            <text:p>-11060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2048.52" table:style-name="ce15">
            <text:p>-12048,52</text:p>
          </table:table-cell>
          <table:table-cell office:value-type="float" office:value="61249.17" table:style-name="ce15">
            <text:p>61249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URICIO SABADINI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5ª VARA DO TRABALHO DE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5839.58" table:style-name="ce15">
            <text:p>25839,58</text:p>
          </table:table-cell>
          <table:table-cell office:value-type="float" office:value="1987.66" table:style-name="ce15">
            <text:p>1987,66</text:p>
          </table:table-cell>
          <table:table-cell office:value-type="float" office:value="0" table:style-name="ce15">
            <text:p>0</text:p>
          </table:table-cell>
          <table:table-cell office:value-type="float" office:value="65592.789999999994" table:style-name="ce15">
            <text:p>65592,79</text:p>
          </table:table-cell>
          <table:table-cell office:value-type="float" office:value="-988.07" table:style-name="ce15">
            <text:p>-988,07</text:p>
          </table:table-cell>
          <table:table-cell office:value-type="float" office:value="-9699.5499999999993" table:style-name="ce15">
            <text:p>-9699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687.62" table:style-name="ce15">
            <text:p>-10687,62</text:p>
          </table:table-cell>
          <table:table-cell office:value-type="float" office:value="54905.17" table:style-name="ce15">
            <text:p>54905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ADIA PELISSARI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7688.1" table:style-name="ce15">
            <text:p>27688,1</text:p>
          </table:table-cell>
          <table:table-cell office:value-type="float" office:value="1788.89" table:style-name="ce15">
            <text:p>1788,89</text:p>
          </table:table-cell>
          <table:table-cell office:value-type="float" office:value="0" table:style-name="ce15">
            <text:p>0</text:p>
          </table:table-cell>
          <table:table-cell office:value-type="float" office:value="67242.539999999994" table:style-name="ce15">
            <text:p>67242,54</text:p>
          </table:table-cell>
          <table:table-cell office:value-type="float" office:value="-988.07" table:style-name="ce15">
            <text:p>-988,07</text:p>
          </table:table-cell>
          <table:table-cell office:value-type="float" office:value="-9644.8799999999992" table:style-name="ce15">
            <text:p>-9644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632.95" table:style-name="ce15">
            <text:p>-10632,95</text:p>
          </table:table-cell>
          <table:table-cell office:value-type="float" office:value="56609.59" table:style-name="ce15">
            <text:p>56609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EIVA MÁRCIA CHAGAS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VARA DO TRABALHO DE NOVA ANDRADINA</text:p>
          </table:table-cell>
          <table:table-cell office:value-type="float" office:value="0" table:style-name="ce15">
            <text:p>0</text:p>
          </table:table-cell>
          <table:table-cell office:value-type="float" office:value="990.17" table:style-name="ce15">
            <text:p>990,17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3851.919999999998" table:style-name="ce15">
            <text:p>23851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4595.3" table:style-name="ce15">
            <text:p>64595,3</text:p>
          </table:table-cell>
          <table:table-cell office:value-type="float" office:value="-988.07" table:style-name="ce15">
            <text:p>-988,07</text:p>
          </table:table-cell>
          <table:table-cell office:value-type="float" office:value="-9815.43" table:style-name="ce15">
            <text:p>-9815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803.5" table:style-name="ce15">
            <text:p>-10803,5</text:p>
          </table:table-cell>
          <table:table-cell office:value-type="float" office:value="53791.8" table:style-name="ce15">
            <text:p>53791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ICANOR DE ARAÚJO LIMA</text:p>
          </table:table-cell>
          <table:table-cell office:value-type="string" table:style-name="ce15">
            <text:p>DESEMBARGADOR DO TRABALHO - NÍVEL SUPERIOR DFDF</text:p>
          </table:table-cell>
          <table:table-cell office:value-type="string" table:style-name="ce15">
            <text:p>GAB. DESEMBARGADOR NICANOR DE ARAÚJO LIMA</text:p>
          </table:table-cell>
          <table:table-cell office:value-type="float" office:value="0" table:style-name="ce15">
            <text:p>0</text:p>
          </table:table-cell>
          <table:table-cell office:value-type="float" office:value="17061.580000000002" table:style-name="ce15">
            <text:p>17061,58</text:p>
          </table:table-cell>
          <table:table-cell office:value-type="float" office:value="41845.49" table:style-name="ce15">
            <text:p>41845,49</text:p>
          </table:table-cell>
          <table:table-cell office:value-type="float" office:value="29291.84" table:style-name="ce15">
            <text:p>29291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8198.91" table:style-name="ce15">
            <text:p>88198,91</text:p>
          </table:table-cell>
          <table:table-cell office:value-type="float" office:value="-7552.67" table:style-name="ce15">
            <text:p>-7552,67</text:p>
          </table:table-cell>
          <table:table-cell office:value-type="float" office:value="-11841.97" table:style-name="ce15">
            <text:p>-11841,97</text:p>
          </table:table-cell>
          <table:table-cell office:value-type="float" office:value="0" table:style-name="ce15">
            <text:p>0</text:p>
          </table:table-cell>
          <table:table-cell office:value-type="float" office:value="-4988.21" table:style-name="ce15">
            <text:p>-4988,21</text:p>
          </table:table-cell>
          <table:table-cell office:value-type="float" office:value="-24382.85" table:style-name="ce15">
            <text:p>-24382,85</text:p>
          </table:table-cell>
          <table:table-cell office:value-type="float" office:value="63816.06" table:style-name="ce15">
            <text:p>63816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ORLANDI GUEDES DE OLIVEIRA</text:p>
          </table:table-cell>
          <table:table-cell office:value-type="string" table:style-name="ce15">
            <text:p>JUIZ TITULAR DE VARA</text:p>
          </table:table-cell>
          <table:table-cell office:value-type="string" table:style-name="ce15">
            <text:p>INATIVO</text:p>
          </table:table-cell>
          <table:table-cell office:value-type="float" office:value="39753.21" table:style-name="ce15">
            <text:p>39753,21</text:p>
          </table:table-cell>
          <table:table-cell office:value-type="float" office:value="4169.12" table:style-name="ce15">
            <text:p>4169,12</text:p>
          </table:table-cell>
          <table:table-cell office:value-type="float" office:value="0" table:style-name="ce15">
            <text:p>0</text:p>
          </table:table-cell>
          <table:table-cell office:value-type="float" office:value="13913.62" table:style-name="ce15">
            <text:p>13913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7835.95" table:style-name="ce15">
            <text:p>57835,95</text:p>
          </table:table-cell>
          <table:table-cell office:value-type="float" office:value="-6100.27" table:style-name="ce15">
            <text:p>-6100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00.27" table:style-name="ce15">
            <text:p>-6100,27</text:p>
          </table:table-cell>
          <table:table-cell office:value-type="float" office:value="51735.68" table:style-name="ce15">
            <text:p>51735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OSCAR ZANDAVALLI JÚNIOR</text:p>
          </table:table-cell>
          <table:table-cell office:value-type="string" table:style-name="ce15">
            <text:p>JUIZ TITULAR DE VARA</text:p>
          </table:table-cell>
          <table:table-cell office:value-type="string" table:style-name="ce15">
            <text:p>INATIVO</text:p>
          </table:table-cell>
          <table:table-cell office:value-type="float" office:value="39753.21" table:style-name="ce15">
            <text:p>39753,21</text:p>
          </table:table-cell>
          <table:table-cell office:value-type="float" office:value="4169.12" table:style-name="ce15">
            <text:p>4169,12</text:p>
          </table:table-cell>
          <table:table-cell office:value-type="float" office:value="0" table:style-name="ce15">
            <text:p>0</text:p>
          </table:table-cell>
          <table:table-cell office:value-type="float" office:value="9938.2999999999993" table:style-name="ce15">
            <text:p>9938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3860.63" table:style-name="ce15">
            <text:p>53860,63</text:p>
          </table:table-cell>
          <table:table-cell office:value-type="float" office:value="-6100.27" table:style-name="ce15">
            <text:p>-6100,27</text:p>
          </table:table-cell>
          <table:table-cell office:value-type="float" office:value="-8916.6" table:style-name="ce15">
            <text:p>-8916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016.87" table:style-name="ce15">
            <text:p>-15016,87</text:p>
          </table:table-cell>
          <table:table-cell office:value-type="float" office:value="38843.760000000002" table:style-name="ce15">
            <text:p>38843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TRÍCIA BALBUENA DE OLIVEIRA BELLO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9ª CIRCUNSCRIÇÃO - TRÊS LAGOAS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1244.77" table:style-name="ce15">
            <text:p>21244,77</text:p>
          </table:table-cell>
          <table:table-cell office:value-type="float" office:value="861.32" table:style-name="ce15">
            <text:p>861,32</text:p>
          </table:table-cell>
          <table:table-cell office:value-type="float" office:value="0" table:style-name="ce15">
            <text:p>0</text:p>
          </table:table-cell>
          <table:table-cell office:value-type="float" office:value="59871.64" table:style-name="ce15">
            <text:p>59871,64</text:p>
          </table:table-cell>
          <table:table-cell office:value-type="float" office:value="-988.07" table:style-name="ce15">
            <text:p>-988,07</text:p>
          </table:table-cell>
          <table:table-cell office:value-type="float" office:value="-9441.94" table:style-name="ce15">
            <text:p>-9441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430.01" table:style-name="ce15">
            <text:p>-10430,01</text:p>
          </table:table-cell>
          <table:table-cell office:value-type="float" office:value="49441.63" table:style-name="ce15">
            <text:p>49441,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ULO APARECIDO RIBEIRO GUSMAO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9ª CIRCUNSCRIÇÃO - TRÊS LAGOAS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0851.84" table:style-name="ce15">
            <text:p>20851,84</text:p>
          </table:table-cell>
          <table:table-cell office:value-type="float" office:value="1590.13" table:style-name="ce15">
            <text:p>1590,13</text:p>
          </table:table-cell>
          <table:table-cell office:value-type="float" office:value="0" table:style-name="ce15">
            <text:p>0</text:p>
          </table:table-cell>
          <table:table-cell office:value-type="float" office:value="60207.519999999997" table:style-name="ce15">
            <text:p>60207,52</text:p>
          </table:table-cell>
          <table:table-cell office:value-type="float" office:value="-988.07" table:style-name="ce15">
            <text:p>-988,07</text:p>
          </table:table-cell>
          <table:table-cell office:value-type="float" office:value="-9642.36" table:style-name="ce15">
            <text:p>-9642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630.43" table:style-name="ce15">
            <text:p>-10630,43</text:p>
          </table:table-cell>
          <table:table-cell office:value-type="float" office:value="49577.09" table:style-name="ce15">
            <text:p>49577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RISCILA ROCHA MARGARIDO MIRAULT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1791.38" table:style-name="ce15">
            <text:p>21791,38</text:p>
          </table:table-cell>
          <table:table-cell office:value-type="float" office:value="1855.15" table:style-name="ce15">
            <text:p>1855,15</text:p>
          </table:table-cell>
          <table:table-cell office:value-type="float" office:value="0" table:style-name="ce15">
            <text:p>0</text:p>
          </table:table-cell>
          <table:table-cell office:value-type="float" office:value="61412.08" table:style-name="ce15">
            <text:p>61412,08</text:p>
          </table:table-cell>
          <table:table-cell office:value-type="float" office:value="-988.07" table:style-name="ce15">
            <text:p>-988,07</text:p>
          </table:table-cell>
          <table:table-cell office:value-type="float" office:value="-8987.2199999999993" table:style-name="ce15">
            <text:p>-8987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75.2900000000009" table:style-name="ce15">
            <text:p>-9975,29</text:p>
          </table:table-cell>
          <table:table-cell office:value-type="float" office:value="51436.79" table:style-name="ce15">
            <text:p>51436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NATO DE MORAES ANDERSON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1ª CIRCUNSCRIÇÃO -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7186.06" table:style-name="ce15">
            <text:p>27186,06</text:p>
          </table:table-cell>
          <table:table-cell office:value-type="float" office:value="1987.66" table:style-name="ce15">
            <text:p>1987,66</text:p>
          </table:table-cell>
          <table:table-cell office:value-type="float" office:value="0" table:style-name="ce15">
            <text:p>0</text:p>
          </table:table-cell>
          <table:table-cell office:value-type="float" office:value="66939.27" table:style-name="ce15">
            <text:p>66939,27</text:p>
          </table:table-cell>
          <table:table-cell office:value-type="float" office:value="-6296.21" table:style-name="ce15">
            <text:p>-6296,21</text:p>
          </table:table-cell>
          <table:table-cell office:value-type="float" office:value="-8239.81" table:style-name="ce15">
            <text:p>-8239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4536.02" table:style-name="ce15">
            <text:p>-14536,02</text:p>
          </table:table-cell>
          <table:table-cell office:value-type="float" office:value="52403.25" table:style-name="ce15">
            <text:p>52403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NATO LUIZ MIYASATO DE FARIA</text:p>
          </table:table-cell>
          <table:table-cell office:value-type="string" table:style-name="ce15">
            <text:p>JUIZ TITULAR DE VARA - NÍVEL SUPERIOR JTJT</text:p>
          </table:table-cell>
          <table:table-cell office:value-type="string" table:style-name="ce15">
            <text:p>7ª VARA DO TRABALHO DE CAMPO GRANDE</text:p>
          </table:table-cell>
          <table:table-cell office:value-type="float" office:value="0" table:style-name="ce15">
            <text:p>0</text:p>
          </table:table-cell>
          <table:table-cell office:value-type="float" office:value="4041.31" table:style-name="ce15">
            <text:p>4041,31</text:p>
          </table:table-cell>
          <table:table-cell office:value-type="float" office:value="39753.21" table:style-name="ce15">
            <text:p>39753,21</text:p>
          </table:table-cell>
          <table:table-cell office:value-type="float" office:value="27827.24" table:style-name="ce15">
            <text:p>27827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1621.759999999995" table:style-name="ce15">
            <text:p>71621,76</text:p>
          </table:table-cell>
          <table:table-cell office:value-type="float" office:value="-988.07" table:style-name="ce15">
            <text:p>-988,07</text:p>
          </table:table-cell>
          <table:table-cell office:value-type="float" office:value="-10810.91" table:style-name="ce15">
            <text:p>-10810,9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798.98" table:style-name="ce15">
            <text:p>-11798,98</text:p>
          </table:table-cell>
          <table:table-cell office:value-type="float" office:value="59822.78" table:style-name="ce15">
            <text:p>59822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ICARDO GERALDO MONTEIRO ZANDONA</text:p>
          </table:table-cell>
          <table:table-cell office:value-type="string" table:style-name="ce15">
            <text:p>DESEMBARGADOR DO TRABALHO</text:p>
          </table:table-cell>
          <table:table-cell office:value-type="string" table:style-name="ce15">
            <text:p>INATIVO</text:p>
          </table:table-cell>
          <table:table-cell office:value-type="float" office:value="41845.49" table:style-name="ce15">
            <text:p>41845,49</text:p>
          </table:table-cell>
          <table:table-cell office:value-type="float" office:value="5485.68" table:style-name="ce15">
            <text:p>5485,68</text:p>
          </table:table-cell>
          <table:table-cell office:value-type="float" office:value="0" table:style-name="ce15">
            <text:p>0</text:p>
          </table:table-cell>
          <table:table-cell office:value-type="float" office:value="14645.92" table:style-name="ce15">
            <text:p>14645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1977.09" table:style-name="ce15">
            <text:p>61977,09</text:p>
          </table:table-cell>
          <table:table-cell office:value-type="float" office:value="-6564.6" table:style-name="ce15">
            <text:p>-6564,6</text:p>
          </table:table-cell>
          <table:table-cell office:value-type="float" office:value="-9460.98" table:style-name="ce15">
            <text:p>-9460,98</text:p>
          </table:table-cell>
          <table:table-cell office:value-type="float" office:value="0" table:style-name="ce15">
            <text:p>0</text:p>
          </table:table-cell>
          <table:table-cell office:value-type="float" office:value="-964.98" table:style-name="ce15">
            <text:p>-964,98</text:p>
          </table:table-cell>
          <table:table-cell office:value-type="float" office:value="-16990.560000000001" table:style-name="ce15">
            <text:p>-16990,56</text:p>
          </table:table-cell>
          <table:table-cell office:value-type="float" office:value="44986.53" table:style-name="ce15">
            <text:p>44986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IVAN DUARTE</text:p>
          </table:table-cell>
          <table:table-cell office:value-type="string" table:style-name="ce15">
            <text:p>JUIZ TITULAR DE VARA</text:p>
          </table:table-cell>
          <table:table-cell office:value-type="string" table:style-name="ce15">
            <text:p>INATIVO</text:p>
          </table:table-cell>
          <table:table-cell office:value-type="float" office:value="39753.21" table:style-name="ce15">
            <text:p>39753,21</text:p>
          </table:table-cell>
          <table:table-cell office:value-type="float" office:value="5211.3999999999996" table:style-name="ce15">
            <text:p>5211,4</text:p>
          </table:table-cell>
          <table:table-cell office:value-type="float" office:value="0" table:style-name="ce15">
            <text:p>0</text:p>
          </table:table-cell>
          <table:table-cell office:value-type="float" office:value="13913.62" table:style-name="ce15">
            <text:p>13913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8878.23" table:style-name="ce15">
            <text:p>58878,23</text:p>
          </table:table-cell>
          <table:table-cell office:value-type="float" office:value="-6298.3" table:style-name="ce15">
            <text:p>-6298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298.3" table:style-name="ce15">
            <text:p>-6298,3</text:p>
          </table:table-cell>
          <table:table-cell office:value-type="float" office:value="52579.93" table:style-name="ce15">
            <text:p>52579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DNEI DORETO RODRIGUES</text:p>
          </table:table-cell>
          <table:table-cell office:value-type="string" table:style-name="ce15">
            <text:p>JUIZ TITULAR DE VARA</text:p>
          </table:table-cell>
          <table:table-cell office:value-type="string" table:style-name="ce15">
            <text:p>INATIVO</text:p>
          </table:table-cell>
          <table:table-cell office:value-type="float" office:value="39753.21" table:style-name="ce15">
            <text:p>39753,21</text:p>
          </table:table-cell>
          <table:table-cell office:value-type="float" office:value="4169.12" table:style-name="ce15">
            <text:p>4169,12</text:p>
          </table:table-cell>
          <table:table-cell office:value-type="float" office:value="0" table:style-name="ce15">
            <text:p>0</text:p>
          </table:table-cell>
          <table:table-cell office:value-type="float" office:value="7950.64" table:style-name="ce15">
            <text:p>7950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1872.97" table:style-name="ce15">
            <text:p>51872,97</text:p>
          </table:table-cell>
          <table:table-cell office:value-type="float" office:value="-6100.27" table:style-name="ce15">
            <text:p>-6100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00.27" table:style-name="ce15">
            <text:p>-6100,27</text:p>
          </table:table-cell>
          <table:table-cell office:value-type="float" office:value="45772.7" table:style-name="ce15">
            <text:p>45772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ANDRA MARA AROSIO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25989.55" table:style-name="ce15">
            <text:p>25989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962.98" table:style-name="ce15">
            <text:p>5962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952.53" table:style-name="ce15">
            <text:p>31952,53</text:p>
          </table:table-cell>
          <table:table-cell office:value-type="float" office:value="-2769.02" table:style-name="ce15">
            <text:p>-2769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769.02" table:style-name="ce15">
            <text:p>-2769,02</text:p>
          </table:table-cell>
          <table:table-cell office:value-type="float" office:value="29183.51" table:style-name="ce15">
            <text:p>29183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OMÁS BAWDEN DE CASTRO SILVA</text:p>
          </table:table-cell>
          <table:table-cell office:value-type="string" table:style-name="ce15">
            <text:p>DESEMBARGADOR DO TRABALHO - NÍVEL SUPERIOR DFDF</text:p>
          </table:table-cell>
          <table:table-cell office:value-type="string" table:style-name="ce15">
            <text:p>PRESIDÊNCIA</text:p>
          </table:table-cell>
          <table:table-cell office:value-type="float" office:value="0" table:style-name="ce15">
            <text:p>0</text:p>
          </table:table-cell>
          <table:table-cell office:value-type="float" office:value="12243.63" table:style-name="ce15">
            <text:p>12243,63</text:p>
          </table:table-cell>
          <table:table-cell office:value-type="float" office:value="41845.49" table:style-name="ce15">
            <text:p>41845,49</text:p>
          </table:table-cell>
          <table:table-cell office:value-type="float" office:value="29834.71" table:style-name="ce15">
            <text:p>29834,71</text:p>
          </table:table-cell>
          <table:table-cell office:value-type="float" office:value="36062.6" table:style-name="ce15">
            <text:p>36062,6</text:p>
          </table:table-cell>
          <table:table-cell office:value-type="float" office:value="775.53" table:style-name="ce15">
            <text:p>775,53</text:p>
          </table:table-cell>
          <table:table-cell office:value-type="float" office:value="120761.96" table:style-name="ce15">
            <text:p>120761,96</text:p>
          </table:table-cell>
          <table:table-cell office:value-type="float" office:value="-7287.84" table:style-name="ce15">
            <text:p>-7287,84</text:p>
          </table:table-cell>
          <table:table-cell office:value-type="float" office:value="-15016.5" table:style-name="ce15">
            <text:p>-15016,5</text:p>
          </table:table-cell>
          <table:table-cell office:value-type="float" office:value="0" table:style-name="ce15">
            <text:p>0</text:p>
          </table:table-cell>
          <table:table-cell office:value-type="float" office:value="-1210.6199999999999" table:style-name="ce15">
            <text:p>-1210,62</text:p>
          </table:table-cell>
          <table:table-cell office:value-type="float" office:value="-23514.959999999999" table:style-name="ce15">
            <text:p>-23514,96</text:p>
          </table:table-cell>
          <table:table-cell office:value-type="float" office:value="97247" table:style-name="ce15">
            <text:p>97247</text:p>
          </table:table-cell>
          <table:table-cell office:value-type="float" office:value="0" table:style-name="ce15">
            <text:p>0</text:p>
          </table:table-cell>
          <table:table-cell office:value-type="float" office:value="5285.7" table:style-name="ce34">
            <text:p>5285,7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ALDIR APARECIDO CONSALTER JÚNIOR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GABINETE DE JUÍZES AUXILIARES DA ADMINISTRAÇÃO E DO JUÍZO AUXILIAR DE CONCILIAÇÃO EM PRECATÓRIOS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25107.29" table:style-name="ce15">
            <text:p>25107,29</text:p>
          </table:table-cell>
          <table:table-cell office:value-type="float" office:value="33453.15" table:style-name="ce15">
            <text:p>33453,15</text:p>
          </table:table-cell>
          <table:table-cell office:value-type="float" office:value="0" table:style-name="ce15">
            <text:p>0</text:p>
          </table:table-cell>
          <table:table-cell office:value-type="float" office:value="96325.99" table:style-name="ce15">
            <text:p>96325,99</text:p>
          </table:table-cell>
          <table:table-cell office:value-type="float" office:value="-988.07" table:style-name="ce15">
            <text:p>-988,07</text:p>
          </table:table-cell>
          <table:table-cell office:value-type="float" office:value="-11933.17" table:style-name="ce15">
            <text:p>-11933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2921.24" table:style-name="ce15">
            <text:p>-12921,24</text:p>
          </table:table-cell>
          <table:table-cell office:value-type="float" office:value="83404.75" table:style-name="ce15">
            <text:p>83404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ICKY VIVIAN HACKBARTH KEMMELMEIER</text:p>
          </table:table-cell>
          <table:table-cell office:value-type="string" table:style-name="ce15">
            <text:p>JUIZ SUBSTITUTO - NÍVEL SUPERIOR JSJS</text:p>
          </table:table-cell>
          <table:table-cell office:value-type="string" table:style-name="ce15">
            <text:p>9ª CIRCUNSCRIÇÃO - TRÊS LAGOAS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65.550000000003" table:style-name="ce15">
            <text:p>37765,55</text:p>
          </table:table-cell>
          <table:table-cell office:value-type="float" office:value="17888.939999999999" table:style-name="ce15">
            <text:p>17888,94</text:p>
          </table:table-cell>
          <table:table-cell office:value-type="float" office:value="1987.66" table:style-name="ce15">
            <text:p>1987,66</text:p>
          </table:table-cell>
          <table:table-cell office:value-type="float" office:value="0" table:style-name="ce15">
            <text:p>0</text:p>
          </table:table-cell>
          <table:table-cell office:value-type="float" office:value="57642.15" table:style-name="ce15">
            <text:p>57642,15</text:p>
          </table:table-cell>
          <table:table-cell office:value-type="float" office:value="-988.07" table:style-name="ce15">
            <text:p>-988,07</text:p>
          </table:table-cell>
          <table:table-cell office:value-type="float" office:value="-9751.68" table:style-name="ce15">
            <text:p>-9751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739.75" table:style-name="ce15">
            <text:p>-10739,75</text:p>
          </table:table-cell>
          <table:table-cell office:value-type="float" office:value="46902.400000000001" table:style-name="ce15">
            <text:p>46902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WALTER LUCIO FIGUEIREDO DA SILVA</text:p>
          </table:table-cell>
          <table:table-cell office:value-type="string" table:style-name="ce15">
            <text:p>JUIZ TITULAR DE VARA</text:p>
          </table:table-cell>
          <table:table-cell office:value-type="string" table:style-name="ce15">
            <text:p>INATIVO</text:p>
          </table:table-cell>
          <table:table-cell office:value-type="float" office:value="39753.21" table:style-name="ce15">
            <text:p>39753,21</text:p>
          </table:table-cell>
          <table:table-cell office:value-type="float" office:value="4169.12" table:style-name="ce15">
            <text:p>4169,12</text:p>
          </table:table-cell>
          <table:table-cell office:value-type="float" office:value="0" table:style-name="ce15">
            <text:p>0</text:p>
          </table:table-cell>
          <table:table-cell office:value-type="float" office:value="11925.96" table:style-name="ce15">
            <text:p>11925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848.29" table:style-name="ce15">
            <text:p>55848,29</text:p>
          </table:table-cell>
          <table:table-cell office:value-type="float" office:value="-6100.27" table:style-name="ce15">
            <text:p>-6100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00.27" table:style-name="ce15">
            <text:p>-6100,27</text:p>
          </table:table-cell>
          <table:table-cell office:value-type="float" office:value="49748.02" table:style-name="ce15">
            <text:p>49748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WELLINGTON SEBASTIAO GONCALVES</text:p>
          </table:table-cell>
          <table:table-cell office:value-type="string" table:style-name="ce15">
            <text:p>JUIZ TITULAR DE VARA</text:p>
          </table:table-cell>
          <table:table-cell office:value-type="string" table:style-name="ce15">
            <text:p>INATIVO</text:p>
          </table:table-cell>
          <table:table-cell office:value-type="float" office:value="39753.21" table:style-name="ce15">
            <text:p>39753,21</text:p>
          </table:table-cell>
          <table:table-cell office:value-type="float" office:value="4169.12" table:style-name="ce15">
            <text:p>4169,12</text:p>
          </table:table-cell>
          <table:table-cell office:value-type="float" office:value="0" table:style-name="ce15">
            <text:p>0</text:p>
          </table:table-cell>
          <table:table-cell office:value-type="float" office:value="11925.96" table:style-name="ce15">
            <text:p>11925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848.29" table:style-name="ce15">
            <text:p>55848,29</text:p>
          </table:table-cell>
          <table:table-cell office:value-type="float" office:value="-6100.27" table:style-name="ce15">
            <text:p>-6100,27</text:p>
          </table:table-cell>
          <table:table-cell office:value-type="float" office:value="-8916.6" table:style-name="ce15">
            <text:p>-8916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016.87" table:style-name="ce15">
            <text:p>-15016,87</text:p>
          </table:table-cell>
          <table:table-cell office:value-type="float" office:value="40831.42" table:style-name="ce15">
            <text:p>40831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ARÃO PEDRO PIRES DE MEDEIROS JUNIOR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DIVISÃO DE GOVERNANÇA DE CONTRATAÇÕES</text:p>
          </table:table-cell>
          <table:table-cell office:value-type="float" office:value="13535.51" table:style-name="ce15">
            <text:p>13535,51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4437.45" table:style-name="ce15">
            <text:p>4437,45</text:p>
          </table:table-cell>
          <table:table-cell office:value-type="float" office:value="0" table:style-name="ce15">
            <text:p>0</text:p>
          </table:table-cell>
          <table:table-cell office:value-type="float" office:value="1812.21" table:style-name="ce15">
            <text:p>1812,21</text:p>
          </table:table-cell>
          <table:table-cell office:value-type="float" office:value="22660.19" table:style-name="ce15">
            <text:p>22660,19</text:p>
          </table:table-cell>
          <table:table-cell office:value-type="float" office:value="-988.07" table:style-name="ce15">
            <text:p>-988,07</text:p>
          </table:table-cell>
          <table:table-cell office:value-type="float" office:value="-3172.85" table:style-name="ce15">
            <text:p>-3172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60.92" table:style-name="ce15">
            <text:p>-4160,92</text:p>
          </table:table-cell>
          <table:table-cell office:value-type="float" office:value="18499.27" table:style-name="ce15">
            <text:p>18499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ÃO BENTO GREGÓRI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8826.54" table:style-name="ce15">
            <text:p>18826,54</text:p>
          </table:table-cell>
          <table:table-cell office:value-type="float" office:value="5189.5200000000004" table:style-name="ce15">
            <text:p>5189,52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5.86" table:style-name="ce15">
            <text:p>1355,86</text:p>
          </table:table-cell>
          <table:table-cell office:value-type="float" office:value="27232.43" table:style-name="ce15">
            <text:p>27232,43</text:p>
          </table:table-cell>
          <table:table-cell office:value-type="float" office:value="-2567.5100000000002" table:style-name="ce15">
            <text:p>-2567,51</text:p>
          </table:table-cell>
          <table:table-cell office:value-type="float" office:value="-4937.4799999999996" table:style-name="ce15">
            <text:p>-4937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504.99" table:style-name="ce15">
            <text:p>-7504,99</text:p>
          </table:table-cell>
          <table:table-cell office:value-type="float" office:value="19727.439999999999" table:style-name="ce15">
            <text:p>19727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RIANA BARBOSA DE MORAES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3ªVTCG</text:p>
          </table:table-cell>
          <table:table-cell office:value-type="float" office:value="15451.27" table:style-name="ce15">
            <text:p>15451,2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206.83" table:style-name="ce15">
            <text:p>206,83</text:p>
          </table:table-cell>
          <table:table-cell office:value-type="float" office:value="880.42" table:style-name="ce15">
            <text:p>880,42</text:p>
          </table:table-cell>
          <table:table-cell office:value-type="float" office:value="20897.36" table:style-name="ce15">
            <text:p>20897,36</text:p>
          </table:table-cell>
          <table:table-cell office:value-type="float" office:value="-2018.28" table:style-name="ce15">
            <text:p>-2018,28</text:p>
          </table:table-cell>
          <table:table-cell office:value-type="float" office:value="-3472.38" table:style-name="ce15">
            <text:p>-3472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490.66" table:style-name="ce15">
            <text:p>-5490,66</text:p>
          </table:table-cell>
          <table:table-cell office:value-type="float" office:value="15406.7" table:style-name="ce15">
            <text:p>15406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RIANA BOESSIO STEFANELL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ASSISTÊNCIA DE EXECUÇÃO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13.7" table:style-name="ce15">
            <text:p>1513,7</text:p>
          </table:table-cell>
          <table:table-cell office:value-type="float" office:value="32340.48" table:style-name="ce15">
            <text:p>32340,48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5935.91" table:style-name="ce15">
            <text:p>-5935,9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633.4" table:style-name="ce15">
            <text:p>-9633,4</text:p>
          </table:table-cell>
          <table:table-cell office:value-type="float" office:value="22707.08" table:style-name="ce15">
            <text:p>22707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RIANA ESPINDOLA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ÇÃO DE APOIO À SECRETARIA-GERAL JUDICIÁRIA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4386.95" table:style-name="ce15">
            <text:p>4386,95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1154.74" table:style-name="ce15">
            <text:p>1154,74</text:p>
          </table:table-cell>
          <table:table-cell office:value-type="float" office:value="1325.14" table:style-name="ce15">
            <text:p>1325,14</text:p>
          </table:table-cell>
          <table:table-cell office:value-type="float" office:value="28133.8" table:style-name="ce15">
            <text:p>28133,8</text:p>
          </table:table-cell>
          <table:table-cell office:value-type="float" office:value="-988.07" table:style-name="ce15">
            <text:p>-988,07</text:p>
          </table:table-cell>
          <table:table-cell office:value-type="float" office:value="-5680.29" table:style-name="ce15">
            <text:p>-5680,2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668.36" table:style-name="ce15">
            <text:p>-6668,36</text:p>
          </table:table-cell>
          <table:table-cell office:value-type="float" office:value="21465.439999999999" table:style-name="ce15">
            <text:p>21465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RIANA LEILA PEREIRA SOUZA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AQUIDAUANA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1153.5899999999999" table:style-name="ce15">
            <text:p>1153,59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73.43" table:style-name="ce15">
            <text:p>1573,43</text:p>
          </table:table-cell>
          <table:table-cell office:value-type="float" office:value="31951.3" table:style-name="ce15">
            <text:p>31951,3</text:p>
          </table:table-cell>
          <table:table-cell office:value-type="float" office:value="-2335.92" table:style-name="ce15">
            <text:p>-2335,92</text:p>
          </table:table-cell>
          <table:table-cell office:value-type="float" office:value="-6291.17" table:style-name="ce15">
            <text:p>-6291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627.09" table:style-name="ce15">
            <text:p>-8627,09</text:p>
          </table:table-cell>
          <table:table-cell office:value-type="float" office:value="23324.21" table:style-name="ce15">
            <text:p>23324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RIANA MORAES RUBENS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TOR DE COORDENAÇÃO DE CARTAS PRECATÓRIAS E MANDADOS JUDICIAIS DE TRÊS LAGOAS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5.78" table:style-name="ce15">
            <text:p>65,78</text:p>
          </table:table-cell>
          <table:table-cell office:value-type="float" office:value="3702.36" table:style-name="ce15">
            <text:p>3702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02.36" table:style-name="ce15">
            <text:p>3702,36</text:p>
          </table:table-cell>
          <table:table-cell office:value-type="float" office:value="4226.16" table:style-name="ce15">
            <text:p>4226,16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RIANA NAKAO ARASHIRO RAMPAZO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ÇÃO DE APOIO À ESCOLA JUDICIAL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713.02" table:style-name="ce15">
            <text:p>713,02</text:p>
          </table:table-cell>
          <table:table-cell office:value-type="float" office:value="1406.13" table:style-name="ce15">
            <text:p>1406,13</text:p>
          </table:table-cell>
          <table:table-cell office:value-type="float" office:value="23386.12" table:style-name="ce15">
            <text:p>23386,12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981.96" table:style-name="ce15">
            <text:p>-3981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27.54" table:style-name="ce15">
            <text:p>-6127,54</text:p>
          </table:table-cell>
          <table:table-cell office:value-type="float" office:value="17258.580000000002" table:style-name="ce15">
            <text:p>17258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RIANA VALERIA OTTONI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JOÃO MARCELO BALSANELLI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3854.07" table:style-name="ce15">
            <text:p>3854,07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2455.96" table:style-name="ce15">
            <text:p>2455,96</text:p>
          </table:table-cell>
          <table:table-cell office:value-type="float" office:value="1318.35" table:style-name="ce15">
            <text:p>1318,35</text:p>
          </table:table-cell>
          <table:table-cell office:value-type="float" office:value="28895.35" table:style-name="ce15">
            <text:p>28895,35</text:p>
          </table:table-cell>
          <table:table-cell office:value-type="float" office:value="-2770.8" table:style-name="ce15">
            <text:p>-2770,8</text:p>
          </table:table-cell>
          <table:table-cell office:value-type="float" office:value="-5349.2" table:style-name="ce15">
            <text:p>-5349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120" table:style-name="ce15">
            <text:p>-8120</text:p>
          </table:table-cell>
          <table:table-cell office:value-type="float" office:value="20775.349999999999" table:style-name="ce15">
            <text:p>20775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RIANNE HIDALGO TALARICO CRIVELENTE</text:p>
          </table:table-cell>
          <table:table-cell office:value-type="string" table:style-name="ce15">
            <text:p>CHEFE DE DIVISÃO - CJ-01</text:p>
          </table:table-cell>
          <table:table-cell office:value-type="string" table:style-name="ce15">
            <text:p>DIVISÃO DE ESTATÍSTICA E PESQUISAS</text:p>
          </table:table-cell>
          <table:table-cell office:value-type="float" office:value="25936.94" table:style-name="ce15">
            <text:p>25936,94</text:p>
          </table:table-cell>
          <table:table-cell office:value-type="float" office:value="0" table:style-name="ce15">
            <text:p>0</text:p>
          </table:table-cell>
          <table:table-cell office:value-type="float" office:value="7715.5" table:style-name="ce15">
            <text:p>7715,5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4031.17" table:style-name="ce15">
            <text:p>4031,17</text:p>
          </table:table-cell>
          <table:table-cell office:value-type="float" office:value="39544.120000000003" table:style-name="ce15">
            <text:p>39544,12</text:p>
          </table:table-cell>
          <table:table-cell office:value-type="float" office:value="-988.07" table:style-name="ce15">
            <text:p>-988,07</text:p>
          </table:table-cell>
          <table:table-cell office:value-type="float" office:value="-7309.3" table:style-name="ce15">
            <text:p>-7309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297.3700000000008" table:style-name="ce15">
            <text:p>-8297,37</text:p>
          </table:table-cell>
          <table:table-cell office:value-type="float" office:value="31246.75" table:style-name="ce15">
            <text:p>31246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RIANO ALVES MAMEDES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2ª VARA DO TRABALHO DE TRÊS LAGOAS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808.42" table:style-name="ce15">
            <text:p>1808,42</text:p>
          </table:table-cell>
          <table:table-cell office:value-type="float" office:value="41880.980000000003" table:style-name="ce15">
            <text:p>41880,98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8072.03" table:style-name="ce15">
            <text:p>-8072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769.52" table:style-name="ce15">
            <text:p>-11769,52</text:p>
          </table:table-cell>
          <table:table-cell office:value-type="float" office:value="30111.46" table:style-name="ce15">
            <text:p>30111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RIANO FERREIRA NOVAES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BAT</text:p>
          </table:table-cell>
          <table:table-cell office:value-type="float" office:value="1682.5" table:style-name="ce15">
            <text:p>1682,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6133.87" table:style-name="ce15">
            <text:p>6133,87</text:p>
          </table:table-cell>
          <table:table-cell office:value-type="float" office:value="-235.55" table:style-name="ce15">
            <text:p>-235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35.55" table:style-name="ce15">
            <text:p>-235,55</text:p>
          </table:table-cell>
          <table:table-cell office:value-type="float" office:value="5898.32" table:style-name="ce15">
            <text:p>5898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RIANO LANINI DE CASTRO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/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00.14" table:style-name="ce15">
            <text:p>1500,14</text:p>
          </table:table-cell>
          <table:table-cell office:value-type="float" office:value="29451.9" table:style-name="ce15">
            <text:p>29451,9</text:p>
          </table:table-cell>
          <table:table-cell office:value-type="float" office:value="-988.07" table:style-name="ce15">
            <text:p>-988,07</text:p>
          </table:table-cell>
          <table:table-cell office:value-type="float" office:value="-5541.56" table:style-name="ce15">
            <text:p>-5541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529.63" table:style-name="ce15">
            <text:p>-6529,63</text:p>
          </table:table-cell>
          <table:table-cell office:value-type="float" office:value="22922.27" table:style-name="ce15">
            <text:p>22922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RIANO PIRES DE SOUZA</text:p>
          </table:table-cell>
          <table:table-cell office:value-type="string" table:style-name="ce15">
            <text:p>SECRETÁRIO - CJ-03</text:p>
          </table:table-cell>
          <table:table-cell office:value-type="string" table:style-name="ce15">
            <text:p>SECRETARIA DE ORÇAMENTO E FINANÇAS</text:p>
          </table:table-cell>
          <table:table-cell office:value-type="float" office:value="25418.89" table:style-name="ce15">
            <text:p>25418,89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91.95" table:style-name="ce15">
            <text:p>1391,95</text:p>
          </table:table-cell>
          <table:table-cell office:value-type="float" office:value="39503.68" table:style-name="ce15">
            <text:p>39503,68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8026.42" table:style-name="ce15">
            <text:p>-8026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596.6" table:style-name="ce15">
            <text:p>-11596,6</text:p>
          </table:table-cell>
          <table:table-cell office:value-type="float" office:value="27907.08" table:style-name="ce15">
            <text:p>27907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FONSO RONDON FLORES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GABINETE DE JUIZ TITULAR DA VTRBRI</text:p>
          </table:table-cell>
          <table:table-cell office:value-type="float" office:value="15605.58" table:style-name="ce15">
            <text:p>15605,58</text:p>
          </table:table-cell>
          <table:table-cell office:value-type="float" office:value="4006.51" table:style-name="ce15">
            <text:p>4006,51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42.85" table:style-name="ce15">
            <text:p>942,85</text:p>
          </table:table-cell>
          <table:table-cell office:value-type="float" office:value="24913.78" table:style-name="ce15">
            <text:p>24913,78</text:p>
          </table:table-cell>
          <table:table-cell office:value-type="float" office:value="-988.07" table:style-name="ce15">
            <text:p>-988,07</text:p>
          </table:table-cell>
          <table:table-cell office:value-type="float" office:value="-4899.92" table:style-name="ce15">
            <text:p>-4899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87.99" table:style-name="ce15">
            <text:p>-5887,99</text:p>
          </table:table-cell>
          <table:table-cell office:value-type="float" office:value="19025.79" table:style-name="ce15">
            <text:p>19025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GNALDO DE SOUZA BRILTES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ANDRÉ LUÍS MORAES DE OLIVEIR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2675.84" table:style-name="ce15">
            <text:p>2675,84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02.3" table:style-name="ce15">
            <text:p>1402,3</text:p>
          </table:table-cell>
          <table:table-cell office:value-type="float" office:value="25499.42" table:style-name="ce15">
            <text:p>25499,42</text:p>
          </table:table-cell>
          <table:table-cell office:value-type="float" office:value="-988.07" table:style-name="ce15">
            <text:p>-988,07</text:p>
          </table:table-cell>
          <table:table-cell office:value-type="float" office:value="-4882.4799999999996" table:style-name="ce15">
            <text:p>-4882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70.55" table:style-name="ce15">
            <text:p>-5870,55</text:p>
          </table:table-cell>
          <table:table-cell office:value-type="float" office:value="19628.87" table:style-name="ce15">
            <text:p>19628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GUINALDO ZAGRETTI</text:p>
          </table:table-cell>
          <table:table-cell office:value-type="string" table:style-name="ce15">
            <text:p>JUIZ CLASSISTA</text:p>
          </table:table-cell>
          <table:table-cell office:value-type="string" table:style-name="ce15">
            <text:p>INATIVO</text:p>
          </table:table-cell>
          <table:table-cell office:value-type="float" office:value="11424.91" table:style-name="ce15">
            <text:p>11424,91</text:p>
          </table:table-cell>
          <table:table-cell office:value-type="float" office:value="571.25" table:style-name="ce15">
            <text:p>571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996.16" table:style-name="ce15">
            <text:p>11996,16</text:p>
          </table:table-cell>
          <table:table-cell office:value-type="float" office:value="-510.48" table:style-name="ce15">
            <text:p>-510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0.48" table:style-name="ce15">
            <text:p>-510,48</text:p>
          </table:table-cell>
          <table:table-cell office:value-type="float" office:value="11485.68" table:style-name="ce15">
            <text:p>11485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ILY MARIA LONGHI DANGUI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1662.6" table:style-name="ce15">
            <text:p>11662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662.6" table:style-name="ce15">
            <text:p>11662,6</text:p>
          </table:table-cell>
          <table:table-cell office:value-type="float" office:value="-462.12" table:style-name="ce15">
            <text:p>-462,1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62.12" table:style-name="ce15">
            <text:p>-462,12</text:p>
          </table:table-cell>
          <table:table-cell office:value-type="float" office:value="11200.48" table:style-name="ce15">
            <text:p>11200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ISE MARIA LONGHI CANÉPPELE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9963.71" table:style-name="ce15">
            <text:p>19963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963.71" table:style-name="ce15">
            <text:p>19963,71</text:p>
          </table:table-cell>
          <table:table-cell office:value-type="float" office:value="-1774.76" table:style-name="ce15">
            <text:p>-1774,76</text:p>
          </table:table-cell>
          <table:table-cell office:value-type="float" office:value="-3569.64" table:style-name="ce15">
            <text:p>-3569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44.4" table:style-name="ce15">
            <text:p>-5344,4</text:p>
          </table:table-cell>
          <table:table-cell office:value-type="float" office:value="14619.31" table:style-name="ce15">
            <text:p>14619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BA FEITOSA BELTRÃO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085.22" table:style-name="ce15">
            <text:p>24085,22</text:p>
          </table:table-cell>
          <table:table-cell office:value-type="float" office:value="21091.56" table:style-name="ce15">
            <text:p>21091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404.41" table:style-name="ce15">
            <text:p>1404,41</text:p>
          </table:table-cell>
          <table:table-cell office:value-type="float" office:value="46581.19" table:style-name="ce15">
            <text:p>46581,19</text:p>
          </table:table-cell>
          <table:table-cell office:value-type="float" office:value="-6338.61" table:style-name="ce15">
            <text:p>-6338,61</text:p>
          </table:table-cell>
          <table:table-cell office:value-type="float" office:value="-9248.17" table:style-name="ce15">
            <text:p>-9248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586.78" table:style-name="ce15">
            <text:p>-15586,78</text:p>
          </table:table-cell>
          <table:table-cell office:value-type="float" office:value="30994.41" table:style-name="ce15">
            <text:p>30994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DA MARTINS DE SÁ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4297.76" table:style-name="ce15">
            <text:p>4297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48.17" table:style-name="ce15">
            <text:p>1148,17</text:p>
          </table:table-cell>
          <table:table-cell office:value-type="float" office:value="21668.75" table:style-name="ce15">
            <text:p>21668,75</text:p>
          </table:table-cell>
          <table:table-cell office:value-type="float" office:value="-1866.64" table:style-name="ce15">
            <text:p>-1866,64</text:p>
          </table:table-cell>
          <table:table-cell office:value-type="float" office:value="-3697.51" table:style-name="ce15">
            <text:p>-3697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564.15" table:style-name="ce15">
            <text:p>-5564,15</text:p>
          </table:table-cell>
          <table:table-cell office:value-type="float" office:value="16104.6" table:style-name="ce15">
            <text:p>16104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DO RENATO PEREIR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TOR DE ALMOXARIFAD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4184.01" table:style-name="ce15">
            <text:p>4184,01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23.05999999999995" table:style-name="ce15">
            <text:p>623,06</text:p>
          </table:table-cell>
          <table:table-cell office:value-type="float" office:value="23123.37" table:style-name="ce15">
            <text:p>23123,37</text:p>
          </table:table-cell>
          <table:table-cell office:value-type="float" office:value="-2210.23" table:style-name="ce15">
            <text:p>-2210,23</text:p>
          </table:table-cell>
          <table:table-cell office:value-type="float" office:value="-4002.99" table:style-name="ce15">
            <text:p>-4002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213.22" table:style-name="ce15">
            <text:p>-6213,22</text:p>
          </table:table-cell>
          <table:table-cell office:value-type="float" office:value="16910.150000000001" table:style-name="ce15">
            <text:p>16910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KSANDER TEIXEIRA CAMPOS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ÇÃO DE APOIO JUDICIÁRIO</text:p>
          </table:table-cell>
          <table:table-cell office:value-type="float" office:value="25936.94" table:style-name="ce15">
            <text:p>25936,94</text:p>
          </table:table-cell>
          <table:table-cell office:value-type="float" office:value="1224.52" table:style-name="ce15">
            <text:p>1224,52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36.9" table:style-name="ce15">
            <text:p>1536,9</text:p>
          </table:table-cell>
          <table:table-cell office:value-type="float" office:value="33433.89" table:style-name="ce15">
            <text:p>33433,89</text:p>
          </table:table-cell>
          <table:table-cell office:value-type="float" office:value="-3894.25" table:style-name="ce15">
            <text:p>-3894,25</text:p>
          </table:table-cell>
          <table:table-cell office:value-type="float" office:value="-6280.38" table:style-name="ce15">
            <text:p>-6280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174.629999999999" table:style-name="ce15">
            <text:p>-10174,63</text:p>
          </table:table-cell>
          <table:table-cell office:value-type="float" office:value="23259.26" table:style-name="ce15">
            <text:p>23259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KSANDRA BALTER ALONSO FARACCO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JOÃO MARCELO BALSANELLI</text:p>
          </table:table-cell>
          <table:table-cell office:value-type="float" office:value="26079.82" table:style-name="ce15">
            <text:p>26079,82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83" table:style-name="ce15">
            <text:p>1483</text:p>
          </table:table-cell>
          <table:table-cell office:value-type="float" office:value="32298.35" table:style-name="ce15">
            <text:p>32298,35</text:p>
          </table:table-cell>
          <table:table-cell office:value-type="float" office:value="-988.07" table:style-name="ce15">
            <text:p>-988,07</text:p>
          </table:table-cell>
          <table:table-cell office:value-type="float" office:value="-6782.13" table:style-name="ce15">
            <text:p>-6782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770.2" table:style-name="ce15">
            <text:p>-7770,2</text:p>
          </table:table-cell>
          <table:table-cell office:value-type="float" office:value="24528.15" table:style-name="ce15">
            <text:p>24528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NCAR MINORU IZUMI</text:p>
          </table:table-cell>
          <table:table-cell office:value-type="string" table:style-name="ce15">
            <text:p>SECRETÁRIO - CJ-03</text:p>
          </table:table-cell>
          <table:table-cell office:value-type="string" table:style-name="ce15">
            <text:p>SECRETARIA ADMINISTRATIVA</text:p>
          </table:table-cell>
          <table:table-cell office:value-type="float" office:value="26091.25" table:style-name="ce15">
            <text:p>26091,25</text:p>
          </table:table-cell>
          <table:table-cell office:value-type="float" office:value="6187.66" table:style-name="ce15">
            <text:p>6187,66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172.35" table:style-name="ce15">
            <text:p>172,35</text:p>
          </table:table-cell>
          <table:table-cell office:value-type="float" office:value="1830.72" table:style-name="ce15">
            <text:p>1830,72</text:p>
          </table:table-cell>
          <table:table-cell office:value-type="float" office:value="46974.82" table:style-name="ce15">
            <text:p>46974,82</text:p>
          </table:table-cell>
          <table:table-cell office:value-type="float" office:value="-988.07" table:style-name="ce15">
            <text:p>-988,07</text:p>
          </table:table-cell>
          <table:table-cell office:value-type="float" office:value="-9890.68" table:style-name="ce15">
            <text:p>-9890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878.75" table:style-name="ce15">
            <text:p>-10878,75</text:p>
          </table:table-cell>
          <table:table-cell office:value-type="float" office:value="36096.07" table:style-name="ce15">
            <text:p>36096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SSANDER MONTEIRO SILVA</text:p>
          </table:table-cell>
          <table:table-cell office:value-type="string" table:style-name="ce15">
            <text:p>CHEFE DE DIVISÃO - CJ-01</text:p>
          </table:table-cell>
          <table:table-cell office:value-type="string" table:style-name="ce15">
            <text:p>DIVISÃO DE INFRAESTRUTURA DE TIC</text:p>
          </table:table-cell>
          <table:table-cell office:value-type="float" office:value="26091.25" table:style-name="ce15">
            <text:p>26091,25</text:p>
          </table:table-cell>
          <table:table-cell office:value-type="float" office:value="2368.19" table:style-name="ce15">
            <text:p>2368,19</text:p>
          </table:table-cell>
          <table:table-cell office:value-type="float" office:value="7715.5" table:style-name="ce15">
            <text:p>7715,5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96.7" table:style-name="ce15">
            <text:p>1696,7</text:p>
          </table:table-cell>
          <table:table-cell office:value-type="float" office:value="39732.15" table:style-name="ce15">
            <text:p>39732,15</text:p>
          </table:table-cell>
          <table:table-cell office:value-type="float" office:value="-988.07" table:style-name="ce15">
            <text:p>-988,07</text:p>
          </table:table-cell>
          <table:table-cell office:value-type="float" office:value="-8663.3799999999992" table:style-name="ce15">
            <text:p>-8663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651.4500000000007" table:style-name="ce15">
            <text:p>-9651,45</text:p>
          </table:table-cell>
          <table:table-cell office:value-type="float" office:value="30080.7" table:style-name="ce15">
            <text:p>30080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SSANDRA BUENO DE CASTRO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FRANCISCO DAS CHAGAS LIMA FILHO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307.02" table:style-name="ce15">
            <text:p>1307,02</text:p>
          </table:table-cell>
          <table:table-cell office:value-type="float" office:value="23862.46" table:style-name="ce15">
            <text:p>23862,46</text:p>
          </table:table-cell>
          <table:table-cell office:value-type="float" office:value="-988.07" table:style-name="ce15">
            <text:p>-988,07</text:p>
          </table:table-cell>
          <table:table-cell office:value-type="float" office:value="-3965.71" table:style-name="ce15">
            <text:p>-3965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953.78" table:style-name="ce15">
            <text:p>-4953,78</text:p>
          </table:table-cell>
          <table:table-cell office:value-type="float" office:value="18908.68" table:style-name="ce15">
            <text:p>18908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SSANDRA DE ARAÚJO GIESE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5ªVTCG</text:p>
          </table:table-cell>
          <table:table-cell office:value-type="float" office:value="15451.27" table:style-name="ce15">
            <text:p>15451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6.29" table:style-name="ce15">
            <text:p>116,29</text:p>
          </table:table-cell>
          <table:table-cell office:value-type="float" office:value="17428.07" table:style-name="ce15">
            <text:p>17428,07</text:p>
          </table:table-cell>
          <table:table-cell office:value-type="float" office:value="-2018.28" table:style-name="ce15">
            <text:p>-2018,28</text:p>
          </table:table-cell>
          <table:table-cell office:value-type="float" office:value="-2733.21" table:style-name="ce15">
            <text:p>-2733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751.49" table:style-name="ce15">
            <text:p>-4751,49</text:p>
          </table:table-cell>
          <table:table-cell office:value-type="float" office:value="12676.58" table:style-name="ce15">
            <text:p>12676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SSANDRA DE VIVEIROS DOS SANTOS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MANDADOS JUDICIAIS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1944.42" table:style-name="ce15">
            <text:p>1944,42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63.17" table:style-name="ce15">
            <text:p>1063,17</text:p>
          </table:table-cell>
          <table:table-cell office:value-type="float" office:value="33237.300000000003" table:style-name="ce15">
            <text:p>33237,3</text:p>
          </table:table-cell>
          <table:table-cell office:value-type="float" office:value="-4482.6099999999997" table:style-name="ce15">
            <text:p>-4482,61</text:p>
          </table:table-cell>
          <table:table-cell office:value-type="float" office:value="-6194.8" table:style-name="ce15">
            <text:p>-6194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677.41" table:style-name="ce15">
            <text:p>-10677,41</text:p>
          </table:table-cell>
          <table:table-cell office:value-type="float" office:value="22559.89" table:style-name="ce15">
            <text:p>22559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SSANDRO FERREIR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MANDADOS JUDICIAIS</text:p>
          </table:table-cell>
          <table:table-cell office:value-type="float" office:value="29603.68" table:style-name="ce15">
            <text:p>29603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40.28" table:style-name="ce15">
            <text:p>5540,28</text:p>
          </table:table-cell>
          <table:table-cell office:value-type="float" office:value="0" table:style-name="ce15">
            <text:p>0</text:p>
          </table:table-cell>
          <table:table-cell office:value-type="float" office:value="1537.31" table:style-name="ce15">
            <text:p>1537,31</text:p>
          </table:table-cell>
          <table:table-cell office:value-type="float" office:value="36681.269999999997" table:style-name="ce15">
            <text:p>36681,27</text:p>
          </table:table-cell>
          <table:table-cell office:value-type="float" office:value="-4279.84" table:style-name="ce15">
            <text:p>-4279,84</text:p>
          </table:table-cell>
          <table:table-cell office:value-type="float" office:value="-6003.19" table:style-name="ce15">
            <text:p>-6003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283.030000000001" table:style-name="ce15">
            <text:p>-10283,03</text:p>
          </table:table-cell>
          <table:table-cell office:value-type="float" office:value="26398.240000000002" table:style-name="ce15">
            <text:p>26398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SSANDRO MONTEIRO PINHEIR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2253.5700000000002" table:style-name="ce15">
            <text:p>2253,57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20.68" table:style-name="ce15">
            <text:p>1220,68</text:p>
          </table:table-cell>
          <table:table-cell office:value-type="float" office:value="24432.6" table:style-name="ce15">
            <text:p>24432,6</text:p>
          </table:table-cell>
          <table:table-cell office:value-type="float" office:value="-988.07" table:style-name="ce15">
            <text:p>-988,07</text:p>
          </table:table-cell>
          <table:table-cell office:value-type="float" office:value="-4261.3500000000004" table:style-name="ce15">
            <text:p>-4261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249.42" table:style-name="ce15">
            <text:p>-5249,42</text:p>
          </table:table-cell>
          <table:table-cell office:value-type="float" office:value="19183.18" table:style-name="ce15">
            <text:p>19183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X PAZZOTTO DA COST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CENTRAL DE MANDADOS E APOIO DA VTPARA</text:p>
          </table:table-cell>
          <table:table-cell office:value-type="float" office:value="29404.57" table:style-name="ce15">
            <text:p>29404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437.76" table:style-name="ce15">
            <text:p>1437,76</text:p>
          </table:table-cell>
          <table:table-cell office:value-type="float" office:value="33991.31" table:style-name="ce15">
            <text:p>33991,31</text:p>
          </table:table-cell>
          <table:table-cell office:value-type="float" office:value="-4244.1899999999996" table:style-name="ce15">
            <text:p>-4244,19</text:p>
          </table:table-cell>
          <table:table-cell office:value-type="float" office:value="-3677.53" table:style-name="ce15">
            <text:p>-3677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921.72" table:style-name="ce15">
            <text:p>-7921,72</text:p>
          </table:table-cell>
          <table:table-cell office:value-type="float" office:value="26069.59" table:style-name="ce15">
            <text:p>26069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X SANDRO PONTES DA SILV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DIVISÃO DE GOVERNANÇA E GESTÃO DE TIC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811.98" table:style-name="ce15">
            <text:p>1811,98</text:p>
          </table:table-cell>
          <table:table-cell office:value-type="float" office:value="31539.81" table:style-name="ce15">
            <text:p>31539,81</text:p>
          </table:table-cell>
          <table:table-cell office:value-type="float" office:value="-988.07" table:style-name="ce15">
            <text:p>-988,07</text:p>
          </table:table-cell>
          <table:table-cell office:value-type="float" office:value="-5882.74" table:style-name="ce15">
            <text:p>-5882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870.81" table:style-name="ce15">
            <text:p>-6870,81</text:p>
          </table:table-cell>
          <table:table-cell office:value-type="float" office:value="24669" table:style-name="ce15">
            <text:p>246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XANDRE ALTINI NETO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JOÃO DE DEUS GOMES DE SOUZA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6627.85" table:style-name="ce15">
            <text:p>6627,85</text:p>
          </table:table-cell>
          <table:table-cell office:value-type="float" office:value="0" table:style-name="ce15">
            <text:p>0</text:p>
          </table:table-cell>
          <table:table-cell office:value-type="float" office:value="1513.7" table:style-name="ce15">
            <text:p>1513,7</text:p>
          </table:table-cell>
          <table:table-cell office:value-type="float" office:value="37107.82" table:style-name="ce15">
            <text:p>37107,82</text:p>
          </table:table-cell>
          <table:table-cell office:value-type="float" office:value="-988.07" table:style-name="ce15">
            <text:p>-988,07</text:p>
          </table:table-cell>
          <table:table-cell office:value-type="float" office:value="-6317.13" table:style-name="ce15">
            <text:p>-6317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305.2" table:style-name="ce15">
            <text:p>-7305,2</text:p>
          </table:table-cell>
          <table:table-cell office:value-type="float" office:value="29802.62" table:style-name="ce15">
            <text:p>29802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XANDRE BORGES RICCI DE CAMARGO</text:p>
          </table:table-cell>
          <table:table-cell office:value-type="string" table:style-name="ce15">
            <text:p>ASSISTENTE JURÍDICO - FC-05</text:p>
          </table:table-cell>
          <table:table-cell office:value-type="string" table:style-name="ce15">
            <text:p>ASSESSORIA DE INTEGRIDADE E CONFORMIDADE</text:p>
          </table:table-cell>
          <table:table-cell office:value-type="float" office:value="17388.72" table:style-name="ce15">
            <text:p>17388,72</text:p>
          </table:table-cell>
          <table:table-cell office:value-type="float" office:value="3148.02" table:style-name="ce15">
            <text:p>3148,02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1030.01" table:style-name="ce15">
            <text:p>1030,01</text:p>
          </table:table-cell>
          <table:table-cell office:value-type="float" office:value="1346.67" table:style-name="ce15">
            <text:p>1346,67</text:p>
          </table:table-cell>
          <table:table-cell office:value-type="float" office:value="27648.95" table:style-name="ce15">
            <text:p>27648,95</text:p>
          </table:table-cell>
          <table:table-cell office:value-type="float" office:value="-988.07" table:style-name="ce15">
            <text:p>-988,07</text:p>
          </table:table-cell>
          <table:table-cell office:value-type="float" office:value="-4215.08" table:style-name="ce15">
            <text:p>-4215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203.1499999999996" table:style-name="ce15">
            <text:p>-5203,15</text:p>
          </table:table-cell>
          <table:table-cell office:value-type="float" office:value="22445.8" table:style-name="ce15">
            <text:p>22445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XANDRE LOPES BATISTA DE PAIVA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3ª VARA DO TRABALHO DE CAMPO GRANDE</text:p>
          </table:table-cell>
          <table:table-cell office:value-type="float" office:value="27094.27" table:style-name="ce15">
            <text:p>27094,27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240.2399999999998" table:style-name="ce15">
            <text:p>2240,24</text:p>
          </table:table-cell>
          <table:table-cell office:value-type="float" office:value="42027.35" table:style-name="ce15">
            <text:p>42027,35</text:p>
          </table:table-cell>
          <table:table-cell office:value-type="float" office:value="-988.07" table:style-name="ce15">
            <text:p>-988,07</text:p>
          </table:table-cell>
          <table:table-cell office:value-type="float" office:value="-8664.9599999999991" table:style-name="ce15">
            <text:p>-8664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653.0300000000007" table:style-name="ce15">
            <text:p>-9653,03</text:p>
          </table:table-cell>
          <table:table-cell office:value-type="float" office:value="32374.32" table:style-name="ce15">
            <text:p>32374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XANDRE VICTOR BENT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JARD</text:p>
          </table:table-cell>
          <table:table-cell office:value-type="float" office:value="16258.17" table:style-name="ce15">
            <text:p>16258,1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3976.98" table:style-name="ce15">
            <text:p>3976,98</text:p>
          </table:table-cell>
          <table:table-cell office:value-type="float" office:value="0" table:style-name="ce15">
            <text:p>0</text:p>
          </table:table-cell>
          <table:table-cell office:value-type="float" office:value="1523.07" table:style-name="ce15">
            <text:p>1523,07</text:p>
          </table:table-cell>
          <table:table-cell office:value-type="float" office:value="24633.24" table:style-name="ce15">
            <text:p>24633,24</text:p>
          </table:table-cell>
          <table:table-cell office:value-type="float" office:value="-2075.0300000000002" table:style-name="ce15">
            <text:p>-2075,03</text:p>
          </table:table-cell>
          <table:table-cell office:value-type="float" office:value="-3730.13" table:style-name="ce15">
            <text:p>-3730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05.16" table:style-name="ce15">
            <text:p>-5805,16</text:p>
          </table:table-cell>
          <table:table-cell office:value-type="float" office:value="18828.080000000002" table:style-name="ce15">
            <text:p>18828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EXSMÁRCIO APARECIDO MARIANO DE OLIVEIR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CRETARIA DA 1ªVTTL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07.22" table:style-name="ce15">
            <text:p>1407,22</text:p>
          </table:table-cell>
          <table:table-cell office:value-type="float" office:value="29358.98" table:style-name="ce15">
            <text:p>29358,98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5197.42" table:style-name="ce15">
            <text:p>-5197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894.91" table:style-name="ce15">
            <text:p>-8894,91</text:p>
          </table:table-cell>
          <table:table-cell office:value-type="float" office:value="20464.07" table:style-name="ce15">
            <text:p>20464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GACIR JESUS MARTINS JUNIOR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JOÃO MARCELO BALSANELLI</text:p>
          </table:table-cell>
          <table:table-cell office:value-type="float" office:value="25747.38" table:style-name="ce15">
            <text:p>25747,38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736.79" table:style-name="ce15">
            <text:p>736,79</text:p>
          </table:table-cell>
          <table:table-cell office:value-type="float" office:value="1421.61" table:style-name="ce15">
            <text:p>1421,61</text:p>
          </table:table-cell>
          <table:table-cell office:value-type="float" office:value="32641.31" table:style-name="ce15">
            <text:p>32641,31</text:p>
          </table:table-cell>
          <table:table-cell office:value-type="float" office:value="-988.07" table:style-name="ce15">
            <text:p>-988,07</text:p>
          </table:table-cell>
          <table:table-cell office:value-type="float" office:value="-6789.05" table:style-name="ce15">
            <text:p>-6789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777.12" table:style-name="ce15">
            <text:p>-7777,12</text:p>
          </table:table-cell>
          <table:table-cell office:value-type="float" office:value="24864.19" table:style-name="ce15">
            <text:p>24864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IANETE RODRIGUES DA SILVA</text:p>
          </table:table-cell>
          <table:table-cell office:value-type="string" table:style-name="ce15">
            <text:p>ASSISTENTE DE ESTATÍSTICA - FC-04</text:p>
          </table:table-cell>
          <table:table-cell office:value-type="string" table:style-name="ce15">
            <text:p>DIVISÃO DE ESTATÍSTICA E PESQUISA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2126.9" table:style-name="ce15">
            <text:p>2126,9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3171.49" table:style-name="ce15">
            <text:p>23171,49</text:p>
          </table:table-cell>
          <table:table-cell office:value-type="float" office:value="-2490.11" table:style-name="ce15">
            <text:p>-2490,11</text:p>
          </table:table-cell>
          <table:table-cell office:value-type="float" office:value="-4162.7299999999996" table:style-name="ce15">
            <text:p>-4162,7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652.84" table:style-name="ce15">
            <text:p>-6652,84</text:p>
          </table:table-cell>
          <table:table-cell office:value-type="float" office:value="16518.650000000001" table:style-name="ce15">
            <text:p>16518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ICE KAZUMI ZAHA SOKEM</text:p>
          </table:table-cell>
          <table:table-cell office:value-type="string" table:style-name="ce15">
            <text:p>ASSISTENTE ADMINISTRATIVO - FC-03</text:p>
          </table:table-cell>
          <table:table-cell office:value-type="string" table:style-name="ce15">
            <text:p>GAB. DESEMBARGADOR TOMÁS BAWDEN DE CASTRO SILVA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89.17" table:style-name="ce15">
            <text:p>1189,17</text:p>
          </table:table-cell>
          <table:table-cell office:value-type="float" office:value="21202.880000000001" table:style-name="ce15">
            <text:p>21202,88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441.23" table:style-name="ce15">
            <text:p>-3441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586.81" table:style-name="ce15">
            <text:p>-5586,81</text:p>
          </table:table-cell>
          <table:table-cell office:value-type="float" office:value="15616.07" table:style-name="ce15">
            <text:p>15616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INE APARECIDA DE SOUZA</text:p>
          </table:table-cell>
          <table:table-cell office:value-type="string" table:style-name="ce15">
            <text:p>ASSESSOR - CJ-02</text:p>
          </table:table-cell>
          <table:table-cell office:value-type="string" table:style-name="ce15">
            <text:p>GAB. DESEMBARGADOR MARCIO VASQUES THIBAU DE ALMEIDA</text:p>
          </table:table-cell>
          <table:table-cell office:value-type="float" office:value="17843.080000000002" table:style-name="ce15">
            <text:p>17843,08</text:p>
          </table:table-cell>
          <table:table-cell office:value-type="float" office:value="0" table:style-name="ce15">
            <text:p>0</text:p>
          </table:table-cell>
          <table:table-cell office:value-type="float" office:value="9528.81" table:style-name="ce15">
            <text:p>9528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130.2600000000002" table:style-name="ce15">
            <text:p>2130,26</text:p>
          </table:table-cell>
          <table:table-cell office:value-type="float" office:value="31362.66" table:style-name="ce15">
            <text:p>31362,66</text:p>
          </table:table-cell>
          <table:table-cell office:value-type="float" office:value="-2336.54" table:style-name="ce15">
            <text:p>-2336,54</text:p>
          </table:table-cell>
          <table:table-cell office:value-type="float" office:value="-5975.99" table:style-name="ce15">
            <text:p>-5975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312.5300000000007" table:style-name="ce15">
            <text:p>-8312,53</text:p>
          </table:table-cell>
          <table:table-cell office:value-type="float" office:value="23050.13" table:style-name="ce15">
            <text:p>23050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INE DA SILVA FUHRMANN</text:p>
          </table:table-cell>
          <table:table-cell office:value-type="string" table:style-name="ce15">
            <text:p>TÉCNICO JUDICIÁRIO - NÍVEL MÉDIO A3</text:p>
          </table:table-cell>
          <table:table-cell office:value-type="string" table:style-name="ce15">
            <text:p>NÚCLEO DE ORGANIZAÇÃO E EXPEDIENTES ADMINISTRATIVOS</text:p>
          </table:table-cell>
          <table:table-cell office:value-type="float" office:value="12378.18" table:style-name="ce15">
            <text:p>12378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244.25" table:style-name="ce15">
            <text:p>244,25</text:p>
          </table:table-cell>
          <table:table-cell office:value-type="float" office:value="1177.08" table:style-name="ce15">
            <text:p>1177,08</text:p>
          </table:table-cell>
          <table:table-cell office:value-type="float" office:value="15660.02" table:style-name="ce15">
            <text:p>15660,02</text:p>
          </table:table-cell>
          <table:table-cell office:value-type="float" office:value="-988.07" table:style-name="ce15">
            <text:p>-988,07</text:p>
          </table:table-cell>
          <table:table-cell office:value-type="float" office:value="-2204.61" table:style-name="ce15">
            <text:p>-2204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192.68" table:style-name="ce15">
            <text:p>-3192,68</text:p>
          </table:table-cell>
          <table:table-cell office:value-type="float" office:value="12467.34" table:style-name="ce15">
            <text:p>12467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INE DE MATOS BATISTA FERNANDES</text:p>
          </table:table-cell>
          <table:table-cell office:value-type="string" table:style-name="ce15">
            <text:p>ASSISTENTE ADMINISTRATIVO - FC-03</text:p>
          </table:table-cell>
          <table:table-cell office:value-type="string" table:style-name="ce15">
            <text:p>SECRETARIA DE GOVERNANÇA E GESTÃO ESTRATÉGICA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1585.02" table:style-name="ce15">
            <text:p>1585,02</text:p>
          </table:table-cell>
          <table:table-cell office:value-type="float" office:value="1258.0999999999999" table:style-name="ce15">
            <text:p>1258,1</text:p>
          </table:table-cell>
          <table:table-cell office:value-type="float" office:value="23011.14" table:style-name="ce15">
            <text:p>23011,14</text:p>
          </table:table-cell>
          <table:table-cell office:value-type="float" office:value="-988.07" table:style-name="ce15">
            <text:p>-988,07</text:p>
          </table:table-cell>
          <table:table-cell office:value-type="float" office:value="-4237.8599999999997" table:style-name="ce15">
            <text:p>-4237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225.93" table:style-name="ce15">
            <text:p>-5225,93</text:p>
          </table:table-cell>
          <table:table-cell office:value-type="float" office:value="17785.21" table:style-name="ce15">
            <text:p>17785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LAN ONISHI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NÚCLEO DE CONTADORIA E APOIO JUDICIÁRI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87.89" table:style-name="ce15">
            <text:p>787,89</text:p>
          </table:table-cell>
          <table:table-cell office:value-type="float" office:value="16239.16" table:style-name="ce15">
            <text:p>16239,16</text:p>
          </table:table-cell>
          <table:table-cell office:value-type="float" office:value="-2018.28" table:style-name="ce15">
            <text:p>-2018,28</text:p>
          </table:table-cell>
          <table:table-cell office:value-type="float" office:value="-2785.34" table:style-name="ce15">
            <text:p>-2785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803.62" table:style-name="ce15">
            <text:p>-4803,62</text:p>
          </table:table-cell>
          <table:table-cell office:value-type="float" office:value="11435.54" table:style-name="ce15">
            <text:p>11435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UIR JOSÉ COMPARIN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31869.32" table:style-name="ce15">
            <text:p>31869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1.37" table:style-name="ce15">
            <text:p>91,37</text:p>
          </table:table-cell>
          <table:table-cell office:value-type="float" office:value="31960.69" table:style-name="ce15">
            <text:p>31960,69</text:p>
          </table:table-cell>
          <table:table-cell office:value-type="float" office:value="0" table:style-name="ce15">
            <text:p>0</text:p>
          </table:table-cell>
          <table:table-cell office:value-type="float" office:value="-5850.87" table:style-name="ce15">
            <text:p>-5850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50.87" table:style-name="ce15">
            <text:p>-5850,87</text:p>
          </table:table-cell>
          <table:table-cell office:value-type="float" office:value="26109.82" table:style-name="ce15">
            <text:p>26109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MADO LUIZ DA SILVA JUNIOR</text:p>
          </table:table-cell>
          <table:table-cell office:value-type="string" table:style-name="ce15">
            <text:p>SECRETÁRIO DA CORREGEDORIA REGIONAL - CJ-03</text:p>
          </table:table-cell>
          <table:table-cell office:value-type="string" table:style-name="ce15">
            <text:p>SECRETARIA DA CORREGEDORIA REGIONAL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01.74" table:style-name="ce15">
            <text:p>1601,74</text:p>
          </table:table-cell>
          <table:table-cell office:value-type="float" office:value="30826.02" table:style-name="ce15">
            <text:p>30826,02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5765.59" table:style-name="ce15">
            <text:p>-5765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911.17" table:style-name="ce15">
            <text:p>-7911,17</text:p>
          </table:table-cell>
          <table:table-cell office:value-type="float" office:value="22914.85" table:style-name="ce15">
            <text:p>22914,85</text:p>
          </table:table-cell>
          <table:table-cell office:value-type="float" office:value="0" table:style-name="ce15">
            <text:p>0</text:p>
          </table:table-cell>
          <table:table-cell office:value-type="float" office:value="6374.58" table:style-name="ce34">
            <text:p>6374,58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MÁLIA HELENA BALDO MARELLI PI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/>
          </table:table-cell>
          <table:table-cell office:value-type="float" office:value="16222.82" table:style-name="ce15">
            <text:p>16222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02.8599999999999" table:style-name="ce15">
            <text:p>1102,86</text:p>
          </table:table-cell>
          <table:table-cell office:value-type="float" office:value="19186.189999999999" table:style-name="ce15">
            <text:p>19186,19</text:p>
          </table:table-cell>
          <table:table-cell office:value-type="float" office:value="-988.07" table:style-name="ce15">
            <text:p>-988,07</text:p>
          </table:table-cell>
          <table:table-cell office:value-type="float" office:value="-3047.6" table:style-name="ce15">
            <text:p>-3047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035.67" table:style-name="ce15">
            <text:p>-4035,67</text:p>
          </table:table-cell>
          <table:table-cell office:value-type="float" office:value="15150.52" table:style-name="ce15">
            <text:p>15150,5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MARILDO DE ARRUD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2057.27" table:style-name="ce15">
            <text:p>2057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61.82000000000005" table:style-name="ce15">
            <text:p>561,82</text:p>
          </table:table-cell>
          <table:table-cell office:value-type="float" office:value="17298.810000000001" table:style-name="ce15">
            <text:p>17298,81</text:p>
          </table:table-cell>
          <table:table-cell office:value-type="float" office:value="-1242.3499999999999" table:style-name="ce15">
            <text:p>-1242,35</text:p>
          </table:table-cell>
          <table:table-cell office:value-type="float" office:value="-3195.88" table:style-name="ce15">
            <text:p>-3195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438.2299999999996" table:style-name="ce15">
            <text:p>-4438,23</text:p>
          </table:table-cell>
          <table:table-cell office:value-type="float" office:value="12860.58" table:style-name="ce15">
            <text:p>12860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MON MICAEL FERNANDES FLORES</text:p>
          </table:table-cell>
          <table:table-cell office:value-type="string" table:style-name="ce15">
            <text:p>CHEFE DE DIVISÃO - CJ-01</text:p>
          </table:table-cell>
          <table:table-cell office:value-type="string" table:style-name="ce15">
            <text:p>DIVISÃO DE MANUTENÇÃO E PROJETOS DE ENGENHARIA</text:p>
          </table:table-cell>
          <table:table-cell office:value-type="float" office:value="27248.58" table:style-name="ce15">
            <text:p>27248,58</text:p>
          </table:table-cell>
          <table:table-cell office:value-type="float" office:value="0" table:style-name="ce15">
            <text:p>0</text:p>
          </table:table-cell>
          <table:table-cell office:value-type="float" office:value="7715.5" table:style-name="ce15">
            <text:p>7715,5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155.4899999999998" table:style-name="ce15">
            <text:p>2155,49</text:p>
          </table:table-cell>
          <table:table-cell office:value-type="float" office:value="38980.080000000002" table:style-name="ce15">
            <text:p>38980,08</text:p>
          </table:table-cell>
          <table:table-cell office:value-type="float" office:value="-988.07" table:style-name="ce15">
            <text:p>-988,07</text:p>
          </table:table-cell>
          <table:table-cell office:value-type="float" office:value="-7774.19" table:style-name="ce15">
            <text:p>-7774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762.26" table:style-name="ce15">
            <text:p>-8762,26</text:p>
          </table:table-cell>
          <table:table-cell office:value-type="float" office:value="30217.82" table:style-name="ce15">
            <text:p>30217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A CAROLINA ALVES MACHADO VELOSO RODRIGUES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ASSISTÊNCIA DE EXECUÇÃO</text:p>
          </table:table-cell>
          <table:table-cell office:value-type="float" office:value="29449.37" table:style-name="ce15">
            <text:p>29449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414.86" table:style-name="ce15">
            <text:p>3414,86</text:p>
          </table:table-cell>
          <table:table-cell office:value-type="float" office:value="0" table:style-name="ce15">
            <text:p>0</text:p>
          </table:table-cell>
          <table:table-cell office:value-type="float" office:value="1506.62" table:style-name="ce15">
            <text:p>1506,62</text:p>
          </table:table-cell>
          <table:table-cell office:value-type="float" office:value="34370.85" table:style-name="ce15">
            <text:p>34370,85</text:p>
          </table:table-cell>
          <table:table-cell office:value-type="float" office:value="-988.07" table:style-name="ce15">
            <text:p>-988,07</text:p>
          </table:table-cell>
          <table:table-cell office:value-type="float" office:value="-6813.85" table:style-name="ce15">
            <text:p>-6813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801.92" table:style-name="ce15">
            <text:p>-7801,92</text:p>
          </table:table-cell>
          <table:table-cell office:value-type="float" office:value="26568.93" table:style-name="ce15">
            <text:p>26568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A CRISTINA FUMIS MULLER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1ªVTTL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29.8699999999999" table:style-name="ce15">
            <text:p>1229,87</text:p>
          </table:table-cell>
          <table:table-cell office:value-type="float" office:value="22342.53" table:style-name="ce15">
            <text:p>22342,53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95.58" table:style-name="ce15">
            <text:p>-3795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41.16" table:style-name="ce15">
            <text:p>-5941,16</text:p>
          </table:table-cell>
          <table:table-cell office:value-type="float" office:value="16401.37" table:style-name="ce15">
            <text:p>16401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A CRISTINA SIQUEIRA DA SILVA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1ªVTDO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4451.37" table:style-name="ce15">
            <text:p>4451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51.37" table:style-name="ce15">
            <text:p>4451,37</text:p>
          </table:table-cell>
          <table:table-cell office:value-type="float" office:value="11215.8" table:style-name="ce15">
            <text:p>11215,8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A ELISA DE PAULA MARTINS NUCCI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ÇÃO DE APOIO À SECRETARIA-GERAL JUDICIÁRIA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13.7" table:style-name="ce15">
            <text:p>1513,7</text:p>
          </table:table-cell>
          <table:table-cell office:value-type="float" office:value="32340.48" table:style-name="ce15">
            <text:p>32340,48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5988.05" table:style-name="ce15">
            <text:p>-5988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685.5400000000009" table:style-name="ce15">
            <text:p>-9685,54</text:p>
          </table:table-cell>
          <table:table-cell office:value-type="float" office:value="22654.94" table:style-name="ce15">
            <text:p>22654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A ELISA MACIEL MENA</text:p>
          </table:table-cell>
          <table:table-cell office:value-type="string" table:style-name="ce15">
            <text:p>CHEFE DO NÚCLEO DE ATENDIMENTO AO PRESIDENTE - FC-06</text:p>
          </table:table-cell>
          <table:table-cell office:value-type="string" table:style-name="ce15">
            <text:p>NÚCLEO DE ATENDIMENTO AO PRESIDENTE</text:p>
          </table:table-cell>
          <table:table-cell office:value-type="float" office:value="16027.3" table:style-name="ce15">
            <text:p>16027,3</text:p>
          </table:table-cell>
          <table:table-cell office:value-type="float" office:value="0" table:style-name="ce15">
            <text:p>0</text:p>
          </table:table-cell>
          <table:table-cell office:value-type="float" office:value="3956.81" table:style-name="ce15">
            <text:p>3956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67.32" table:style-name="ce15">
            <text:p>1567,32</text:p>
          </table:table-cell>
          <table:table-cell office:value-type="float" office:value="23411.94" table:style-name="ce15">
            <text:p>23411,94</text:p>
          </table:table-cell>
          <table:table-cell office:value-type="float" office:value="-988.07" table:style-name="ce15">
            <text:p>-988,07</text:p>
          </table:table-cell>
          <table:table-cell office:value-type="float" office:value="-4210.91" table:style-name="ce15">
            <text:p>-4210,9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98.9799999999996" table:style-name="ce15">
            <text:p>-5198,98</text:p>
          </table:table-cell>
          <table:table-cell office:value-type="float" office:value="18212.96" table:style-name="ce15">
            <text:p>18212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A FLÁVIA MARQUES DA CONCEIÇÃ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4ªVTCG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526.11" table:style-name="ce15">
            <text:p>19526,11</text:p>
          </table:table-cell>
          <table:table-cell office:value-type="float" office:value="-988.07" table:style-name="ce15">
            <text:p>-988,07</text:p>
          </table:table-cell>
          <table:table-cell office:value-type="float" office:value="-3090.03" table:style-name="ce15">
            <text:p>-3090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078.1" table:style-name="ce15">
            <text:p>-4078,1</text:p>
          </table:table-cell>
          <table:table-cell office:value-type="float" office:value="15448.01" table:style-name="ce15">
            <text:p>15448,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A PAULA CAVALCANTE DE OLIVEIR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TOR DE COORDENAÇÃO DE CARTAS PRECATÓRIAS E MANDADOS JUDICIAIS DE DOURADOS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5.78" table:style-name="ce15">
            <text:p>65,78</text:p>
          </table:table-cell>
          <table:table-cell office:value-type="float" office:value="3702.36" table:style-name="ce15">
            <text:p>3702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02.36" table:style-name="ce15">
            <text:p>3702,36</text:p>
          </table:table-cell>
          <table:table-cell office:value-type="float" office:value="11215.8" table:style-name="ce15">
            <text:p>11215,8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A PAULA FIM</text:p>
          </table:table-cell>
          <table:table-cell office:value-type="string" table:style-name="ce15">
            <text:p>ASSESSOR-CHEFE - CJ-03</text:p>
          </table:table-cell>
          <table:table-cell office:value-type="string" table:style-name="ce15">
            <text:p>GAB. DESEMBARGADOR TOMÁS BAWDEN DE CASTRO SILVA</text:p>
          </table:table-cell>
          <table:table-cell office:value-type="float" office:value="19761.88" table:style-name="ce15">
            <text:p>19761,88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29.37" table:style-name="ce15">
            <text:p>1329,37</text:p>
          </table:table-cell>
          <table:table-cell office:value-type="float" office:value="33784.089999999997" table:style-name="ce15">
            <text:p>33784,09</text:p>
          </table:table-cell>
          <table:table-cell office:value-type="float" office:value="-988.07" table:style-name="ce15">
            <text:p>-988,07</text:p>
          </table:table-cell>
          <table:table-cell office:value-type="float" office:value="-7232.96" table:style-name="ce15">
            <text:p>-7232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221.0300000000007" table:style-name="ce15">
            <text:p>-8221,03</text:p>
          </table:table-cell>
          <table:table-cell office:value-type="float" office:value="25563.06" table:style-name="ce15">
            <text:p>25563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A PAULA GUIMARÃES BELCHIOR</text:p>
          </table:table-cell>
          <table:table-cell office:value-type="string" table:style-name="ce15">
            <text:p>ASSISTENTE ADMINISTRATIVO - FC-03</text:p>
          </table:table-cell>
          <table:table-cell office:value-type="string" table:style-name="ce15">
            <text:p>GAB. DESEMBARGADOR JOÃO DE DEUS GOMES DE SOUZ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543.5100000000002" table:style-name="ce15">
            <text:p>2543,5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344.0300000000002" table:style-name="ce15">
            <text:p>2344,03</text:p>
          </table:table-cell>
          <table:table-cell office:value-type="float" office:value="23433.8" table:style-name="ce15">
            <text:p>23433,8</text:p>
          </table:table-cell>
          <table:table-cell office:value-type="float" office:value="-988.07" table:style-name="ce15">
            <text:p>-988,07</text:p>
          </table:table-cell>
          <table:table-cell office:value-type="float" office:value="-4003.32" table:style-name="ce15">
            <text:p>-4003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991.3900000000003" table:style-name="ce15">
            <text:p>-4991,39</text:p>
          </table:table-cell>
          <table:table-cell office:value-type="float" office:value="18442.41" table:style-name="ce15">
            <text:p>18442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A PAULA MAIOLINO VOLPE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4593.5600000000004" table:style-name="ce15">
            <text:p>4593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01.48" table:style-name="ce15">
            <text:p>801,48</text:p>
          </table:table-cell>
          <table:table-cell office:value-type="float" office:value="20846.310000000001" table:style-name="ce15">
            <text:p>20846,31</text:p>
          </table:table-cell>
          <table:table-cell office:value-type="float" office:value="-1788.14" table:style-name="ce15">
            <text:p>-1788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788.14" table:style-name="ce15">
            <text:p>-1788,14</text:p>
          </table:table-cell>
          <table:table-cell office:value-type="float" office:value="19058.169999999998" table:style-name="ce15">
            <text:p>19058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ALUCIA DIAS MESQUITA GARCI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TOR DE COORDENAÇÃO DE CARTAS PRECATÓRIAS E MANDADOS JUDICIAIS DE TRÊS LAGOAS</text:p>
          </table:table-cell>
          <table:table-cell office:value-type="float" office:value="28523.51" table:style-name="ce15">
            <text:p>28523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295.29" table:style-name="ce15">
            <text:p>3295,29</text:p>
          </table:table-cell>
          <table:table-cell office:value-type="float" office:value="0" table:style-name="ce15">
            <text:p>0</text:p>
          </table:table-cell>
          <table:table-cell office:value-type="float" office:value="1090.1500000000001" table:style-name="ce15">
            <text:p>1090,15</text:p>
          </table:table-cell>
          <table:table-cell office:value-type="float" office:value="32908.949999999997" table:style-name="ce15">
            <text:p>32908,95</text:p>
          </table:table-cell>
          <table:table-cell office:value-type="float" office:value="-4149.7299999999996" table:style-name="ce15">
            <text:p>-4149,73</text:p>
          </table:table-cell>
          <table:table-cell office:value-type="float" office:value="-5794.06" table:style-name="ce15">
            <text:p>-5794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43.7900000000009" table:style-name="ce15">
            <text:p>-9943,79</text:p>
          </table:table-cell>
          <table:table-cell office:value-type="float" office:value="22965.16" table:style-name="ce15">
            <text:p>22965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DERSON BARBOSA PAIM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CENTRAL DE MANDADOS E APOIO DA VTCHAP</text:p>
          </table:table-cell>
          <table:table-cell office:value-type="float" office:value="29603.68" table:style-name="ce15">
            <text:p>29603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83.77" table:style-name="ce15">
            <text:p>1583,77</text:p>
          </table:table-cell>
          <table:table-cell office:value-type="float" office:value="33047.96" table:style-name="ce15">
            <text:p>33047,96</text:p>
          </table:table-cell>
          <table:table-cell office:value-type="float" office:value="-4279.84" table:style-name="ce15">
            <text:p>-4279,84</text:p>
          </table:table-cell>
          <table:table-cell office:value-type="float" office:value="-6003.19" table:style-name="ce15">
            <text:p>-6003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283.030000000001" table:style-name="ce15">
            <text:p>-10283,03</text:p>
          </table:table-cell>
          <table:table-cell office:value-type="float" office:value="22764.93" table:style-name="ce15">
            <text:p>22764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DRÉ FURTADO ALVES</text:p>
          </table:table-cell>
          <table:table-cell office:value-type="string" table:style-name="ce15">
            <text:p>ANALISTA JUDICIÁRIO - NÍVEL SUPERIOR A4</text:p>
          </table:table-cell>
          <table:table-cell office:value-type="string" table:style-name="ce15">
            <text:p>NÚCLEO DE LEGISLAÇÃO DE PESSOAL</text:p>
          </table:table-cell>
          <table:table-cell office:value-type="float" office:value="19993.86" table:style-name="ce15">
            <text:p>19993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773.64" table:style-name="ce15">
            <text:p>1773,64</text:p>
          </table:table-cell>
          <table:table-cell office:value-type="float" office:value="23628.01" table:style-name="ce15">
            <text:p>23628,01</text:p>
          </table:table-cell>
          <table:table-cell office:value-type="float" office:value="-988.07" table:style-name="ce15">
            <text:p>-988,07</text:p>
          </table:table-cell>
          <table:table-cell office:value-type="float" office:value="-4317.8599999999997" table:style-name="ce15">
            <text:p>-4317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05.93" table:style-name="ce15">
            <text:p>-5305,93</text:p>
          </table:table-cell>
          <table:table-cell office:value-type="float" office:value="18322.080000000002" table:style-name="ce15">
            <text:p>18322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DRE GUSTAVO MISE</text:p>
          </table:table-cell>
          <table:table-cell office:value-type="string" table:style-name="ce15">
            <text:p>ASSISTENTE ADMINISTRATIVO - FC-03</text:p>
          </table:table-cell>
          <table:table-cell office:value-type="string" table:style-name="ce15">
            <text:p>GAB. DESEMBARGADOR MARCIO VASQUES THIBAU DE ALMEIDA</text:p>
          </table:table-cell>
          <table:table-cell office:value-type="float" office:value="15178" table:style-name="ce15">
            <text:p>15178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084.29" table:style-name="ce15">
            <text:p>1084,29</text:p>
          </table:table-cell>
          <table:table-cell office:value-type="float" office:value="21187.34" table:style-name="ce15">
            <text:p>21187,34</text:p>
          </table:table-cell>
          <table:table-cell office:value-type="float" office:value="-988.07" table:style-name="ce15">
            <text:p>-988,07</text:p>
          </table:table-cell>
          <table:table-cell office:value-type="float" office:value="-3235.2" table:style-name="ce15">
            <text:p>-323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223.2700000000004" table:style-name="ce15">
            <text:p>-4223,27</text:p>
          </table:table-cell>
          <table:table-cell office:value-type="float" office:value="16964.07" table:style-name="ce15">
            <text:p>16964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DRÉ LUIZ LAURO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PONTA PORÃ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808.42" table:style-name="ce15">
            <text:p>1808,42</text:p>
          </table:table-cell>
          <table:table-cell office:value-type="float" office:value="41880.980000000003" table:style-name="ce15">
            <text:p>41880,98</text:p>
          </table:table-cell>
          <table:table-cell office:value-type="float" office:value="-988.07" table:style-name="ce15">
            <text:p>-988,07</text:p>
          </table:table-cell>
          <table:table-cell office:value-type="float" office:value="-7390.06" table:style-name="ce15">
            <text:p>-7390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378.1299999999992" table:style-name="ce15">
            <text:p>-8378,13</text:p>
          </table:table-cell>
          <table:table-cell office:value-type="float" office:value="33502.85" table:style-name="ce15">
            <text:p>33502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DRÉA LÚCIA BEZERR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NAVI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5619.22" table:style-name="ce15">
            <text:p>5619,22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48.93" table:style-name="ce15">
            <text:p>1348,93</text:p>
          </table:table-cell>
          <table:table-cell office:value-type="float" office:value="28235.119999999999" table:style-name="ce15">
            <text:p>28235,12</text:p>
          </table:table-cell>
          <table:table-cell office:value-type="float" office:value="-3072.75" table:style-name="ce15">
            <text:p>-3072,75</text:p>
          </table:table-cell>
          <table:table-cell office:value-type="float" office:value="-5128.33" table:style-name="ce15">
            <text:p>-5128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201.08" table:style-name="ce15">
            <text:p>-8201,08</text:p>
          </table:table-cell>
          <table:table-cell office:value-type="float" office:value="20034.04" table:style-name="ce15">
            <text:p>20034,0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DRÉIA BEZERRA DE AZEVÊDO</text:p>
          </table:table-cell>
          <table:table-cell office:value-type="string" table:style-name="ce15">
            <text:p>ASSISTENTE DE APOIO JUDICIÁRIO - FC-04</text:p>
          </table:table-cell>
          <table:table-cell office:value-type="string" table:style-name="ce15">
            <text:p>NÚCLEO DE CONTADORIA E APOIO JUDICIÁRIO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99.75" table:style-name="ce15">
            <text:p>1499,75</text:p>
          </table:table-cell>
          <table:table-cell office:value-type="float" office:value="31949.84" table:style-name="ce15">
            <text:p>31949,84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5884.46" table:style-name="ce15">
            <text:p>-5884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581.9500000000007" table:style-name="ce15">
            <text:p>-9581,95</text:p>
          </table:table-cell>
          <table:table-cell office:value-type="float" office:value="22367.89" table:style-name="ce15">
            <text:p>22367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DRESSA SCHEIBELER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TOMÁS BAWDEN DE CASTRO SILVA</text:p>
          </table:table-cell>
          <table:table-cell office:value-type="float" office:value="15502.72" table:style-name="ce15">
            <text:p>15502,72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835.73" table:style-name="ce15">
            <text:p>1835,73</text:p>
          </table:table-cell>
          <table:table-cell office:value-type="float" office:value="22073.98" table:style-name="ce15">
            <text:p>22073,98</text:p>
          </table:table-cell>
          <table:table-cell office:value-type="float" office:value="-988.07" table:style-name="ce15">
            <text:p>-988,07</text:p>
          </table:table-cell>
          <table:table-cell office:value-type="float" office:value="-3719.99" table:style-name="ce15">
            <text:p>-3719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708.0600000000004" table:style-name="ce15">
            <text:p>-4708,06</text:p>
          </table:table-cell>
          <table:table-cell office:value-type="float" office:value="17365.919999999998" table:style-name="ce15">
            <text:p>17365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ELIZA DE ALBUQUERQUE FERREIRA NOVAES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GABINETE DE JUIZ TITULAR DA VTPPOR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473.68" table:style-name="ce15">
            <text:p>473,68</text:p>
          </table:table-cell>
          <table:table-cell office:value-type="float" office:value="1370.23" table:style-name="ce15">
            <text:p>1370,23</text:p>
          </table:table-cell>
          <table:table-cell office:value-type="float" office:value="22888.5" table:style-name="ce15">
            <text:p>22888,5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672.58" table:style-name="ce15">
            <text:p>-3672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18.16" table:style-name="ce15">
            <text:p>-5818,16</text:p>
          </table:table-cell>
          <table:table-cell office:value-type="float" office:value="17070.34" table:style-name="ce15">
            <text:p>17070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GELA APARECIDA BENT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VTMNOV</text:p>
          </table:table-cell>
          <table:table-cell office:value-type="float" office:value="15605.58" table:style-name="ce15">
            <text:p>15605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39.6199999999999" table:style-name="ce15">
            <text:p>1039,62</text:p>
          </table:table-cell>
          <table:table-cell office:value-type="float" office:value="18505.71" table:style-name="ce15">
            <text:p>18505,71</text:p>
          </table:table-cell>
          <table:table-cell office:value-type="float" office:value="-2018.28" table:style-name="ce15">
            <text:p>-2018,28</text:p>
          </table:table-cell>
          <table:table-cell office:value-type="float" office:value="-2827.78" table:style-name="ce15">
            <text:p>-2827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846.0600000000004" table:style-name="ce15">
            <text:p>-4846,06</text:p>
          </table:table-cell>
          <table:table-cell office:value-type="float" office:value="13659.65" table:style-name="ce15">
            <text:p>13659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ÂNGELA MARIA DOS SANTOS FALCÃO CARVALHO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NICANOR DE ARAÚJO LIMA</text:p>
          </table:table-cell>
          <table:table-cell office:value-type="float" office:value="16766.71" table:style-name="ce15">
            <text:p>16766,71</text:p>
          </table:table-cell>
          <table:table-cell office:value-type="float" office:value="3866.29" table:style-name="ce15">
            <text:p>3866,29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26.08" table:style-name="ce15">
            <text:p>1426,08</text:p>
          </table:table-cell>
          <table:table-cell office:value-type="float" office:value="26794.61" table:style-name="ce15">
            <text:p>26794,61</text:p>
          </table:table-cell>
          <table:table-cell office:value-type="float" office:value="-2772.82" table:style-name="ce15">
            <text:p>-2772,82</text:p>
          </table:table-cell>
          <table:table-cell office:value-type="float" office:value="-4689.18" table:style-name="ce15">
            <text:p>-4689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462" table:style-name="ce15">
            <text:p>-7462</text:p>
          </table:table-cell>
          <table:table-cell office:value-type="float" office:value="19332.61" table:style-name="ce15">
            <text:p>19332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GELA MARIA FONSECA</text:p>
          </table:table-cell>
          <table:table-cell office:value-type="string" table:style-name="ce15">
            <text:p>AUXILIAR ESPECIALIZADO - FC-01</text:p>
          </table:table-cell>
          <table:table-cell office:value-type="string" table:style-name="ce15">
            <text:p>SETOR DE APOIO AO JUIZ DIRETOR DO FOR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1973.78" table:style-name="ce15">
            <text:p>1973,78</text:p>
          </table:table-cell>
          <table:table-cell office:value-type="float" office:value="1312.57" table:style-name="ce15">
            <text:p>1312,5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05.9" table:style-name="ce15">
            <text:p>605,9</text:p>
          </table:table-cell>
          <table:table-cell office:value-type="float" office:value="20432.48" table:style-name="ce15">
            <text:p>20432,48</text:p>
          </table:table-cell>
          <table:table-cell office:value-type="float" office:value="-2210.23" table:style-name="ce15">
            <text:p>-2210,23</text:p>
          </table:table-cell>
          <table:table-cell office:value-type="float" office:value="-3301.03" table:style-name="ce15">
            <text:p>-3301,03</text:p>
          </table:table-cell>
          <table:table-cell office:value-type="float" office:value="-258.02" table:style-name="ce15">
            <text:p>-258,02</text:p>
          </table:table-cell>
          <table:table-cell office:value-type="float" office:value="0" table:style-name="ce15">
            <text:p>0</text:p>
          </table:table-cell>
          <table:table-cell office:value-type="float" office:value="-5769.28" table:style-name="ce15">
            <text:p>-5769,28</text:p>
          </table:table-cell>
          <table:table-cell office:value-type="float" office:value="14663.2" table:style-name="ce15">
            <text:p>14663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ÂNGELA VECCHI ROCH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2190.14" table:style-name="ce15">
            <text:p>2190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7.28" table:style-name="ce15">
            <text:p>557,28</text:p>
          </table:table-cell>
          <table:table-cell office:value-type="float" office:value="17427.14" table:style-name="ce15">
            <text:p>17427,14</text:p>
          </table:table-cell>
          <table:table-cell office:value-type="float" office:value="-1264.27" table:style-name="ce15">
            <text:p>-1264,27</text:p>
          </table:table-cell>
          <table:table-cell office:value-type="float" office:value="-2859.21" table:style-name="ce15">
            <text:p>-2859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23.4799999999996" table:style-name="ce15">
            <text:p>-4123,48</text:p>
          </table:table-cell>
          <table:table-cell office:value-type="float" office:value="13303.66" table:style-name="ce15">
            <text:p>13303,6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IE MESQUITA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FRANCISCO DAS CHAGAS LIMA FILHO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07.02" table:style-name="ce15">
            <text:p>1307,02</text:p>
          </table:table-cell>
          <table:table-cell office:value-type="float" office:value="22573.99" table:style-name="ce15">
            <text:p>22573,99</text:p>
          </table:table-cell>
          <table:table-cell office:value-type="float" office:value="-988.07" table:style-name="ce15">
            <text:p>-988,07</text:p>
          </table:table-cell>
          <table:table-cell office:value-type="float" office:value="-4052.05" table:style-name="ce15">
            <text:p>-4052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40.12" table:style-name="ce15">
            <text:p>-5040,12</text:p>
          </table:table-cell>
          <table:table-cell office:value-type="float" office:value="17533.87" table:style-name="ce15">
            <text:p>17533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IZIO DE SOUZA ROCH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8826.54" table:style-name="ce15">
            <text:p>18826,54</text:p>
          </table:table-cell>
          <table:table-cell office:value-type="float" office:value="4144.9799999999996" table:style-name="ce15">
            <text:p>4144,98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42.26" table:style-name="ce15">
            <text:p>1342,26</text:p>
          </table:table-cell>
          <table:table-cell office:value-type="float" office:value="26174.29" table:style-name="ce15">
            <text:p>26174,29</text:p>
          </table:table-cell>
          <table:table-cell office:value-type="float" office:value="-988.07" table:style-name="ce15">
            <text:p>-988,07</text:p>
          </table:table-cell>
          <table:table-cell office:value-type="float" office:value="-4619.8599999999997" table:style-name="ce15">
            <text:p>-4619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607.93" table:style-name="ce15">
            <text:p>-5607,93</text:p>
          </table:table-cell>
          <table:table-cell office:value-type="float" office:value="20566.36" table:style-name="ce15">
            <text:p>20566,36</text:p>
          </table:table-cell>
          <table:table-cell office:value-type="float" office:value="0" table:style-name="ce15">
            <text:p>0</text:p>
          </table:table-cell>
          <table:table-cell office:value-type="float" office:value="4514.0200000000004" table:style-name="ce34">
            <text:p>4514,02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TONIO CARLOS CARREIRA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NICANOR DE ARAÚJO LIMA</text:p>
          </table:table-cell>
          <table:table-cell office:value-type="float" office:value="15451.27" table:style-name="ce15">
            <text:p>15451,27</text:p>
          </table:table-cell>
          <table:table-cell office:value-type="float" office:value="3221.78" table:style-name="ce15">
            <text:p>3221,78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07.96" table:style-name="ce15">
            <text:p>907,96</text:p>
          </table:table-cell>
          <table:table-cell office:value-type="float" office:value="24316.54" table:style-name="ce15">
            <text:p>24316,54</text:p>
          </table:table-cell>
          <table:table-cell office:value-type="float" office:value="-2539.17" table:style-name="ce15">
            <text:p>-2539,17</text:p>
          </table:table-cell>
          <table:table-cell office:value-type="float" office:value="-4266.58" table:style-name="ce15">
            <text:p>-4266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805.75" table:style-name="ce15">
            <text:p>-6805,75</text:p>
          </table:table-cell>
          <table:table-cell office:value-type="float" office:value="17510.79" table:style-name="ce15">
            <text:p>17510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TONIO LUIZ DE OLIVEIRA ALVES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VTMNOV</text:p>
          </table:table-cell>
          <table:table-cell office:value-type="float" office:value="22152.23" table:style-name="ce15">
            <text:p>22152,23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26603.599999999999" table:style-name="ce15">
            <text:p>26603,6</text:p>
          </table:table-cell>
          <table:table-cell office:value-type="float" office:value="-3101.31" table:style-name="ce15">
            <text:p>-3101,31</text:p>
          </table:table-cell>
          <table:table-cell office:value-type="float" office:value="-5017.3100000000004" table:style-name="ce15">
            <text:p>-5017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118.62" table:style-name="ce15">
            <text:p>-8118,62</text:p>
          </table:table-cell>
          <table:table-cell office:value-type="float" office:value="18484.98" table:style-name="ce15">
            <text:p>18484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TONIO NEVES DE MEDEIROS</text:p>
          </table:table-cell>
          <table:table-cell office:value-type="string" table:style-name="ce15">
            <text:p>JUIZ CLASSISTA</text:p>
          </table:table-cell>
          <table:table-cell office:value-type="string" table:style-name="ce15">
            <text:p>INATIVO</text:p>
          </table:table-cell>
          <table:table-cell office:value-type="float" office:value="9792.7800000000007" table:style-name="ce15">
            <text:p>9792,78</text:p>
          </table:table-cell>
          <table:table-cell office:value-type="float" office:value="685.49" table:style-name="ce15">
            <text:p>685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478.27" table:style-name="ce15">
            <text:p>10478,27</text:p>
          </table:table-cell>
          <table:table-cell office:value-type="float" office:value="-290.39" table:style-name="ce15">
            <text:p>-290,39</text:p>
          </table:table-cell>
          <table:table-cell office:value-type="float" office:value="-641.80999999999995" table:style-name="ce15">
            <text:p>-641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32.2" table:style-name="ce15">
            <text:p>-932,2</text:p>
          </table:table-cell>
          <table:table-cell office:value-type="float" office:value="9546.07" table:style-name="ce15">
            <text:p>9546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TÔNIO SÉRGIO PANTALEÃO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VTFSUL</text:p>
          </table:table-cell>
          <table:table-cell office:value-type="float" office:value="16222.82" table:style-name="ce15">
            <text:p>16222,82</text:p>
          </table:table-cell>
          <table:table-cell office:value-type="float" office:value="5585.35" table:style-name="ce15">
            <text:p>5585,35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06.73" table:style-name="ce15">
            <text:p>1206,73</text:p>
          </table:table-cell>
          <table:table-cell office:value-type="float" office:value="27373.74" table:style-name="ce15">
            <text:p>27373,74</text:p>
          </table:table-cell>
          <table:table-cell office:value-type="float" office:value="-2632.76" table:style-name="ce15">
            <text:p>-2632,76</text:p>
          </table:table-cell>
          <table:table-cell office:value-type="float" office:value="-4947.2700000000004" table:style-name="ce15">
            <text:p>-4947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580.03" table:style-name="ce15">
            <text:p>-7580,03</text:p>
          </table:table-cell>
          <table:table-cell office:value-type="float" office:value="19793.71" table:style-name="ce15">
            <text:p>19793,71</text:p>
          </table:table-cell>
          <table:table-cell office:value-type="float" office:value="0" table:style-name="ce15">
            <text:p>0</text:p>
          </table:table-cell>
          <table:table-cell office:value-type="float" office:value="998.16" table:style-name="ce34">
            <text:p>998,16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PARECIDA PEREZ LIMA GONÇALVE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801.42" table:style-name="ce15">
            <text:p>3801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.45" table:style-name="ce15">
            <text:p>1116,45</text:p>
          </table:table-cell>
          <table:table-cell office:value-type="float" office:value="21140.69" table:style-name="ce15">
            <text:p>21140,69</text:p>
          </table:table-cell>
          <table:table-cell office:value-type="float" office:value="-1784.75" table:style-name="ce15">
            <text:p>-1784,75</text:p>
          </table:table-cell>
          <table:table-cell office:value-type="float" office:value="-3583.54" table:style-name="ce15">
            <text:p>-3583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68.29" table:style-name="ce15">
            <text:p>-5368,29</text:p>
          </table:table-cell>
          <table:table-cell office:value-type="float" office:value="15772.4" table:style-name="ce15">
            <text:p>15772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PARECIDO PEREIRA DE OLIVEIR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9793.97" table:style-name="ce15">
            <text:p>19793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793.97" table:style-name="ce15">
            <text:p>19793,97</text:p>
          </table:table-cell>
          <table:table-cell office:value-type="float" office:value="0" table:style-name="ce15">
            <text:p>0</text:p>
          </table:table-cell>
          <table:table-cell office:value-type="float" office:value="-1003.61" table:style-name="ce15">
            <text:p>-1003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03.61" table:style-name="ce15">
            <text:p>-1003,61</text:p>
          </table:table-cell>
          <table:table-cell office:value-type="float" office:value="18790.36" table:style-name="ce15">
            <text:p>18790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RCI BARBOSA DE LIM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8826.54" table:style-name="ce15">
            <text:p>18826,54</text:p>
          </table:table-cell>
          <table:table-cell office:value-type="float" office:value="2255.0100000000002" table:style-name="ce15">
            <text:p>2255,01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27.21" table:style-name="ce15">
            <text:p>1427,21</text:p>
          </table:table-cell>
          <table:table-cell office:value-type="float" office:value="24369.27" table:style-name="ce15">
            <text:p>24369,27</text:p>
          </table:table-cell>
          <table:table-cell office:value-type="float" office:value="-988.07" table:style-name="ce15">
            <text:p>-988,07</text:p>
          </table:table-cell>
          <table:table-cell office:value-type="float" office:value="-4282.51" table:style-name="ce15">
            <text:p>-4282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270.58" table:style-name="ce15">
            <text:p>-5270,58</text:p>
          </table:table-cell>
          <table:table-cell office:value-type="float" office:value="19098.689999999999" table:style-name="ce15">
            <text:p>19098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RNALDO MAIA DE ALMEID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1764.35" table:style-name="ce15">
            <text:p>1764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5.03" table:style-name="ce15">
            <text:p>555,03</text:p>
          </table:table-cell>
          <table:table-cell office:value-type="float" office:value="16999.099999999999" table:style-name="ce15">
            <text:p>16999,1</text:p>
          </table:table-cell>
          <table:table-cell office:value-type="float" office:value="-1194.02" table:style-name="ce15">
            <text:p>-1194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94.02" table:style-name="ce15">
            <text:p>-1194,02</text:p>
          </table:table-cell>
          <table:table-cell office:value-type="float" office:value="15805.08" table:style-name="ce15">
            <text:p>15805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STROGILDA MARIA JOSÉ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0110.36" table:style-name="ce15">
            <text:p>10110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110.36" table:style-name="ce15">
            <text:p>10110,36</text:p>
          </table:table-cell>
          <table:table-cell office:value-type="float" office:value="-237.04" table:style-name="ce15">
            <text:p>-237,0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37.04" table:style-name="ce15">
            <text:p>-237,04</text:p>
          </table:table-cell>
          <table:table-cell office:value-type="float" office:value="9873.32" table:style-name="ce15">
            <text:p>9873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TLEI TAUBE DE LIM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RBRI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4437.45" table:style-name="ce15">
            <text:p>4437,45</text:p>
          </table:table-cell>
          <table:table-cell office:value-type="float" office:value="0" table:style-name="ce15">
            <text:p>0</text:p>
          </table:table-cell>
          <table:table-cell office:value-type="float" office:value="728.68" table:style-name="ce15">
            <text:p>728,68</text:p>
          </table:table-cell>
          <table:table-cell office:value-type="float" office:value="7664.46" table:style-name="ce15">
            <text:p>7664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664.46" table:style-name="ce15">
            <text:p>7664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UGUSTO CESAR SOUSA PINTO DE OLIVEIRA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JOÃO MARCELO BALSANELLI</text:p>
          </table:table-cell>
          <table:table-cell office:value-type="float" office:value="25698.01" table:style-name="ce15">
            <text:p>25698,01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10" table:style-name="ce15">
            <text:p>1410</text:p>
          </table:table-cell>
          <table:table-cell office:value-type="float" office:value="31843.54" table:style-name="ce15">
            <text:p>31843,54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5932.04" table:style-name="ce15">
            <text:p>-5932,0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629.5300000000007" table:style-name="ce15">
            <text:p>-9629,53</text:p>
          </table:table-cell>
          <table:table-cell office:value-type="float" office:value="22214.01" table:style-name="ce15">
            <text:p>22214,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ARBARA DIAS MARINHO GUEDES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/>
          </table:table-cell>
          <table:table-cell office:value-type="float" office:value="14126.7" table:style-name="ce15">
            <text:p>14126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001.32" table:style-name="ce15">
            <text:p>2001,32</text:p>
          </table:table-cell>
          <table:table-cell office:value-type="float" office:value="17988.53" table:style-name="ce15">
            <text:p>17988,53</text:p>
          </table:table-cell>
          <table:table-cell office:value-type="float" office:value="-988.07" table:style-name="ce15">
            <text:p>-988,07</text:p>
          </table:table-cell>
          <table:table-cell office:value-type="float" office:value="-2583.12" table:style-name="ce15">
            <text:p>-2583,1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571.19" table:style-name="ce15">
            <text:p>-3571,19</text:p>
          </table:table-cell>
          <table:table-cell office:value-type="float" office:value="14417.34" table:style-name="ce15">
            <text:p>14417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EATRIZ ARANTES DA COSTA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7903.87" table:style-name="ce15">
            <text:p>7903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903.87" table:style-name="ce15">
            <text:p>7903,87</text:p>
          </table:table-cell>
          <table:table-cell office:value-type="float" office:value="0" table:style-name="ce15">
            <text:p>0</text:p>
          </table:table-cell>
          <table:table-cell office:value-type="float" office:value="-1097.8499999999999" table:style-name="ce15">
            <text:p>-1097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97.8499999999999" table:style-name="ce15">
            <text:p>-1097,85</text:p>
          </table:table-cell>
          <table:table-cell office:value-type="float" office:value="6806.02" table:style-name="ce15">
            <text:p>6806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EATRIZ RUPP KAVANAGH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25628.32" table:style-name="ce15">
            <text:p>25628,32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21.61" table:style-name="ce15">
            <text:p>1421,61</text:p>
          </table:table-cell>
          <table:table-cell office:value-type="float" office:value="31785.46" table:style-name="ce15">
            <text:p>31785,46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5860.74" table:style-name="ce15">
            <text:p>-5860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558.23" table:style-name="ce15">
            <text:p>-9558,23</text:p>
          </table:table-cell>
          <table:table-cell office:value-type="float" office:value="22227.23" table:style-name="ce15">
            <text:p>22227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ENITO DIAS GALVÃ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1ªVTCG</text:p>
          </table:table-cell>
          <table:table-cell office:value-type="float" office:value="14834.03" table:style-name="ce15">
            <text:p>14834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592.54" table:style-name="ce15">
            <text:p>592,54</text:p>
          </table:table-cell>
          <table:table-cell office:value-type="float" office:value="17287.080000000002" table:style-name="ce15">
            <text:p>17287,08</text:p>
          </table:table-cell>
          <table:table-cell office:value-type="float" office:value="-1890.97" table:style-name="ce15">
            <text:p>-1890,97</text:p>
          </table:table-cell>
          <table:table-cell office:value-type="float" office:value="-2650.61" table:style-name="ce15">
            <text:p>-2650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541.58" table:style-name="ce15">
            <text:p>-4541,58</text:p>
          </table:table-cell>
          <table:table-cell office:value-type="float" office:value="12745.5" table:style-name="ce15">
            <text:p>12745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ERNARDINA PEREIRA DA SILV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1934.94" table:style-name="ce15">
            <text:p>1934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01.48" table:style-name="ce15">
            <text:p>801,48</text:p>
          </table:table-cell>
          <table:table-cell office:value-type="float" office:value="18187.689999999999" table:style-name="ce15">
            <text:p>18187,69</text:p>
          </table:table-cell>
          <table:table-cell office:value-type="float" office:value="-1349.47" table:style-name="ce15">
            <text:p>-1349,47</text:p>
          </table:table-cell>
          <table:table-cell office:value-type="float" office:value="-2977.78" table:style-name="ce15">
            <text:p>-2977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327.25" table:style-name="ce15">
            <text:p>-4327,25</text:p>
          </table:table-cell>
          <table:table-cell office:value-type="float" office:value="13860.44" table:style-name="ce15">
            <text:p>13860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IANCA MARIA SIMONETTI DA SILVA</text:p>
          </table:table-cell>
          <table:table-cell office:value-type="string" table:style-name="ce15">
            <text:p>ASSESSOR-CHEFE - CJ-03</text:p>
          </table:table-cell>
          <table:table-cell office:value-type="string" table:style-name="ce15">
            <text:p>GAB. DESEMBARGADOR ANDRÉ LUÍS MORAES DE OLIVEIRA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5253.19" table:style-name="ce15">
            <text:p>5253,19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247.13" table:style-name="ce15">
            <text:p>2247,13</text:p>
          </table:table-cell>
          <table:table-cell office:value-type="float" office:value="36724.6" table:style-name="ce15">
            <text:p>36724,6</text:p>
          </table:table-cell>
          <table:table-cell office:value-type="float" office:value="-988.07" table:style-name="ce15">
            <text:p>-988,07</text:p>
          </table:table-cell>
          <table:table-cell office:value-type="float" office:value="-7789.21" table:style-name="ce15">
            <text:p>-7789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777.2800000000007" table:style-name="ce15">
            <text:p>-8777,28</text:p>
          </table:table-cell>
          <table:table-cell office:value-type="float" office:value="27947.32" table:style-name="ce15">
            <text:p>27947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IANCA VIEGAS NASSER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CORUM</text:p>
          </table:table-cell>
          <table:table-cell office:value-type="float" office:value="25319.7" table:style-name="ce15">
            <text:p>25319,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27.92" table:style-name="ce15">
            <text:p>1127,92</text:p>
          </table:table-cell>
          <table:table-cell office:value-type="float" office:value="31183.15" table:style-name="ce15">
            <text:p>31183,15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5863.02" table:style-name="ce15">
            <text:p>-5863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433.2000000000007" table:style-name="ce15">
            <text:p>-9433,2</text:p>
          </table:table-cell>
          <table:table-cell office:value-type="float" office:value="21749.95" table:style-name="ce15">
            <text:p>21749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IBIANA DE SOUSA MORENO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NICANOR DE ARAÚJO LIMA</text:p>
          </table:table-cell>
          <table:table-cell office:value-type="float" office:value="14147.03" table:style-name="ce15">
            <text:p>14147,03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871.73" table:style-name="ce15">
            <text:p>1871,73</text:p>
          </table:table-cell>
          <table:table-cell office:value-type="float" office:value="20754.29" table:style-name="ce15">
            <text:p>20754,29</text:p>
          </table:table-cell>
          <table:table-cell office:value-type="float" office:value="-988.07" table:style-name="ce15">
            <text:p>-988,07</text:p>
          </table:table-cell>
          <table:table-cell office:value-type="float" office:value="-3304.45" table:style-name="ce15">
            <text:p>-3304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292.5200000000004" table:style-name="ce15">
            <text:p>-4292,52</text:p>
          </table:table-cell>
          <table:table-cell office:value-type="float" office:value="16461.77" table:style-name="ce15">
            <text:p>16461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ONIFÁCIO TSUNETAME HIGA JUNIOR</text:p>
          </table:table-cell>
          <table:table-cell office:value-type="string" table:style-name="ce15">
            <text:p>CHEFE DE DIVISÃO - CJ-01</text:p>
          </table:table-cell>
          <table:table-cell office:value-type="string" table:style-name="ce15">
            <text:p>DIVISÃO DE GOVERNANÇA DE CONTRATAÇÕES</text:p>
          </table:table-cell>
          <table:table-cell office:value-type="float" office:value="26091.25" table:style-name="ce15">
            <text:p>26091,25</text:p>
          </table:table-cell>
          <table:table-cell office:value-type="float" office:value="3392.05" table:style-name="ce15">
            <text:p>3392,05</text:p>
          </table:table-cell>
          <table:table-cell office:value-type="float" office:value="7715.5" table:style-name="ce15">
            <text:p>7715,5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715.28" table:style-name="ce15">
            <text:p>1715,28</text:p>
          </table:table-cell>
          <table:table-cell office:value-type="float" office:value="40774.589999999997" table:style-name="ce15">
            <text:p>40774,59</text:p>
          </table:table-cell>
          <table:table-cell office:value-type="float" office:value="-988.07" table:style-name="ce15">
            <text:p>-988,07</text:p>
          </table:table-cell>
          <table:table-cell office:value-type="float" office:value="-8117.87" table:style-name="ce15">
            <text:p>-8117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105.94" table:style-name="ce15">
            <text:p>-9105,94</text:p>
          </table:table-cell>
          <table:table-cell office:value-type="float" office:value="31668.65" table:style-name="ce15">
            <text:p>31668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ORIS VALÉRIO VERBISCK</text:p>
          </table:table-cell>
          <table:table-cell office:value-type="string" table:style-name="ce15">
            <text:p>CHEFE DE DIVISÃO - CJ-01</text:p>
          </table:table-cell>
          <table:table-cell office:value-type="string" table:style-name="ce15">
            <text:p>DIVISÃO DE GESTÃO DO NUPEMEC E DO CEJUSC-JT/2º GRAU</text:p>
          </table:table-cell>
          <table:table-cell office:value-type="float" office:value="8858.31" table:style-name="ce15">
            <text:p>8858,31</text:p>
          </table:table-cell>
          <table:table-cell office:value-type="float" office:value="0" table:style-name="ce15">
            <text:p>0</text:p>
          </table:table-cell>
          <table:table-cell office:value-type="float" office:value="7715.5" table:style-name="ce15">
            <text:p>7715,5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85.76" table:style-name="ce15">
            <text:p>285,76</text:p>
          </table:table-cell>
          <table:table-cell office:value-type="float" office:value="18720.080000000002" table:style-name="ce15">
            <text:p>18720,08</text:p>
          </table:table-cell>
          <table:table-cell office:value-type="float" office:value="-1240.17" table:style-name="ce15">
            <text:p>-1240,17</text:p>
          </table:table-cell>
          <table:table-cell office:value-type="float" office:value="-3203.75" table:style-name="ce15">
            <text:p>-3203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443.92" table:style-name="ce15">
            <text:p>-4443,92</text:p>
          </table:table-cell>
          <table:table-cell office:value-type="float" office:value="14276.16" table:style-name="ce15">
            <text:p>14276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RENO HIROKAZU NAKAMURA RIBEIRO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NÚCLEO DE SISTEMAS DE INFORMAÇÃ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825.35" table:style-name="ce15">
            <text:p>825,35</text:p>
          </table:table-cell>
          <table:table-cell office:value-type="float" office:value="19913.2" table:style-name="ce15">
            <text:p>19913,2</text:p>
          </table:table-cell>
          <table:table-cell office:value-type="float" office:value="-2018.28" table:style-name="ce15">
            <text:p>-2018,28</text:p>
          </table:table-cell>
          <table:table-cell office:value-type="float" office:value="-3117.35" table:style-name="ce15">
            <text:p>-3117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35.63" table:style-name="ce15">
            <text:p>-5135,63</text:p>
          </table:table-cell>
          <table:table-cell office:value-type="float" office:value="14777.57" table:style-name="ce15">
            <text:p>14777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RÍGIDA BRITES MARQUES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0873.86" table:style-name="ce15">
            <text:p>20873,86</text:p>
          </table:table-cell>
          <table:table-cell office:value-type="float" office:value="19741.11" table:style-name="ce15">
            <text:p>19741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48.6300000000001" table:style-name="ce15">
            <text:p>1248,63</text:p>
          </table:table-cell>
          <table:table-cell office:value-type="float" office:value="41863.599999999999" table:style-name="ce15">
            <text:p>41863,6</text:p>
          </table:table-cell>
          <table:table-cell office:value-type="float" office:value="-5471.87" table:style-name="ce15">
            <text:p>-5471,87</text:p>
          </table:table-cell>
          <table:table-cell office:value-type="float" office:value="-8232.0300000000007" table:style-name="ce15">
            <text:p>-8232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3703.9" table:style-name="ce15">
            <text:p>-13703,9</text:p>
          </table:table-cell>
          <table:table-cell office:value-type="float" office:value="28159.7" table:style-name="ce15">
            <text:p>28159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RUNA CRISTHINE ALVES DE CARVALHO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4ªVTCG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2590.86" table:style-name="ce15">
            <text:p>2590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590.86" table:style-name="ce15">
            <text:p>2590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RUNA LOPES WITWYTZKY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CHAP</text:p>
          </table:table-cell>
          <table:table-cell office:value-type="float" office:value="16103.86" table:style-name="ce15">
            <text:p>16103,86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498.8" table:style-name="ce15">
            <text:p>1498,8</text:p>
          </table:table-cell>
          <table:table-cell office:value-type="float" office:value="23626.66" table:style-name="ce15">
            <text:p>23626,66</text:p>
          </table:table-cell>
          <table:table-cell office:value-type="float" office:value="-988.07" table:style-name="ce15">
            <text:p>-988,07</text:p>
          </table:table-cell>
          <table:table-cell office:value-type="float" office:value="-3696.17" table:style-name="ce15">
            <text:p>-3696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684.24" table:style-name="ce15">
            <text:p>-4684,24</text:p>
          </table:table-cell>
          <table:table-cell office:value-type="float" office:value="18942.419999999998" table:style-name="ce15">
            <text:p>18942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RUNNO YSMAEL MALUF LUCCAS CORREI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3ªVTCG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277.7" table:style-name="ce15">
            <text:p>1277,7</text:p>
          </table:table-cell>
          <table:table-cell office:value-type="float" office:value="21112.43" table:style-name="ce15">
            <text:p>21112,43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2927.12" table:style-name="ce15">
            <text:p>-2927,1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72.7" table:style-name="ce15">
            <text:p>-5072,7</text:p>
          </table:table-cell>
          <table:table-cell office:value-type="float" office:value="16039.73" table:style-name="ce15">
            <text:p>16039,7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RUNO RAGGI GOMES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CHAP</text:p>
          </table:table-cell>
          <table:table-cell office:value-type="float" office:value="15914.2" table:style-name="ce15">
            <text:p>15914,2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56.13" table:style-name="ce15">
            <text:p>956,13</text:p>
          </table:table-cell>
          <table:table-cell office:value-type="float" office:value="21229.17" table:style-name="ce15">
            <text:p>21229,17</text:p>
          </table:table-cell>
          <table:table-cell office:value-type="float" office:value="-988.07" table:style-name="ce15">
            <text:p>-988,07</text:p>
          </table:table-cell>
          <table:table-cell office:value-type="float" office:value="-3883" table:style-name="ce15">
            <text:p>-38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871.07" table:style-name="ce15">
            <text:p>-4871,07</text:p>
          </table:table-cell>
          <table:table-cell office:value-type="float" office:value="16358.1" table:style-name="ce15">
            <text:p>16358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MILA GUIMARÃES DORILÊO DE CARVALHO</text:p>
          </table:table-cell>
          <table:table-cell office:value-type="string" table:style-name="ce15">
            <text:p>ASSISTENTE DE AUDITORIA I - FC-03</text:p>
          </table:table-cell>
          <table:table-cell office:value-type="string" table:style-name="ce15">
            <text:p>NÚCLEO DE AUDITORIA INTERN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0" table:style-name="ce15">
            <text:p>0</text:p>
          </table:table-cell>
          <table:table-cell office:value-type="float" office:value="576.61" table:style-name="ce15">
            <text:p>576,61</text:p>
          </table:table-cell>
          <table:table-cell office:value-type="float" office:value="543.22" table:style-name="ce15">
            <text:p>543,22</text:p>
          </table:table-cell>
          <table:table-cell office:value-type="float" office:value="2895.9" table:style-name="ce15">
            <text:p>2895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895.9" table:style-name="ce15">
            <text:p>2895,9</text:p>
          </table:table-cell>
          <table:table-cell office:value-type="float" office:value="14442.99" table:style-name="ce15">
            <text:p>14442,99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MILA RIBEIRO ALVES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MARCIO VASQUES THIBAU DE ALMEIDA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087.9299999999998" table:style-name="ce15">
            <text:p>2087,93</text:p>
          </table:table-cell>
          <table:table-cell office:value-type="float" office:value="19792.830000000002" table:style-name="ce15">
            <text:p>19792,83</text:p>
          </table:table-cell>
          <table:table-cell office:value-type="float" office:value="-988.07" table:style-name="ce15">
            <text:p>-988,07</text:p>
          </table:table-cell>
          <table:table-cell office:value-type="float" office:value="-3176.76" table:style-name="ce15">
            <text:p>-3176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64.83" table:style-name="ce15">
            <text:p>-4164,83</text:p>
          </table:table-cell>
          <table:table-cell office:value-type="float" office:value="15628" table:style-name="ce15">
            <text:p>156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MILLA ALVES DA SILVA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NÚCLEO DE SISTEMAS DE INFORMAÇÃO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87" table:style-name="ce15">
            <text:p>1187</text:p>
          </table:table-cell>
          <table:table-cell office:value-type="float" office:value="16016.88" table:style-name="ce15">
            <text:p>16016,88</text:p>
          </table:table-cell>
          <table:table-cell office:value-type="float" office:value="-988.07" table:style-name="ce15">
            <text:p>-988,07</text:p>
          </table:table-cell>
          <table:table-cell office:value-type="float" office:value="-2291.9" table:style-name="ce15">
            <text:p>-2291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279.97" table:style-name="ce15">
            <text:p>-3279,97</text:p>
          </table:table-cell>
          <table:table-cell office:value-type="float" office:value="12736.91" table:style-name="ce15">
            <text:p>12736,9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MILO GAMA DA SILV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DIVISÃO DE GOVERNANÇA E GESTÃO DE TIC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52.78" table:style-name="ce15">
            <text:p>1252,78</text:p>
          </table:table-cell>
          <table:table-cell office:value-type="float" office:value="17858.73" table:style-name="ce15">
            <text:p>17858,73</text:p>
          </table:table-cell>
          <table:table-cell office:value-type="float" office:value="-988.07" table:style-name="ce15">
            <text:p>-988,07</text:p>
          </table:table-cell>
          <table:table-cell office:value-type="float" office:value="-2738.81" table:style-name="ce15">
            <text:p>-2738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726.88" table:style-name="ce15">
            <text:p>-3726,88</text:p>
          </table:table-cell>
          <table:table-cell office:value-type="float" office:value="14131.85" table:style-name="ce15">
            <text:p>14131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NDICE GUNTHER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5ªVTCG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99.75" table:style-name="ce15">
            <text:p>1499,75</text:p>
          </table:table-cell>
          <table:table-cell office:value-type="float" office:value="31949.84" table:style-name="ce15">
            <text:p>31949,84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5884.46" table:style-name="ce15">
            <text:p>-5884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581.9500000000007" table:style-name="ce15">
            <text:p>-9581,95</text:p>
          </table:table-cell>
          <table:table-cell office:value-type="float" office:value="22367.89" table:style-name="ce15">
            <text:p>22367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LA ANDRÉA TEDESCHI DURO</text:p>
          </table:table-cell>
          <table:table-cell office:value-type="string" table:style-name="ce15">
            <text:p>COORDENADOR DE PRECATÓRIOS - CJ-02</text:p>
          </table:table-cell>
          <table:table-cell office:value-type="string" table:style-name="ce15">
            <text:p>COORDENADORIA DE PRECATÓRIOS</text:p>
          </table:table-cell>
          <table:table-cell office:value-type="float" office:value="16690.509999999998" table:style-name="ce15">
            <text:p>16690,51</text:p>
          </table:table-cell>
          <table:table-cell office:value-type="float" office:value="2825.76" table:style-name="ce15">
            <text:p>2825,76</text:p>
          </table:table-cell>
          <table:table-cell office:value-type="float" office:value="9528.81" table:style-name="ce15">
            <text:p>9528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481.4499999999998" table:style-name="ce15">
            <text:p>2481,45</text:p>
          </table:table-cell>
          <table:table-cell office:value-type="float" office:value="33387.040000000001" table:style-name="ce15">
            <text:p>33387,04</text:p>
          </table:table-cell>
          <table:table-cell office:value-type="float" office:value="-2611.83" table:style-name="ce15">
            <text:p>-2611,83</text:p>
          </table:table-cell>
          <table:table-cell office:value-type="float" office:value="-6360.41" table:style-name="ce15">
            <text:p>-6360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972.24" table:style-name="ce15">
            <text:p>-8972,24</text:p>
          </table:table-cell>
          <table:table-cell office:value-type="float" office:value="24414.799999999999" table:style-name="ce15">
            <text:p>24414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LANA TEODORO DE CARVALHO FREIRE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3ªVTCG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48.52" table:style-name="ce15">
            <text:p>1548,52</text:p>
          </table:table-cell>
          <table:table-cell office:value-type="float" office:value="22593.11" table:style-name="ce15">
            <text:p>22593,11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76.86" table:style-name="ce15">
            <text:p>-3776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22.44" table:style-name="ce15">
            <text:p>-5922,44</text:p>
          </table:table-cell>
          <table:table-cell office:value-type="float" office:value="16670.669999999998" table:style-name="ce15">
            <text:p>16670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LOS ALBERTO BARLERA COUTINHO</text:p>
          </table:table-cell>
          <table:table-cell office:value-type="string" table:style-name="ce15">
            <text:p>ASSISTENTE DE LICITAÇÕES - FC-05</text:p>
          </table:table-cell>
          <table:table-cell office:value-type="string" table:style-name="ce15">
            <text:p>SECRETARIA ADMINISTRATIVA</text:p>
          </table:table-cell>
          <table:table-cell office:value-type="float" office:value="25319.7" table:style-name="ce15">
            <text:p>25319,7</text:p>
          </table:table-cell>
          <table:table-cell office:value-type="float" office:value="1545.91" table:style-name="ce15">
            <text:p>1545,91</text:p>
          </table:table-cell>
          <table:table-cell office:value-type="float" office:value="1762.11" table:style-name="ce15">
            <text:p>1762,11</text:p>
          </table:table-cell>
          <table:table-cell office:value-type="float" office:value="1860.51" table:style-name="ce15">
            <text:p>1860,51</text:p>
          </table:table-cell>
          <table:table-cell office:value-type="float" office:value="268.73" table:style-name="ce15">
            <text:p>268,73</text:p>
          </table:table-cell>
          <table:table-cell office:value-type="float" office:value="575.19000000000005" table:style-name="ce15">
            <text:p>575,19</text:p>
          </table:table-cell>
          <table:table-cell office:value-type="float" office:value="31332.15" table:style-name="ce15">
            <text:p>31332,15</text:p>
          </table:table-cell>
          <table:table-cell office:value-type="float" office:value="-3825.26" table:style-name="ce15">
            <text:p>-3825,26</text:p>
          </table:table-cell>
          <table:table-cell office:value-type="float" office:value="-5807.67" table:style-name="ce15">
            <text:p>-5807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632.93" table:style-name="ce15">
            <text:p>-9632,93</text:p>
          </table:table-cell>
          <table:table-cell office:value-type="float" office:value="21699.22" table:style-name="ce15">
            <text:p>21699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LOS ALBERTO DE FIGUEIREDO</text:p>
          </table:table-cell>
          <table:table-cell office:value-type="string" table:style-name="ce15">
            <text:p>SECRETÁRIO - CJ-03</text:p>
          </table:table-cell>
          <table:table-cell office:value-type="string" table:style-name="ce15">
            <text:p>SECRETARIA DO TRIBUNAL PLEN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3416.31" table:style-name="ce15">
            <text:p>3416,31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64.17" table:style-name="ce15">
            <text:p>1664,17</text:p>
          </table:table-cell>
          <table:table-cell office:value-type="float" office:value="34459.07" table:style-name="ce15">
            <text:p>34459,07</text:p>
          </table:table-cell>
          <table:table-cell office:value-type="float" office:value="-2698.57" table:style-name="ce15">
            <text:p>-2698,57</text:p>
          </table:table-cell>
          <table:table-cell office:value-type="float" office:value="-6803.98" table:style-name="ce15">
            <text:p>-6803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502.5499999999993" table:style-name="ce15">
            <text:p>-9502,55</text:p>
          </table:table-cell>
          <table:table-cell office:value-type="float" office:value="24956.52" table:style-name="ce15">
            <text:p>24956,5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LOS ALBERTO FERREIRA DE FREITAS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2836.53" table:style-name="ce15">
            <text:p>22836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2836.53" table:style-name="ce15">
            <text:p>22836,53</text:p>
          </table:table-cell>
          <table:table-cell office:value-type="float" office:value="-2248.77" table:style-name="ce15">
            <text:p>-2248,77</text:p>
          </table:table-cell>
          <table:table-cell office:value-type="float" office:value="-4700.7700000000004" table:style-name="ce15">
            <text:p>-4700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949.54" table:style-name="ce15">
            <text:p>-6949,54</text:p>
          </table:table-cell>
          <table:table-cell office:value-type="float" office:value="15886.99" table:style-name="ce15">
            <text:p>15886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LOS EDUARDO ARMOA CANHETE</text:p>
          </table:table-cell>
          <table:table-cell office:value-type="string" table:style-name="ce15">
            <text:p>ASSESSOR - CJ-03</text:p>
          </table:table-cell>
          <table:table-cell office:value-type="string" table:style-name="ce15">
            <text:p>ASSESSORIA DE INTEGRIDADE E CONFORMIDADE</text:p>
          </table:table-cell>
          <table:table-cell office:value-type="float" office:value="26091.25" table:style-name="ce15">
            <text:p>26091,25</text:p>
          </table:table-cell>
          <table:table-cell office:value-type="float" office:value="5251.46" table:style-name="ce15">
            <text:p>5251,46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827.01" table:style-name="ce15">
            <text:p>1827,01</text:p>
          </table:table-cell>
          <table:table-cell office:value-type="float" office:value="45862.559999999998" table:style-name="ce15">
            <text:p>45862,56</text:p>
          </table:table-cell>
          <table:table-cell office:value-type="float" office:value="-988.07" table:style-name="ce15">
            <text:p>-988,07</text:p>
          </table:table-cell>
          <table:table-cell office:value-type="float" office:value="-9552.25" table:style-name="ce15">
            <text:p>-9552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540.32" table:style-name="ce15">
            <text:p>-10540,32</text:p>
          </table:table-cell>
          <table:table-cell office:value-type="float" office:value="35322.239999999998" table:style-name="ce15">
            <text:p>35322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LOS FARIAS DA SILVA</text:p>
          </table:table-cell>
          <table:table-cell office:value-type="string" table:style-name="ce15">
            <text:p>ANALISTA JUDICIÁRIO - NÍVEL SUPERIOR A4</text:p>
          </table:table-cell>
          <table:table-cell office:value-type="string" table:style-name="ce15">
            <text:p>SECRETARIA DA 2ªVTCG</text:p>
          </table:table-cell>
          <table:table-cell office:value-type="float" office:value="21151.19" table:style-name="ce15">
            <text:p>21151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270.2399999999998" table:style-name="ce15">
            <text:p>2270,24</text:p>
          </table:table-cell>
          <table:table-cell office:value-type="float" office:value="25281.94" table:style-name="ce15">
            <text:p>25281,94</text:p>
          </table:table-cell>
          <table:table-cell office:value-type="float" office:value="-2882.38" table:style-name="ce15">
            <text:p>-2882,38</text:p>
          </table:table-cell>
          <table:table-cell office:value-type="float" office:value="-4115.1899999999996" table:style-name="ce15">
            <text:p>-4115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997.57" table:style-name="ce15">
            <text:p>-6997,57</text:p>
          </table:table-cell>
          <table:table-cell office:value-type="float" office:value="18284.37" table:style-name="ce15">
            <text:p>18284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LOS GUSTAVO DE GÓES GUGELMIN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5ª VARA DO TRABALHO DE CAMPO GRANDE</text:p>
          </table:table-cell>
          <table:table-cell office:value-type="float" office:value="25319.7" table:style-name="ce15">
            <text:p>25319,7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22.64" table:style-name="ce15">
            <text:p>1422,64</text:p>
          </table:table-cell>
          <table:table-cell office:value-type="float" office:value="39435.18" table:style-name="ce15">
            <text:p>39435,18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8051.28" table:style-name="ce15">
            <text:p>-8051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621.46" table:style-name="ce15">
            <text:p>-11621,46</text:p>
          </table:table-cell>
          <table:table-cell office:value-type="float" office:value="27813.72" table:style-name="ce15">
            <text:p>27813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LOS HENRIQUE LIMA DE SOUZA</text:p>
          </table:table-cell>
          <table:table-cell office:value-type="string" table:style-name="ce15">
            <text:p>EXERCÍCIO PROVISÓRIO</text:p>
          </table:table-cell>
          <table:table-cell office:value-type="string" table:style-name="ce15">
            <text:p>SECRETARIA DA 2ªVTDO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LOS RODRIGUES DA SILV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8826.54" table:style-name="ce15">
            <text:p>18826,54</text:p>
          </table:table-cell>
          <table:table-cell office:value-type="float" office:value="6574.24" table:style-name="ce15">
            <text:p>6574,24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1188.81" table:style-name="ce15">
            <text:p>1188,81</text:p>
          </table:table-cell>
          <table:table-cell office:value-type="float" office:value="1342.26" table:style-name="ce15">
            <text:p>1342,26</text:p>
          </table:table-cell>
          <table:table-cell office:value-type="float" office:value="29792.36" table:style-name="ce15">
            <text:p>29792,36</text:p>
          </table:table-cell>
          <table:table-cell office:value-type="float" office:value="-2772.82" table:style-name="ce15">
            <text:p>-2772,82</text:p>
          </table:table-cell>
          <table:table-cell office:value-type="float" office:value="-5640.88" table:style-name="ce15">
            <text:p>-5640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413.7000000000007" table:style-name="ce15">
            <text:p>-8413,7</text:p>
          </table:table-cell>
          <table:table-cell office:value-type="float" office:value="21378.66" table:style-name="ce15">
            <text:p>21378,66</text:p>
          </table:table-cell>
          <table:table-cell office:value-type="float" office:value="0" table:style-name="ce15">
            <text:p>0</text:p>
          </table:table-cell>
          <table:table-cell office:value-type="float" office:value="2124.86" table:style-name="ce34">
            <text:p>2124,86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MEM ANDRÉIA BAEZ BRIGNADELO ROJO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ANDRÉ LUÍS MORAES DE OLIVEIR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864.63" table:style-name="ce15">
            <text:p>1864,63</text:p>
          </table:table-cell>
          <table:table-cell office:value-type="float" office:value="23285.91" table:style-name="ce15">
            <text:p>23285,91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76.17" table:style-name="ce15">
            <text:p>-3776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21.75" table:style-name="ce15">
            <text:p>-5921,75</text:p>
          </table:table-cell>
          <table:table-cell office:value-type="float" office:value="17364.16" table:style-name="ce15">
            <text:p>17364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MENI PESSOA FERRAZ DE SOUZ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984.92" table:style-name="ce15">
            <text:p>3984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23.25" table:style-name="ce15">
            <text:p>1123,25</text:p>
          </table:table-cell>
          <table:table-cell office:value-type="float" office:value="21330.99" table:style-name="ce15">
            <text:p>21330,99</text:p>
          </table:table-cell>
          <table:table-cell office:value-type="float" office:value="-1815.02" table:style-name="ce15">
            <text:p>-1815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815.02" table:style-name="ce15">
            <text:p>-1815,02</text:p>
          </table:table-cell>
          <table:table-cell office:value-type="float" office:value="19515.97" table:style-name="ce15">
            <text:p>19515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OLINA CASTRO REBELLO PINTO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MANDADOS JUDICIAIS</text:p>
          </table:table-cell>
          <table:table-cell office:value-type="float" office:value="29449.37" table:style-name="ce15">
            <text:p>29449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251.8100000000004" table:style-name="ce15">
            <text:p>4251,81</text:p>
          </table:table-cell>
          <table:table-cell office:value-type="float" office:value="0" table:style-name="ce15">
            <text:p>0</text:p>
          </table:table-cell>
          <table:table-cell office:value-type="float" office:value="1506.62" table:style-name="ce15">
            <text:p>1506,62</text:p>
          </table:table-cell>
          <table:table-cell office:value-type="float" office:value="35207.800000000003" table:style-name="ce15">
            <text:p>35207,8</text:p>
          </table:table-cell>
          <table:table-cell office:value-type="float" office:value="-988.07" table:style-name="ce15">
            <text:p>-988,07</text:p>
          </table:table-cell>
          <table:table-cell office:value-type="float" office:value="-6813.85" table:style-name="ce15">
            <text:p>-6813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801.92" table:style-name="ce15">
            <text:p>-7801,92</text:p>
          </table:table-cell>
          <table:table-cell office:value-type="float" office:value="27405.88" table:style-name="ce15">
            <text:p>27405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OLINA FERRET DE OLIVEIRA</text:p>
          </table:table-cell>
          <table:table-cell office:value-type="string" table:style-name="ce15">
            <text:p>ANALISTA JUDICIÁRIO - NÍVEL SUPERIOR B8</text:p>
          </table:table-cell>
          <table:table-cell office:value-type="string" table:style-name="ce15">
            <text:p>SECRETARIA DA 1ªVTTL</text:p>
          </table:table-cell>
          <table:table-cell office:value-type="float" office:value="21479.9" table:style-name="ce15">
            <text:p>21479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57.01" table:style-name="ce15">
            <text:p>957,01</text:p>
          </table:table-cell>
          <table:table-cell office:value-type="float" office:value="24297.42" table:style-name="ce15">
            <text:p>24297,42</text:p>
          </table:table-cell>
          <table:table-cell office:value-type="float" office:value="-988.07" table:style-name="ce15">
            <text:p>-988,07</text:p>
          </table:table-cell>
          <table:table-cell office:value-type="float" office:value="-4433.37" table:style-name="ce15">
            <text:p>-4433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421.44" table:style-name="ce15">
            <text:p>-5421,44</text:p>
          </table:table-cell>
          <table:table-cell office:value-type="float" office:value="18875.98" table:style-name="ce15">
            <text:p>18875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OLINE KADOI TSUSHIMA</text:p>
          </table:table-cell>
          <table:table-cell office:value-type="string" table:style-name="ce15">
            <text:p>CHEFE DA SEÇÃO DE APOIO À COORDENADORIA DE PRECATÓRIOS - FC-05</text:p>
          </table:table-cell>
          <table:table-cell office:value-type="string" table:style-name="ce15">
            <text:p>COORDENADORIA DE PRECATÓRIOS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278.7" table:style-name="ce15">
            <text:p>1278,7</text:p>
          </table:table-cell>
          <table:table-cell office:value-type="float" office:value="23834.14" table:style-name="ce15">
            <text:p>23834,1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33.74" table:style-name="ce15">
            <text:p>-3733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79.32" table:style-name="ce15">
            <text:p>-5879,32</text:p>
          </table:table-cell>
          <table:table-cell office:value-type="float" office:value="17954.82" table:style-name="ce15">
            <text:p>17954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SSEMIRO ALVES DOS SANTOS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TOMÁS BAWDEN DE CASTRO SILVA</text:p>
          </table:table-cell>
          <table:table-cell office:value-type="float" office:value="16571.04" table:style-name="ce15">
            <text:p>16571,04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12.81" table:style-name="ce15">
            <text:p>1512,81</text:p>
          </table:table-cell>
          <table:table-cell office:value-type="float" office:value="22819.38" table:style-name="ce15">
            <text:p>22819,38</text:p>
          </table:table-cell>
          <table:table-cell office:value-type="float" office:value="-988.07" table:style-name="ce15">
            <text:p>-988,07</text:p>
          </table:table-cell>
          <table:table-cell office:value-type="float" office:value="-3918" table:style-name="ce15">
            <text:p>-39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906.07" table:style-name="ce15">
            <text:p>-4906,07</text:p>
          </table:table-cell>
          <table:table-cell office:value-type="float" office:value="17913.310000000001" table:style-name="ce15">
            <text:p>17913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SSIA REGINE PASQUINI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RBRI</text:p>
          </table:table-cell>
          <table:table-cell office:value-type="float" office:value="16258.17" table:style-name="ce15">
            <text:p>16258,1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48.68" table:style-name="ce15">
            <text:p>1348,68</text:p>
          </table:table-cell>
          <table:table-cell office:value-type="float" office:value="22342.38" table:style-name="ce15">
            <text:p>22342,38</text:p>
          </table:table-cell>
          <table:table-cell office:value-type="float" office:value="-2075.0300000000002" table:style-name="ce15">
            <text:p>-2075,03</text:p>
          </table:table-cell>
          <table:table-cell office:value-type="float" office:value="-3782.26" table:style-name="ce15">
            <text:p>-3782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57.29" table:style-name="ce15">
            <text:p>-5857,29</text:p>
          </table:table-cell>
          <table:table-cell office:value-type="float" office:value="16485.09" table:style-name="ce15">
            <text:p>16485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SSIANO CORREA MESSIAS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VTSGAB/2NJ</text:p>
          </table:table-cell>
          <table:table-cell office:value-type="float" office:value="13144.01" table:style-name="ce15">
            <text:p>13144,01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440.79" table:style-name="ce15">
            <text:p>2440,79</text:p>
          </table:table-cell>
          <table:table-cell office:value-type="float" office:value="19943.64" table:style-name="ce15">
            <text:p>19943,64</text:p>
          </table:table-cell>
          <table:table-cell office:value-type="float" office:value="-988.07" table:style-name="ce15">
            <text:p>-988,07</text:p>
          </table:table-cell>
          <table:table-cell office:value-type="float" office:value="-3121.19" table:style-name="ce15">
            <text:p>-3121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09.26" table:style-name="ce15">
            <text:p>-4109,26</text:p>
          </table:table-cell>
          <table:table-cell office:value-type="float" office:value="15834.38" table:style-name="ce15">
            <text:p>15834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SSIUS TAMASHIRO DE OLIVEIR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5.86" table:style-name="ce15">
            <text:p>1355,86</text:p>
          </table:table-cell>
          <table:table-cell office:value-type="float" office:value="22777.14" table:style-name="ce15">
            <text:p>22777,14</text:p>
          </table:table-cell>
          <table:table-cell office:value-type="float" office:value="-988.07" table:style-name="ce15">
            <text:p>-988,07</text:p>
          </table:table-cell>
          <table:table-cell office:value-type="float" office:value="-4042.35" table:style-name="ce15">
            <text:p>-4042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30.42" table:style-name="ce15">
            <text:p>-5030,42</text:p>
          </table:table-cell>
          <table:table-cell office:value-type="float" office:value="17746.72" table:style-name="ce15">
            <text:p>17746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TARINA ALVES ARANTES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1ªVTTL</text:p>
          </table:table-cell>
          <table:table-cell office:value-type="float" office:value="26091.25" table:style-name="ce15">
            <text:p>26091,25</text:p>
          </table:table-cell>
          <table:table-cell office:value-type="float" office:value="3697.49" table:style-name="ce15">
            <text:p>3697,49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92.67" table:style-name="ce15">
            <text:p>1592,67</text:p>
          </table:table-cell>
          <table:table-cell office:value-type="float" office:value="35740.25" table:style-name="ce15">
            <text:p>35740,25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6953.4" table:style-name="ce15">
            <text:p>-6953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650.89" table:style-name="ce15">
            <text:p>-10650,89</text:p>
          </table:table-cell>
          <table:table-cell office:value-type="float" office:value="25089.360000000001" table:style-name="ce15">
            <text:p>25089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ELENAYDE DA ROCHA RAMOS</text:p>
          </table:table-cell>
          <table:table-cell office:value-type="string" table:style-name="ce15">
            <text:p>ASSESSOR-CHEFE - CJ-03</text:p>
          </table:table-cell>
          <table:table-cell office:value-type="string" table:style-name="ce15">
            <text:p>GAB. DESEMBARGADOR NICANOR DE ARAÚJO LIMA</text:p>
          </table:table-cell>
          <table:table-cell office:value-type="float" office:value="24548.15" table:style-name="ce15">
            <text:p>24548,15</text:p>
          </table:table-cell>
          <table:table-cell office:value-type="float" office:value="3414.02" table:style-name="ce15">
            <text:p>3414,02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07.63" table:style-name="ce15">
            <text:p>1407,63</text:p>
          </table:table-cell>
          <table:table-cell office:value-type="float" office:value="42062.64" table:style-name="ce15">
            <text:p>42062,64</text:p>
          </table:table-cell>
          <table:table-cell office:value-type="float" office:value="-4006.19" table:style-name="ce15">
            <text:p>-4006,19</text:p>
          </table:table-cell>
          <table:table-cell office:value-type="float" office:value="-8658.06" table:style-name="ce15">
            <text:p>-8658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2664.25" table:style-name="ce15">
            <text:p>-12664,25</text:p>
          </table:table-cell>
          <table:table-cell office:value-type="float" office:value="29398.39" table:style-name="ce15">
            <text:p>29398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ÉLIA MARIA DINIZ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2722.42" table:style-name="ce15">
            <text:p>12722,42</text:p>
          </table:table-cell>
          <table:table-cell office:value-type="float" office:value="1968.1" table:style-name="ce15">
            <text:p>1968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93.85" table:style-name="ce15">
            <text:p>493,85</text:p>
          </table:table-cell>
          <table:table-cell office:value-type="float" office:value="15184.37" table:style-name="ce15">
            <text:p>15184,37</text:p>
          </table:table-cell>
          <table:table-cell office:value-type="float" office:value="-904.68" table:style-name="ce15">
            <text:p>-904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04.68" table:style-name="ce15">
            <text:p>-904,68</text:p>
          </table:table-cell>
          <table:table-cell office:value-type="float" office:value="14279.69" table:style-name="ce15">
            <text:p>14279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ÉLIA RODRIGUES FERREIRA NASCIMENT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TOR DE CERTIFICAÇÃO, INFORMAÇÕES E APOI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77.7" table:style-name="ce15">
            <text:p>1277,7</text:p>
          </table:table-cell>
          <table:table-cell office:value-type="float" office:value="19823.96" table:style-name="ce15">
            <text:p>19823,96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2933.41" table:style-name="ce15">
            <text:p>-2933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78.99" table:style-name="ce15">
            <text:p>-5078,99</text:p>
          </table:table-cell>
          <table:table-cell office:value-type="float" office:value="14744.97" table:style-name="ce15">
            <text:p>14744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ELINA MISSAE SHIOTA HAYASHI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5628.32" table:style-name="ce15">
            <text:p>25628,32</text:p>
          </table:table-cell>
          <table:table-cell office:value-type="float" office:value="2657.54" table:style-name="ce15">
            <text:p>2657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09.58" table:style-name="ce15">
            <text:p>809,58</text:p>
          </table:table-cell>
          <table:table-cell office:value-type="float" office:value="29095.439999999999" table:style-name="ce15">
            <text:p>29095,44</text:p>
          </table:table-cell>
          <table:table-cell office:value-type="float" office:value="-3147.91" table:style-name="ce15">
            <text:p>-3147,91</text:p>
          </table:table-cell>
          <table:table-cell office:value-type="float" office:value="-6004.21" table:style-name="ce15">
            <text:p>-6004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152.1200000000008" table:style-name="ce15">
            <text:p>-9152,12</text:p>
          </table:table-cell>
          <table:table-cell office:value-type="float" office:value="19943.32" table:style-name="ce15">
            <text:p>19943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ELITA DE OLIVEIRA RODOVALHO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9901.7900000000009" table:style-name="ce15">
            <text:p>9901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901.7900000000009" table:style-name="ce15">
            <text:p>9901,79</text:p>
          </table:table-cell>
          <table:table-cell office:value-type="float" office:value="-874.17" table:style-name="ce15">
            <text:p>-874,17</text:p>
          </table:table-cell>
          <table:table-cell office:value-type="float" office:value="-1050.27" table:style-name="ce15">
            <text:p>-1050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924.44" table:style-name="ce15">
            <text:p>-1924,44</text:p>
          </table:table-cell>
          <table:table-cell office:value-type="float" office:value="7977.35" table:style-name="ce15">
            <text:p>7977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ELSO DE CASTRO RONDON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DIVISÃO DE INFRAESTRUTURA DE TIC</text:p>
          </table:table-cell>
          <table:table-cell office:value-type="float" office:value="25232.07" table:style-name="ce15">
            <text:p>25232,07</text:p>
          </table:table-cell>
          <table:table-cell office:value-type="float" office:value="7795.99" table:style-name="ce15">
            <text:p>7795,99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59.51" table:style-name="ce15">
            <text:p>1059,51</text:p>
          </table:table-cell>
          <table:table-cell office:value-type="float" office:value="35948.080000000002" table:style-name="ce15">
            <text:p>35948,08</text:p>
          </table:table-cell>
          <table:table-cell office:value-type="float" office:value="-4153.34" table:style-name="ce15">
            <text:p>-4153,34</text:p>
          </table:table-cell>
          <table:table-cell office:value-type="float" office:value="-7031.82" table:style-name="ce15">
            <text:p>-7031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185.16" table:style-name="ce15">
            <text:p>-11185,16</text:p>
          </table:table-cell>
          <table:table-cell office:value-type="float" office:value="24762.92" table:style-name="ce15">
            <text:p>24762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ELSO JANDREY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VTAMAM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4451.37" table:style-name="ce15">
            <text:p>4451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51.37" table:style-name="ce15">
            <text:p>4451,37</text:p>
          </table:table-cell>
          <table:table-cell office:value-type="float" office:value="3128.31" table:style-name="ce15">
            <text:p>3128,31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ESÁRIO CANTER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801.42" table:style-name="ce15">
            <text:p>3801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87.25" table:style-name="ce15">
            <text:p>1187,25</text:p>
          </table:table-cell>
          <table:table-cell office:value-type="float" office:value="21211.49" table:style-name="ce15">
            <text:p>21211,49</text:p>
          </table:table-cell>
          <table:table-cell office:value-type="float" office:value="-1784.75" table:style-name="ce15">
            <text:p>-1784,75</text:p>
          </table:table-cell>
          <table:table-cell office:value-type="float" office:value="-3583.54" table:style-name="ce15">
            <text:p>-3583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68.29" table:style-name="ce15">
            <text:p>-5368,29</text:p>
          </table:table-cell>
          <table:table-cell office:value-type="float" office:value="15843.2" table:style-name="ce15">
            <text:p>15843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IBELLE RENATA CAIMAR OLARTE</text:p>
          </table:table-cell>
          <table:table-cell office:value-type="string" table:style-name="ce15">
            <text:p>ASSISTENTE CHEFE - FC-04</text:p>
          </table:table-cell>
          <table:table-cell office:value-type="string" table:style-name="ce15">
            <text:p>ASSISTÊNCIA DE IMPRENSA E MÍDI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4451.37" table:style-name="ce15">
            <text:p>4451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51.37" table:style-name="ce15">
            <text:p>4451,37</text:p>
          </table:table-cell>
          <table:table-cell office:value-type="float" office:value="8625.9" table:style-name="ce15">
            <text:p>8625,9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ÍCERO CREPALDI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7283.439999999999" table:style-name="ce15">
            <text:p>17283,44</text:p>
          </table:table-cell>
          <table:table-cell office:value-type="float" office:value="4507.05" table:style-name="ce15">
            <text:p>4507,05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870.31" table:style-name="ce15">
            <text:p>870,31</text:p>
          </table:table-cell>
          <table:table-cell office:value-type="float" office:value="24521.31" table:style-name="ce15">
            <text:p>24521,31</text:p>
          </table:table-cell>
          <table:table-cell office:value-type="float" office:value="-2555.5" table:style-name="ce15">
            <text:p>-2555,5</text:p>
          </table:table-cell>
          <table:table-cell office:value-type="float" office:value="-4284.6400000000003" table:style-name="ce15">
            <text:p>-4284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840.14" table:style-name="ce15">
            <text:p>-6840,14</text:p>
          </table:table-cell>
          <table:table-cell office:value-type="float" office:value="17681.169999999998" table:style-name="ce15">
            <text:p>17681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INTIA ADAMI</text:p>
          </table:table-cell>
          <table:table-cell office:value-type="string" table:style-name="ce15">
            <text:p>ASSESSOR-CHEFE - CJ-03</text:p>
          </table:table-cell>
          <table:table-cell office:value-type="string" table:style-name="ce15">
            <text:p>GAB. DESEMBARGADOR MARCIO VASQUES THIBAU DE ALMEIDA</text:p>
          </table:table-cell>
          <table:table-cell office:value-type="float" office:value="16222.82" table:style-name="ce15">
            <text:p>16222,82</text:p>
          </table:table-cell>
          <table:table-cell office:value-type="float" office:value="6788.01" table:style-name="ce15">
            <text:p>6788,01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24.45" table:style-name="ce15">
            <text:p>1524,45</text:p>
          </table:table-cell>
          <table:table-cell office:value-type="float" office:value="37228.120000000003" table:style-name="ce15">
            <text:p>37228,12</text:p>
          </table:table-cell>
          <table:table-cell office:value-type="float" office:value="-2803.09" table:style-name="ce15">
            <text:p>-2803,09</text:p>
          </table:table-cell>
          <table:table-cell office:value-type="float" office:value="-7627.29" table:style-name="ce15">
            <text:p>-7627,2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430.379999999999" table:style-name="ce15">
            <text:p>-10430,38</text:p>
          </table:table-cell>
          <table:table-cell office:value-type="float" office:value="26797.74" table:style-name="ce15">
            <text:p>26797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INTIA RAQUEL COSTA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SECRETARIA DA 6ªVTCG</text:p>
          </table:table-cell>
          <table:table-cell office:value-type="float" office:value="13188.45" table:style-name="ce15">
            <text:p>13188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87" table:style-name="ce15">
            <text:p>1187</text:p>
          </table:table-cell>
          <table:table-cell office:value-type="float" office:value="16235.96" table:style-name="ce15">
            <text:p>16235,96</text:p>
          </table:table-cell>
          <table:table-cell office:value-type="float" office:value="-988.07" table:style-name="ce15">
            <text:p>-988,07</text:p>
          </table:table-cell>
          <table:table-cell office:value-type="float" office:value="-2352.15" table:style-name="ce15">
            <text:p>-2352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340.22" table:style-name="ce15">
            <text:p>-3340,22</text:p>
          </table:table-cell>
          <table:table-cell office:value-type="float" office:value="12895.74" table:style-name="ce15">
            <text:p>12895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ARICE DA SILVA PAIV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2128.98" table:style-name="ce15">
            <text:p>2128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5.02" table:style-name="ce15">
            <text:p>555,02</text:p>
          </table:table-cell>
          <table:table-cell office:value-type="float" office:value="17363.72" table:style-name="ce15">
            <text:p>17363,72</text:p>
          </table:table-cell>
          <table:table-cell office:value-type="float" office:value="-1254.18" table:style-name="ce15">
            <text:p>-1254,18</text:p>
          </table:table-cell>
          <table:table-cell office:value-type="float" office:value="-2845.17" table:style-name="ce15">
            <text:p>-2845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099.3500000000004" table:style-name="ce15">
            <text:p>-4099,35</text:p>
          </table:table-cell>
          <table:table-cell office:value-type="float" office:value="13264.37" table:style-name="ce15">
            <text:p>13264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ARICE MESQUITA DE ALMEIDA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ÇÃO DE CERIMONIAL E RELAÇÕES PÚBLICAS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410.73" table:style-name="ce15">
            <text:p>410,73</text:p>
          </table:table-cell>
          <table:table-cell office:value-type="float" office:value="106.48" table:style-name="ce15">
            <text:p>106,48</text:p>
          </table:table-cell>
          <table:table-cell office:value-type="float" office:value="5252.74" table:style-name="ce15">
            <text:p>5252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252.74" table:style-name="ce15">
            <text:p>5252,74</text:p>
          </table:table-cell>
          <table:table-cell office:value-type="float" office:value="7546.9" table:style-name="ce15">
            <text:p>7546,9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AUDEMIR FERREIRA DA SILVA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1ªVTCG</text:p>
          </table:table-cell>
          <table:table-cell office:value-type="float" office:value="16222.82" table:style-name="ce15">
            <text:p>16222,82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95.3900000000001" table:style-name="ce15">
            <text:p>1195,39</text:p>
          </table:table-cell>
          <table:table-cell office:value-type="float" office:value="21777.05" table:style-name="ce15">
            <text:p>21777,05</text:p>
          </table:table-cell>
          <table:table-cell office:value-type="float" office:value="-988.07" table:style-name="ce15">
            <text:p>-988,07</text:p>
          </table:table-cell>
          <table:table-cell office:value-type="float" office:value="-3811.46" table:style-name="ce15">
            <text:p>-3811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799.53" table:style-name="ce15">
            <text:p>-4799,53</text:p>
          </table:table-cell>
          <table:table-cell office:value-type="float" office:value="16977.52" table:style-name="ce15">
            <text:p>16977,5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AUDENIR ALVES DE SOUZ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4498.58" table:style-name="ce15">
            <text:p>4498,58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18.35" table:style-name="ce15">
            <text:p>1318,35</text:p>
          </table:table-cell>
          <table:table-cell office:value-type="float" office:value="27083.9" table:style-name="ce15">
            <text:p>27083,9</text:p>
          </table:table-cell>
          <table:table-cell office:value-type="float" office:value="-2877.14" table:style-name="ce15">
            <text:p>-2877,14</text:p>
          </table:table-cell>
          <table:table-cell office:value-type="float" office:value="-4717.53" table:style-name="ce15">
            <text:p>-4717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594.67" table:style-name="ce15">
            <text:p>-7594,67</text:p>
          </table:table-cell>
          <table:table-cell office:value-type="float" office:value="19489.23" table:style-name="ce15">
            <text:p>19489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AUDIA ALINE DE PAULO LEPESTEUR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PARA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565.21" table:style-name="ce15">
            <text:p>1565,21</text:p>
          </table:table-cell>
          <table:table-cell office:value-type="float" office:value="20181.89" table:style-name="ce15">
            <text:p>20181,89</text:p>
          </table:table-cell>
          <table:table-cell office:value-type="float" office:value="-1572.54" table:style-name="ce15">
            <text:p>-1572,54</text:p>
          </table:table-cell>
          <table:table-cell office:value-type="float" office:value="-2860.3" table:style-name="ce15">
            <text:p>-2860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432.84" table:style-name="ce15">
            <text:p>-4432,84</text:p>
          </table:table-cell>
          <table:table-cell office:value-type="float" office:value="15749.05" table:style-name="ce15">
            <text:p>15749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AUDIA APARECIDA DA SILVA CHERMONT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NOVA ANDRADIN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50.58" table:style-name="ce15">
            <text:p>1650,58</text:p>
          </table:table-cell>
          <table:table-cell office:value-type="float" office:value="31029.17" table:style-name="ce15">
            <text:p>31029,17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6068.71" table:style-name="ce15">
            <text:p>-6068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214.2900000000009" table:style-name="ce15">
            <text:p>-8214,29</text:p>
          </table:table-cell>
          <table:table-cell office:value-type="float" office:value="22814.880000000001" table:style-name="ce15">
            <text:p>22814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AUDIA DE FREITAS GOUVEI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9375.43" table:style-name="ce15">
            <text:p>9375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375.43" table:style-name="ce15">
            <text:p>9375,43</text:p>
          </table:table-cell>
          <table:table-cell office:value-type="float" office:value="-130.47999999999999" table:style-name="ce15">
            <text:p>-130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30.47999999999999" table:style-name="ce15">
            <text:p>-130,48</text:p>
          </table:table-cell>
          <table:table-cell office:value-type="float" office:value="9244.9500000000007" table:style-name="ce15">
            <text:p>9244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AUDIA FUJIE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2ªVTCG</text:p>
          </table:table-cell>
          <table:table-cell office:value-type="float" office:value="15451.27" table:style-name="ce15">
            <text:p>15451,2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880.42" table:style-name="ce15">
            <text:p>880,42</text:p>
          </table:table-cell>
          <table:table-cell office:value-type="float" office:value="20690.53" table:style-name="ce15">
            <text:p>20690,53</text:p>
          </table:table-cell>
          <table:table-cell office:value-type="float" office:value="-2018.28" table:style-name="ce15">
            <text:p>-2018,28</text:p>
          </table:table-cell>
          <table:table-cell office:value-type="float" office:value="-3472.38" table:style-name="ce15">
            <text:p>-3472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490.66" table:style-name="ce15">
            <text:p>-5490,66</text:p>
          </table:table-cell>
          <table:table-cell office:value-type="float" office:value="15199.87" table:style-name="ce15">
            <text:p>15199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ÁUDIA GISELI VILELA MARQUE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29584.7" table:style-name="ce15">
            <text:p>29584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9584.7" table:style-name="ce15">
            <text:p>29584,7</text:p>
          </table:table-cell>
          <table:table-cell office:value-type="float" office:value="0" table:style-name="ce15">
            <text:p>0</text:p>
          </table:table-cell>
          <table:table-cell office:value-type="float" office:value="-7060.08" table:style-name="ce15">
            <text:p>-7060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060.08" table:style-name="ce15">
            <text:p>-7060,08</text:p>
          </table:table-cell>
          <table:table-cell office:value-type="float" office:value="22524.62" table:style-name="ce15">
            <text:p>22524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ÁUDIA GISELI VILELA MARQUES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2ª VARA DO TRABALHO DE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665.13" table:style-name="ce15">
            <text:p>16665,1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17.23" table:style-name="ce15">
            <text:p>617,23</text:p>
          </table:table-cell>
          <table:table-cell office:value-type="float" office:value="19142.87" table:style-name="ce15">
            <text:p>19142,87</text:p>
          </table:table-cell>
          <table:table-cell office:value-type="float" office:value="-988.07" table:style-name="ce15">
            <text:p>-988,07</text:p>
          </table:table-cell>
          <table:table-cell office:value-type="float" office:value="-4478.17" table:style-name="ce15">
            <text:p>-4478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466.24" table:style-name="ce15">
            <text:p>-5466,24</text:p>
          </table:table-cell>
          <table:table-cell office:value-type="float" office:value="13676.63" table:style-name="ce15">
            <text:p>13676,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ÁUDIA TORQUATO SCORSAFAVA FARIAS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NÚCLEO DE SAÚDE E PROGRAMAS ASSISTENCIAIS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454.04" table:style-name="ce15">
            <text:p>3454,04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16.45" table:style-name="ce15">
            <text:p>1116,45</text:p>
          </table:table-cell>
          <table:table-cell office:value-type="float" office:value="22653.82" table:style-name="ce15">
            <text:p>22653,82</text:p>
          </table:table-cell>
          <table:table-cell office:value-type="float" office:value="-2704.79" table:style-name="ce15">
            <text:p>-2704,79</text:p>
          </table:table-cell>
          <table:table-cell office:value-type="float" office:value="-3758.59" table:style-name="ce15">
            <text:p>-3758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463.38" table:style-name="ce15">
            <text:p>-6463,38</text:p>
          </table:table-cell>
          <table:table-cell office:value-type="float" office:value="16190.44" table:style-name="ce15">
            <text:p>16190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AUDINEI MONSALLE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MUNDO NOV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50.58" table:style-name="ce15">
            <text:p>1650,58</text:p>
          </table:table-cell>
          <table:table-cell office:value-type="float" office:value="31029.17" table:style-name="ce15">
            <text:p>31029,17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6016.57" table:style-name="ce15">
            <text:p>-6016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162.15" table:style-name="ce15">
            <text:p>-8162,15</text:p>
          </table:table-cell>
          <table:table-cell office:value-type="float" office:value="22867.02" table:style-name="ce15">
            <text:p>22867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AYDÉE IGNÁCIO RIBEIRO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11239.77" table:style-name="ce15">
            <text:p>11239,77</text:p>
          </table:table-cell>
          <table:table-cell office:value-type="float" office:value="3486.23" table:style-name="ce15">
            <text:p>3486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34.87" table:style-name="ce15">
            <text:p>434,87</text:p>
          </table:table-cell>
          <table:table-cell office:value-type="float" office:value="15160.87" table:style-name="ce15">
            <text:p>15160,87</text:p>
          </table:table-cell>
          <table:table-cell office:value-type="float" office:value="-910.54" table:style-name="ce15">
            <text:p>-910,54</text:p>
          </table:table-cell>
          <table:table-cell office:value-type="float" office:value="-2366.9299999999998" table:style-name="ce15">
            <text:p>-2366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277.47" table:style-name="ce15">
            <text:p>-3277,47</text:p>
          </table:table-cell>
          <table:table-cell office:value-type="float" office:value="11883.4" table:style-name="ce15">
            <text:p>11883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EBER GOMES ROS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COXI</text:p>
          </table:table-cell>
          <table:table-cell office:value-type="float" office:value="4838.18" table:style-name="ce15">
            <text:p>4838,18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9289.5499999999993" table:style-name="ce15">
            <text:p>9289,55</text:p>
          </table:table-cell>
          <table:table-cell office:value-type="float" office:value="-677.34" table:style-name="ce15">
            <text:p>-677,34</text:p>
          </table:table-cell>
          <table:table-cell office:value-type="float" office:value="-816.47" table:style-name="ce15">
            <text:p>-816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493.81" table:style-name="ce15">
            <text:p>-1493,81</text:p>
          </table:table-cell>
          <table:table-cell office:value-type="float" office:value="7795.74" table:style-name="ce15">
            <text:p>7795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EIDE BEATRIZ CORREIA CERZÓSIMO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PPOR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4451.37" table:style-name="ce15">
            <text:p>4451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51.37" table:style-name="ce15">
            <text:p>4451,37</text:p>
          </table:table-cell>
          <table:table-cell office:value-type="float" office:value="3179.75" table:style-name="ce15">
            <text:p>3179,75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EIDE SUELI ALVES DE SOUS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984.92" table:style-name="ce15">
            <text:p>3984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14.15" table:style-name="ce15">
            <text:p>414,15</text:p>
          </table:table-cell>
          <table:table-cell office:value-type="float" office:value="20621.89" table:style-name="ce15">
            <text:p>20621,89</text:p>
          </table:table-cell>
          <table:table-cell office:value-type="float" office:value="-1815.02" table:style-name="ce15">
            <text:p>-1815,02</text:p>
          </table:table-cell>
          <table:table-cell office:value-type="float" office:value="-4149.2700000000004" table:style-name="ce15">
            <text:p>-4149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64.29" table:style-name="ce15">
            <text:p>-5964,29</text:p>
          </table:table-cell>
          <table:table-cell office:value-type="float" office:value="14657.6" table:style-name="ce15">
            <text:p>14657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ÉLIA DEBORA DE ARAUJO FERNANDES</text:p>
          </table:table-cell>
          <table:table-cell office:value-type="string" table:style-name="ce15">
            <text:p>ANALISTA JUDICIÁRIO - NÍVEL SUPERIOR C12</text:p>
          </table:table-cell>
          <table:table-cell office:value-type="string" table:style-name="ce15">
            <text:p>SEÇÃO DE MANDADOS JUDICIAIS</text:p>
          </table:table-cell>
          <table:table-cell office:value-type="float" office:value="28799.89" table:style-name="ce15">
            <text:p>28799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043.11" table:style-name="ce15">
            <text:p>2043,11</text:p>
          </table:table-cell>
          <table:table-cell office:value-type="float" office:value="0" table:style-name="ce15">
            <text:p>0</text:p>
          </table:table-cell>
          <table:table-cell office:value-type="float" office:value="1896.86" table:style-name="ce15">
            <text:p>1896,86</text:p>
          </table:table-cell>
          <table:table-cell office:value-type="float" office:value="32739.86" table:style-name="ce15">
            <text:p>32739,86</text:p>
          </table:table-cell>
          <table:table-cell office:value-type="float" office:value="-4144.41" table:style-name="ce15">
            <text:p>-4144,41</text:p>
          </table:table-cell>
          <table:table-cell office:value-type="float" office:value="-5871.53" table:style-name="ce15">
            <text:p>-5871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015.94" table:style-name="ce15">
            <text:p>-10015,94</text:p>
          </table:table-cell>
          <table:table-cell office:value-type="float" office:value="22723.919999999998" table:style-name="ce15">
            <text:p>22723,92</text:p>
          </table:table-cell>
          <table:table-cell office:value-type="float" office:value="0" table:style-name="ce15">
            <text:p>0</text:p>
          </table:table-cell>
          <table:table-cell office:value-type="float" office:value="6993.87" table:style-name="ce34">
            <text:p>6993,87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EODEMIR DIAS GONÇALVE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1827.88" table:style-name="ce15">
            <text:p>1827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15.07" table:style-name="ce15">
            <text:p>815,07</text:p>
          </table:table-cell>
          <table:table-cell office:value-type="float" office:value="18094.22" table:style-name="ce15">
            <text:p>18094,22</text:p>
          </table:table-cell>
          <table:table-cell office:value-type="float" office:value="-1331.81" table:style-name="ce15">
            <text:p>-1331,81</text:p>
          </table:table-cell>
          <table:table-cell office:value-type="float" office:value="-2848.92" table:style-name="ce15">
            <text:p>-2848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80.7299999999996" table:style-name="ce15">
            <text:p>-4180,73</text:p>
          </table:table-cell>
          <table:table-cell office:value-type="float" office:value="13913.49" table:style-name="ce15">
            <text:p>13913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ERILDES APARECIDA DIA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2934.7" table:style-name="ce15">
            <text:p>2934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64.08000000000004" table:style-name="ce15">
            <text:p>564,08</text:p>
          </table:table-cell>
          <table:table-cell office:value-type="float" office:value="18178.5" table:style-name="ce15">
            <text:p>18178,5</text:p>
          </table:table-cell>
          <table:table-cell office:value-type="float" office:value="-1387.12" table:style-name="ce15">
            <text:p>-1387,12</text:p>
          </table:table-cell>
          <table:table-cell office:value-type="float" office:value="-3553.78" table:style-name="ce15">
            <text:p>-3553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940.8999999999996" table:style-name="ce15">
            <text:p>-4940,9</text:p>
          </table:table-cell>
          <table:table-cell office:value-type="float" office:value="13237.6" table:style-name="ce15">
            <text:p>13237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LÉRIO MAGNO DE LIM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TOR DE APOIO AO JUIZ DIRETOR DO FORO DE DOURADOS</text:p>
          </table:table-cell>
          <table:table-cell office:value-type="float" office:value="18672.23" table:style-name="ce15">
            <text:p>18672,23</text:p>
          </table:table-cell>
          <table:table-cell office:value-type="float" office:value="3540.2" table:style-name="ce15">
            <text:p>3540,2</text:p>
          </table:table-cell>
          <table:table-cell office:value-type="float" office:value="0" table:style-name="ce15">
            <text:p>0</text:p>
          </table:table-cell>
          <table:table-cell office:value-type="float" office:value="2013.54" table:style-name="ce15">
            <text:p>2013,54</text:p>
          </table:table-cell>
          <table:table-cell office:value-type="float" office:value="0" table:style-name="ce15">
            <text:p>0</text:p>
          </table:table-cell>
          <table:table-cell office:value-type="float" office:value="1321.74" table:style-name="ce15">
            <text:p>1321,74</text:p>
          </table:table-cell>
          <table:table-cell office:value-type="float" office:value="25547.71" table:style-name="ce15">
            <text:p>25547,71</text:p>
          </table:table-cell>
          <table:table-cell office:value-type="float" office:value="-988.07" table:style-name="ce15">
            <text:p>-988,07</text:p>
          </table:table-cell>
          <table:table-cell office:value-type="float" office:value="-3965.1" table:style-name="ce15">
            <text:p>-396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953.17" table:style-name="ce15">
            <text:p>-4953,17</text:p>
          </table:table-cell>
          <table:table-cell office:value-type="float" office:value="20594.54" table:style-name="ce15">
            <text:p>20594,54</text:p>
          </table:table-cell>
          <table:table-cell office:value-type="float" office:value="0" table:style-name="ce15">
            <text:p>0</text:p>
          </table:table-cell>
          <table:table-cell office:value-type="float" office:value="4276.4399999999996" table:style-name="ce34">
            <text:p>4276,44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ONCEIÇÃO APARECIDA LUIZ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1934.94" table:style-name="ce15">
            <text:p>1934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7.28" table:style-name="ce15">
            <text:p>557,28</text:p>
          </table:table-cell>
          <table:table-cell office:value-type="float" office:value="17171.939999999999" table:style-name="ce15">
            <text:p>17171,94</text:p>
          </table:table-cell>
          <table:table-cell office:value-type="float" office:value="-1222.1600000000001" table:style-name="ce15">
            <text:p>-1222,16</text:p>
          </table:table-cell>
          <table:table-cell office:value-type="float" office:value="-3324.21" table:style-name="ce15">
            <text:p>-3324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546.37" table:style-name="ce15">
            <text:p>-4546,37</text:p>
          </table:table-cell>
          <table:table-cell office:value-type="float" office:value="12625.57" table:style-name="ce15">
            <text:p>12625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ONRADO ARANTES DE MORAES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VTPARA</text:p>
          </table:table-cell>
          <table:table-cell office:value-type="float" office:value="12989.7" table:style-name="ce15">
            <text:p>12989,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382.42" table:style-name="ce15">
            <text:p>382,42</text:p>
          </table:table-cell>
          <table:table-cell office:value-type="float" office:value="1250.55" table:style-name="ce15">
            <text:p>1250,55</text:p>
          </table:table-cell>
          <table:table-cell office:value-type="float" office:value="18981.509999999998" table:style-name="ce15">
            <text:p>18981,51</text:p>
          </table:table-cell>
          <table:table-cell office:value-type="float" office:value="-988.07" table:style-name="ce15">
            <text:p>-988,07</text:p>
          </table:table-cell>
          <table:table-cell office:value-type="float" office:value="-2918.45" table:style-name="ce15">
            <text:p>-2918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906.52" table:style-name="ce15">
            <text:p>-3906,52</text:p>
          </table:table-cell>
          <table:table-cell office:value-type="float" office:value="15074.99" table:style-name="ce15">
            <text:p>15074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REUZA DOS SANTO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3218.08" table:style-name="ce15">
            <text:p>3218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9.54999999999995" table:style-name="ce15">
            <text:p>559,55</text:p>
          </table:table-cell>
          <table:table-cell office:value-type="float" office:value="18457.349999999999" table:style-name="ce15">
            <text:p>18457,35</text:p>
          </table:table-cell>
          <table:table-cell office:value-type="float" office:value="-1433.88" table:style-name="ce15">
            <text:p>-1433,88</text:p>
          </table:table-cell>
          <table:table-cell office:value-type="float" office:value="-3095.25" table:style-name="ce15">
            <text:p>-3095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529.13" table:style-name="ce15">
            <text:p>-4529,13</text:p>
          </table:table-cell>
          <table:table-cell office:value-type="float" office:value="13928.22" table:style-name="ce15">
            <text:p>13928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RISOSTOMO KOLLING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NÚCLEO DE SISTEMAS DE INFORMAÇÃ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49.3800000000001" table:style-name="ce15">
            <text:p>1249,38</text:p>
          </table:table-cell>
          <table:table-cell office:value-type="float" office:value="19795.64" table:style-name="ce15">
            <text:p>19795,6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2933.41" table:style-name="ce15">
            <text:p>-2933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78.99" table:style-name="ce15">
            <text:p>-5078,99</text:p>
          </table:table-cell>
          <table:table-cell office:value-type="float" office:value="14716.65" table:style-name="ce15">
            <text:p>14716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RISTHIANO KARLO MORAES SANDIM</text:p>
          </table:table-cell>
          <table:table-cell office:value-type="string" table:style-name="ce15">
            <text:p>SECRETÁRIO - CJ-03</text:p>
          </table:table-cell>
          <table:table-cell office:value-type="string" table:style-name="ce15">
            <text:p>ESCOLA JUDICIAL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808.42" table:style-name="ce15">
            <text:p>1808,42</text:p>
          </table:table-cell>
          <table:table-cell office:value-type="float" office:value="40592.51" table:style-name="ce15">
            <text:p>40592,51</text:p>
          </table:table-cell>
          <table:table-cell office:value-type="float" office:value="-988.07" table:style-name="ce15">
            <text:p>-988,07</text:p>
          </table:table-cell>
          <table:table-cell office:value-type="float" office:value="-8267.25" table:style-name="ce15">
            <text:p>-8267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255.32" table:style-name="ce15">
            <text:p>-9255,32</text:p>
          </table:table-cell>
          <table:table-cell office:value-type="float" office:value="31337.19" table:style-name="ce15">
            <text:p>31337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RISTIANE BONAZZIO CRAVEIRO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GABINETE DE JUIZ TITULAR DA 2ªVTTL</text:p>
          </table:table-cell>
          <table:table-cell office:value-type="float" office:value="25319.7" table:style-name="ce15">
            <text:p>25319,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52.95" table:style-name="ce15">
            <text:p>1452,95</text:p>
          </table:table-cell>
          <table:table-cell office:value-type="float" office:value="31131.49" table:style-name="ce15">
            <text:p>31131,49</text:p>
          </table:table-cell>
          <table:table-cell office:value-type="float" office:value="-988.07" table:style-name="ce15">
            <text:p>-988,07</text:p>
          </table:table-cell>
          <table:table-cell office:value-type="float" office:value="-6111.22" table:style-name="ce15">
            <text:p>-6111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099.29" table:style-name="ce15">
            <text:p>-7099,29</text:p>
          </table:table-cell>
          <table:table-cell office:value-type="float" office:value="24032.2" table:style-name="ce15">
            <text:p>24032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RISTIANE HIGA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ÇÃO DE APOIO A SECRETARIA-GERAL DA PRESIDÊNCI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3866.29" table:style-name="ce15">
            <text:p>3866,29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97.76" table:style-name="ce15">
            <text:p>1397,76</text:p>
          </table:table-cell>
          <table:table-cell office:value-type="float" office:value="26685.33" table:style-name="ce15">
            <text:p>26685,33</text:p>
          </table:table-cell>
          <table:table-cell office:value-type="float" office:value="-988.07" table:style-name="ce15">
            <text:p>-988,07</text:p>
          </table:table-cell>
          <table:table-cell office:value-type="float" office:value="-5261.99" table:style-name="ce15">
            <text:p>-5261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250.06" table:style-name="ce15">
            <text:p>-6250,06</text:p>
          </table:table-cell>
          <table:table-cell office:value-type="float" office:value="20435.27" table:style-name="ce15">
            <text:p>20435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RISTIANE NATALI FIGUEIREDO MONTEIR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09.3399999999999" table:style-name="ce15">
            <text:p>1209,34</text:p>
          </table:table-cell>
          <table:table-cell office:value-type="float" office:value="22167.69" table:style-name="ce15">
            <text:p>22167,69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53.14" table:style-name="ce15">
            <text:p>-3753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98.72" table:style-name="ce15">
            <text:p>-5898,72</text:p>
          </table:table-cell>
          <table:table-cell office:value-type="float" office:value="16268.97" table:style-name="ce15">
            <text:p>16268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RISTIANE NORIKO ARAKAKI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1ªVTTL</text:p>
          </table:table-cell>
          <table:table-cell office:value-type="float" office:value="9627.51" table:style-name="ce15">
            <text:p>9627,51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775.94" table:style-name="ce15">
            <text:p>1775,94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13994.31" table:style-name="ce15">
            <text:p>13994,31</text:p>
          </table:table-cell>
          <table:table-cell office:value-type="float" office:value="-1347.85" table:style-name="ce15">
            <text:p>-1347,85</text:p>
          </table:table-cell>
          <table:table-cell office:value-type="float" office:value="-2055.2199999999998" table:style-name="ce15">
            <text:p>-2055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403.07" table:style-name="ce15">
            <text:p>-3403,07</text:p>
          </table:table-cell>
          <table:table-cell office:value-type="float" office:value="10591.24" table:style-name="ce15">
            <text:p>10591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RISTIANE RODRIGUES GOMES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VARA DO TRABALHO DE CORUMBÁ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36.87" table:style-name="ce15">
            <text:p>936,87</text:p>
          </table:table-cell>
          <table:table-cell office:value-type="float" office:value="5295.71" table:style-name="ce15">
            <text:p>5295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6.29" table:style-name="ce15">
            <text:p>-616,29</text:p>
          </table:table-cell>
          <table:table-cell office:value-type="float" office:value="0" table:style-name="ce15">
            <text:p>0</text:p>
          </table:table-cell>
          <table:table-cell office:value-type="float" office:value="-616.29" table:style-name="ce15">
            <text:p>-616,29</text:p>
          </table:table-cell>
          <table:table-cell office:value-type="float" office:value="4679.42" table:style-name="ce15">
            <text:p>4679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RISTIANE TAQUES RABACOV HORN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NICANOR DE ARAÚJO LIMA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475.36" table:style-name="ce15">
            <text:p>475,36</text:p>
          </table:table-cell>
          <table:table-cell office:value-type="float" office:value="1229.8699999999999" table:style-name="ce15">
            <text:p>1229,87</text:p>
          </table:table-cell>
          <table:table-cell office:value-type="float" office:value="22817.89" table:style-name="ce15">
            <text:p>22817,89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43.44" table:style-name="ce15">
            <text:p>-3743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89.02" table:style-name="ce15">
            <text:p>-5889,02</text:p>
          </table:table-cell>
          <table:table-cell office:value-type="float" office:value="16928.87" table:style-name="ce15">
            <text:p>16928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RISTINA GARCIA GOMES OLIVEIRA</text:p>
          </table:table-cell>
          <table:table-cell office:value-type="string" table:style-name="ce15">
            <text:p>TÉCNICO JUDICIÁRIO - NÍVEL MÉDIO A5</text:p>
          </table:table-cell>
          <table:table-cell office:value-type="string" table:style-name="ce15">
            <text:p>NÚCLEO DE SISTEMAS DE INFORMAÇÃO</text:p>
          </table:table-cell>
          <table:table-cell office:value-type="float" office:value="13298.32" table:style-name="ce15">
            <text:p>13298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1.47" table:style-name="ce15">
            <text:p>1351,47</text:p>
          </table:table-cell>
          <table:table-cell office:value-type="float" office:value="16510.3" table:style-name="ce15">
            <text:p>16510,3</text:p>
          </table:table-cell>
          <table:table-cell office:value-type="float" office:value="-1620.24" table:style-name="ce15">
            <text:p>-1620,24</text:p>
          </table:table-cell>
          <table:table-cell office:value-type="float" office:value="-2302.7399999999998" table:style-name="ce15">
            <text:p>-2302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922.98" table:style-name="ce15">
            <text:p>-3922,98</text:p>
          </table:table-cell>
          <table:table-cell office:value-type="float" office:value="12587.32" table:style-name="ce15">
            <text:p>12587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YNTHIA CANTAGESSI DE SOUZA MIOTTO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1ªVTCG</text:p>
          </table:table-cell>
          <table:table-cell office:value-type="float" office:value="14191.08" table:style-name="ce15">
            <text:p>14191,08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4437.45" table:style-name="ce15">
            <text:p>4437,45</text:p>
          </table:table-cell>
          <table:table-cell office:value-type="float" office:value="0" table:style-name="ce15">
            <text:p>0</text:p>
          </table:table-cell>
          <table:table-cell office:value-type="float" office:value="1225.47" table:style-name="ce15">
            <text:p>1225,47</text:p>
          </table:table-cell>
          <table:table-cell office:value-type="float" office:value="22352.33" table:style-name="ce15">
            <text:p>22352,33</text:p>
          </table:table-cell>
          <table:table-cell office:value-type="float" office:value="-988.07" table:style-name="ce15">
            <text:p>-988,07</text:p>
          </table:table-cell>
          <table:table-cell office:value-type="float" office:value="-3120.08" table:style-name="ce15">
            <text:p>-3120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08.1499999999996" table:style-name="ce15">
            <text:p>-4108,15</text:p>
          </table:table-cell>
          <table:table-cell office:value-type="float" office:value="18244.18" table:style-name="ce15">
            <text:p>18244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AISY DA SILVA FLORO SOUZ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085.22" table:style-name="ce15">
            <text:p>24085,22</text:p>
          </table:table-cell>
          <table:table-cell office:value-type="float" office:value="7914.27" table:style-name="ce15">
            <text:p>7914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55.23" table:style-name="ce15">
            <text:p>955,23</text:p>
          </table:table-cell>
          <table:table-cell office:value-type="float" office:value="32954.720000000001" table:style-name="ce15">
            <text:p>32954,72</text:p>
          </table:table-cell>
          <table:table-cell office:value-type="float" office:value="-3834.93" table:style-name="ce15">
            <text:p>-3834,93</text:p>
          </table:table-cell>
          <table:table-cell office:value-type="float" office:value="-6836.52" table:style-name="ce15">
            <text:p>-6836,5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671.45" table:style-name="ce15">
            <text:p>-10671,45</text:p>
          </table:table-cell>
          <table:table-cell office:value-type="float" office:value="22283.27" table:style-name="ce15">
            <text:p>22283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ALVA TELEXEIRA LEMES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7ªVTCG</text:p>
          </table:table-cell>
          <table:table-cell office:value-type="float" office:value="16377.13" table:style-name="ce15">
            <text:p>16377,13</text:p>
          </table:table-cell>
          <table:table-cell office:value-type="float" office:value="6088.85" table:style-name="ce15">
            <text:p>6088,85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57.83" table:style-name="ce15">
            <text:p>1257,83</text:p>
          </table:table-cell>
          <table:table-cell office:value-type="float" office:value="28082.65" table:style-name="ce15">
            <text:p>28082,65</text:p>
          </table:table-cell>
          <table:table-cell office:value-type="float" office:value="-2698.57" table:style-name="ce15">
            <text:p>-2698,57</text:p>
          </table:table-cell>
          <table:table-cell office:value-type="float" office:value="-5214.3500000000004" table:style-name="ce15">
            <text:p>-5214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912.92" table:style-name="ce15">
            <text:p>-7912,92</text:p>
          </table:table-cell>
          <table:table-cell office:value-type="float" office:value="20169.73" table:style-name="ce15">
            <text:p>20169,7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ANIEL ORTIZ JUNIOR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3ªVTCG</text:p>
          </table:table-cell>
          <table:table-cell office:value-type="float" office:value="25782.63" table:style-name="ce15">
            <text:p>25782,63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84.82" table:style-name="ce15">
            <text:p>1484,82</text:p>
          </table:table-cell>
          <table:table-cell office:value-type="float" office:value="31626.29" table:style-name="ce15">
            <text:p>31626,29</text:p>
          </table:table-cell>
          <table:table-cell office:value-type="float" office:value="-988.07" table:style-name="ce15">
            <text:p>-988,07</text:p>
          </table:table-cell>
          <table:table-cell office:value-type="float" office:value="-6492.54" table:style-name="ce15">
            <text:p>-6492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480.61" table:style-name="ce15">
            <text:p>-7480,61</text:p>
          </table:table-cell>
          <table:table-cell office:value-type="float" office:value="24145.68" table:style-name="ce15">
            <text:p>24145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ANIELLE CRISTINA VIANNA ROSA</text:p>
          </table:table-cell>
          <table:table-cell office:value-type="string" table:style-name="ce15">
            <text:p>ASSISTENTE DE SESSÕES DE TURMA - FC-03</text:p>
          </table:table-cell>
          <table:table-cell office:value-type="string" table:style-name="ce15">
            <text:p>SUBSECRETARIA DA 2ª TURMA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473" table:style-name="ce15">
            <text:p>1473</text:p>
          </table:table-cell>
          <table:table-cell office:value-type="float" office:value="32489.3" table:style-name="ce15">
            <text:p>32489,3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5633.7" table:style-name="ce15">
            <text:p>-5633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331.19" table:style-name="ce15">
            <text:p>-9331,19</text:p>
          </table:table-cell>
          <table:table-cell office:value-type="float" office:value="23158.11" table:style-name="ce15">
            <text:p>23158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ANIELLE FREIRE SILVA DE SOUZA</text:p>
          </table:table-cell>
          <table:table-cell office:value-type="string" table:style-name="ce15">
            <text:p>ASSESSOR - CJ-02</text:p>
          </table:table-cell>
          <table:table-cell office:value-type="string" table:style-name="ce15">
            <text:p>GAB. DESEMBARGADOR JOÃO MARCELO BALSANELLI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9528.81" table:style-name="ce15">
            <text:p>9528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02.3" table:style-name="ce15">
            <text:p>1602,3</text:p>
          </table:table-cell>
          <table:table-cell office:value-type="float" office:value="29677.37" table:style-name="ce15">
            <text:p>29677,37</text:p>
          </table:table-cell>
          <table:table-cell office:value-type="float" office:value="-988.07" table:style-name="ce15">
            <text:p>-988,07</text:p>
          </table:table-cell>
          <table:table-cell office:value-type="float" office:value="-6028.55" table:style-name="ce15">
            <text:p>-6028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016.62" table:style-name="ce15">
            <text:p>-7016,62</text:p>
          </table:table-cell>
          <table:table-cell office:value-type="float" office:value="22660.75" table:style-name="ce15">
            <text:p>22660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ANIELLE LEITE DA SILV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NÚCLEO DE SISTEMAS DE INFORMAÇÃ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15.16" table:style-name="ce15">
            <text:p>1315,16</text:p>
          </table:table-cell>
          <table:table-cell office:value-type="float" office:value="21637.49" table:style-name="ce15">
            <text:p>21637,49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473.96" table:style-name="ce15">
            <text:p>-3473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619.54" table:style-name="ce15">
            <text:p>-5619,54</text:p>
          </table:table-cell>
          <table:table-cell office:value-type="float" office:value="16017.95" table:style-name="ce15">
            <text:p>16017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ANTE ANTONINO MARTINS DIAS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1ªVTCG</text:p>
          </table:table-cell>
          <table:table-cell office:value-type="float" office:value="24856.77" table:style-name="ce15">
            <text:p>24856,7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89.38" table:style-name="ce15">
            <text:p>989,38</text:p>
          </table:table-cell>
          <table:table-cell office:value-type="float" office:value="30581.68" table:style-name="ce15">
            <text:p>30581,68</text:p>
          </table:table-cell>
          <table:table-cell office:value-type="float" office:value="-988.07" table:style-name="ce15">
            <text:p>-988,07</text:p>
          </table:table-cell>
          <table:table-cell office:value-type="float" office:value="-6010.75" table:style-name="ce15">
            <text:p>-6010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998.82" table:style-name="ce15">
            <text:p>-6998,82</text:p>
          </table:table-cell>
          <table:table-cell office:value-type="float" office:value="23582.86" table:style-name="ce15">
            <text:p>23582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ANTE CORDEIRO DOS SANTOS RICC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/>
          </table:table-cell>
          <table:table-cell office:value-type="float" office:value="14679.72" table:style-name="ce15">
            <text:p>14679,72</text:p>
          </table:table-cell>
          <table:table-cell office:value-type="float" office:value="9028.27" table:style-name="ce15">
            <text:p>9028,27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566.35" table:style-name="ce15">
            <text:p>566,35</text:p>
          </table:table-cell>
          <table:table-cell office:value-type="float" office:value="26134.85" table:style-name="ce15">
            <text:p>26134,85</text:p>
          </table:table-cell>
          <table:table-cell office:value-type="float" office:value="-2901.83" table:style-name="ce15">
            <text:p>-2901,83</text:p>
          </table:table-cell>
          <table:table-cell office:value-type="float" office:value="-4688.9399999999996" table:style-name="ce15">
            <text:p>-4688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590.77" table:style-name="ce15">
            <text:p>-7590,77</text:p>
          </table:table-cell>
          <table:table-cell office:value-type="float" office:value="18544.080000000002" table:style-name="ce15">
            <text:p>18544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ÉBORA FRANCISCA COMINETTI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TOR DE REMUNERAÇÃO DE SERVIDORES</text:p>
          </table:table-cell>
          <table:table-cell office:value-type="float" office:value="16222.82" table:style-name="ce15">
            <text:p>16222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02.8599999999999" table:style-name="ce15">
            <text:p>1102,86</text:p>
          </table:table-cell>
          <table:table-cell office:value-type="float" office:value="19186.189999999999" table:style-name="ce15">
            <text:p>19186,19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2962.51" table:style-name="ce15">
            <text:p>-2962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08.09" table:style-name="ce15">
            <text:p>-5108,09</text:p>
          </table:table-cell>
          <table:table-cell office:value-type="float" office:value="14078.1" table:style-name="ce15">
            <text:p>14078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ÉBORA RAQUEL FURINI GUEDES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MNOV</text:p>
          </table:table-cell>
          <table:table-cell office:value-type="float" office:value="24856.77" table:style-name="ce15">
            <text:p>24856,7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4351.55" table:style-name="ce15">
            <text:p>4351,55</text:p>
          </table:table-cell>
          <table:table-cell office:value-type="float" office:value="0" table:style-name="ce15">
            <text:p>0</text:p>
          </table:table-cell>
          <table:table-cell office:value-type="float" office:value="1035.8399999999999" table:style-name="ce15">
            <text:p>1035,84</text:p>
          </table:table-cell>
          <table:table-cell office:value-type="float" office:value="33119.18" table:style-name="ce15">
            <text:p>33119,18</text:p>
          </table:table-cell>
          <table:table-cell office:value-type="float" office:value="-988.07" table:style-name="ce15">
            <text:p>-988,07</text:p>
          </table:table-cell>
          <table:table-cell office:value-type="float" office:value="-6289.38" table:style-name="ce15">
            <text:p>-6289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277.45" table:style-name="ce15">
            <text:p>-7277,45</text:p>
          </table:table-cell>
          <table:table-cell office:value-type="float" office:value="25841.73" table:style-name="ce15">
            <text:p>25841,7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ÉBORAH NAZARETH DANTAS</text:p>
          </table:table-cell>
          <table:table-cell office:value-type="string" table:style-name="ce15">
            <text:p>ASSISTENTE CHEFE - FC-04</text:p>
          </table:table-cell>
          <table:table-cell office:value-type="string" table:style-name="ce15">
            <text:p>SUBSECRETARIA DA 1ª TURM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70.23" table:style-name="ce15">
            <text:p>1370,23</text:p>
          </table:table-cell>
          <table:table-cell office:value-type="float" office:value="22414.82" table:style-name="ce15">
            <text:p>22414,82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76.86" table:style-name="ce15">
            <text:p>-3776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22.44" table:style-name="ce15">
            <text:p>-5922,44</text:p>
          </table:table-cell>
          <table:table-cell office:value-type="float" office:value="16492.38" table:style-name="ce15">
            <text:p>16492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EIZE PEREIRA BEZERR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CORUM</text:p>
          </table:table-cell>
          <table:table-cell office:value-type="float" office:value="2220.94" table:style-name="ce15">
            <text:p>2220,94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4132.25" table:style-name="ce15">
            <text:p>4132,25</text:p>
          </table:table-cell>
          <table:table-cell office:value-type="float" office:value="514.44000000000005" table:style-name="ce15">
            <text:p>514,44</text:p>
          </table:table-cell>
          <table:table-cell office:value-type="float" office:value="92.53" table:style-name="ce15">
            <text:p>92,53</text:p>
          </table:table-cell>
          <table:table-cell office:value-type="float" office:value="9458.49" table:style-name="ce15">
            <text:p>9458,49</text:p>
          </table:table-cell>
          <table:table-cell office:value-type="float" office:value="-310.93" table:style-name="ce15">
            <text:p>-310,93</text:p>
          </table:table-cell>
          <table:table-cell office:value-type="float" office:value="-83.7" table:style-name="ce15">
            <text:p>-83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94.63" table:style-name="ce15">
            <text:p>-394,63</text:p>
          </table:table-cell>
          <table:table-cell office:value-type="float" office:value="9063.86" table:style-name="ce15">
            <text:p>9063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ENIA DEYSE DA COSTA GARCIA</text:p>
          </table:table-cell>
          <table:table-cell office:value-type="string" table:style-name="ce15">
            <text:p>ASSISTENTE DE ATENDIMENTO AO PERITO - FC-03</text:p>
          </table:table-cell>
          <table:table-cell office:value-type="string" table:style-name="ce15">
            <text:p>SEÇÃO DE APOIO À SECRETARIA-GERAL JUDICIÁRI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6852.88" table:style-name="ce15">
            <text:p>6852,88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35.55" table:style-name="ce15">
            <text:p>1335,55</text:p>
          </table:table-cell>
          <table:table-cell office:value-type="float" office:value="28510.76" table:style-name="ce15">
            <text:p>28510,76</text:p>
          </table:table-cell>
          <table:table-cell office:value-type="float" office:value="-2803.09" table:style-name="ce15">
            <text:p>-2803,09</text:p>
          </table:table-cell>
          <table:table-cell office:value-type="float" office:value="-5281.96" table:style-name="ce15">
            <text:p>-5281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085.05" table:style-name="ce15">
            <text:p>-8085,05</text:p>
          </table:table-cell>
          <table:table-cell office:value-type="float" office:value="20425.71" table:style-name="ce15">
            <text:p>20425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ENIE DE OLIVEIRA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VTCHAP</text:p>
          </table:table-cell>
          <table:table-cell office:value-type="float" office:value="12493.67" table:style-name="ce15">
            <text:p>12493,6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89.13" table:style-name="ce15">
            <text:p>689,13</text:p>
          </table:table-cell>
          <table:table-cell office:value-type="float" office:value="17541.64" table:style-name="ce15">
            <text:p>17541,64</text:p>
          </table:table-cell>
          <table:table-cell office:value-type="float" office:value="-988.07" table:style-name="ce15">
            <text:p>-988,07</text:p>
          </table:table-cell>
          <table:table-cell office:value-type="float" office:value="-2695.62" table:style-name="ce15">
            <text:p>-2695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683.69" table:style-name="ce15">
            <text:p>-3683,69</text:p>
          </table:table-cell>
          <table:table-cell office:value-type="float" office:value="13857.95" table:style-name="ce15">
            <text:p>13857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ENISE MOREIRA MUSTAF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GAB. DESEMBARGADOR JOÃO MARCELO BALSANELLI</text:p>
          </table:table-cell>
          <table:table-cell office:value-type="float" office:value="16636.22" table:style-name="ce15">
            <text:p>16636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28.8599999999999" table:style-name="ce15">
            <text:p>1228,86</text:p>
          </table:table-cell>
          <table:table-cell office:value-type="float" office:value="19725.59" table:style-name="ce15">
            <text:p>19725,59</text:p>
          </table:table-cell>
          <table:table-cell office:value-type="float" office:value="-988.07" table:style-name="ce15">
            <text:p>-988,07</text:p>
          </table:table-cell>
          <table:table-cell office:value-type="float" office:value="-3125.57" table:style-name="ce15">
            <text:p>-3125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13.6400000000003" table:style-name="ce15">
            <text:p>-4113,64</text:p>
          </table:table-cell>
          <table:table-cell office:value-type="float" office:value="15611.95" table:style-name="ce15">
            <text:p>15611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ERIK NOVAES CARDOSO</text:p>
          </table:table-cell>
          <table:table-cell office:value-type="string" table:style-name="ce15">
            <text:p>ASSISTENTE DE APOIO AO NÚCLEO DE COMPRAS - FC-03</text:p>
          </table:table-cell>
          <table:table-cell office:value-type="string" table:style-name="ce15">
            <text:p>NÚCLEO DE COMPRAS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134.61000000000001" table:style-name="ce15">
            <text:p>134,61</text:p>
          </table:table-cell>
          <table:table-cell office:value-type="float" office:value="1538.46" table:style-name="ce15">
            <text:p>1538,46</text:p>
          </table:table-cell>
          <table:table-cell office:value-type="float" office:value="18279.02" table:style-name="ce15">
            <text:p>18279,02</text:p>
          </table:table-cell>
          <table:table-cell office:value-type="float" office:value="-988.07" table:style-name="ce15">
            <text:p>-988,07</text:p>
          </table:table-cell>
          <table:table-cell office:value-type="float" office:value="-2805.36" table:style-name="ce15">
            <text:p>-2805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793.43" table:style-name="ce15">
            <text:p>-3793,43</text:p>
          </table:table-cell>
          <table:table-cell office:value-type="float" office:value="14485.59" table:style-name="ce15">
            <text:p>14485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IAIR VEZ MARTINS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3654.18" table:style-name="ce15">
            <text:p>23654,18</text:p>
          </table:table-cell>
          <table:table-cell office:value-type="float" office:value="94.59" table:style-name="ce15">
            <text:p>94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91.67" table:style-name="ce15">
            <text:p>991,67</text:p>
          </table:table-cell>
          <table:table-cell office:value-type="float" office:value="24740.44" table:style-name="ce15">
            <text:p>24740,44</text:p>
          </table:table-cell>
          <table:table-cell office:value-type="float" office:value="-2399.29" table:style-name="ce15">
            <text:p>-2399,29</text:p>
          </table:table-cell>
          <table:table-cell office:value-type="float" office:value="-4438.78" table:style-name="ce15">
            <text:p>-4438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838.07" table:style-name="ce15">
            <text:p>-6838,07</text:p>
          </table:table-cell>
          <table:table-cell office:value-type="float" office:value="17902.37" table:style-name="ce15">
            <text:p>17902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IANNE STEFANIA BENDER MAIOLI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25165.39" table:style-name="ce15">
            <text:p>25165,39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43.69" table:style-name="ce15">
            <text:p>1143,69</text:p>
          </table:table-cell>
          <table:table-cell office:value-type="float" office:value="31044.61" table:style-name="ce15">
            <text:p>31044,61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5820.58" table:style-name="ce15">
            <text:p>-5820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390.76" table:style-name="ce15">
            <text:p>-9390,76</text:p>
          </table:table-cell>
          <table:table-cell office:value-type="float" office:value="21653.85" table:style-name="ce15">
            <text:p>21653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IEGO DE MENDONÇA LOUREIRO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MANDADOS JUDICIAIS</text:p>
          </table:table-cell>
          <table:table-cell office:value-type="float" office:value="29295.06" table:style-name="ce15">
            <text:p>29295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251.8100000000004" table:style-name="ce15">
            <text:p>4251,81</text:p>
          </table:table-cell>
          <table:table-cell office:value-type="float" office:value="723.33" table:style-name="ce15">
            <text:p>723,33</text:p>
          </table:table-cell>
          <table:table-cell office:value-type="float" office:value="1522.38" table:style-name="ce15">
            <text:p>1522,38</text:p>
          </table:table-cell>
          <table:table-cell office:value-type="float" office:value="35792.58" table:style-name="ce15">
            <text:p>35792,58</text:p>
          </table:table-cell>
          <table:table-cell office:value-type="float" office:value="-988.07" table:style-name="ce15">
            <text:p>-988,07</text:p>
          </table:table-cell>
          <table:table-cell office:value-type="float" office:value="-6875.69" table:style-name="ce15">
            <text:p>-6875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863.76" table:style-name="ce15">
            <text:p>-7863,76</text:p>
          </table:table-cell>
          <table:table-cell office:value-type="float" office:value="27928.82" table:style-name="ce15">
            <text:p>27928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IEGO NUNES BARB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2ªVTTL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249.3800000000001" table:style-name="ce15">
            <text:p>1249,38</text:p>
          </table:table-cell>
          <table:table-cell office:value-type="float" office:value="21084.11" table:style-name="ce15">
            <text:p>21084,11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037.68" table:style-name="ce15">
            <text:p>-3037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83.26" table:style-name="ce15">
            <text:p>-5183,26</text:p>
          </table:table-cell>
          <table:table-cell office:value-type="float" office:value="15900.85" table:style-name="ce15">
            <text:p>15900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IEGO PIGOSSO MARCIANO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FSUL</text:p>
          </table:table-cell>
          <table:table-cell office:value-type="float" office:value="16819.11" table:style-name="ce15">
            <text:p>16819,11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48.52" table:style-name="ce15">
            <text:p>1548,52</text:p>
          </table:table-cell>
          <table:table-cell office:value-type="float" office:value="22726.47" table:style-name="ce15">
            <text:p>22726,47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813.53" table:style-name="ce15">
            <text:p>-3813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59.11" table:style-name="ce15">
            <text:p>-5959,11</text:p>
          </table:table-cell>
          <table:table-cell office:value-type="float" office:value="16767.36" table:style-name="ce15">
            <text:p>16767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IÓGENES RAMIRES DE VEG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5ª VARA DO TRABALHO DE CAMPO GRANDE</text:p>
          </table:table-cell>
          <table:table-cell office:value-type="float" office:value="15605.58" table:style-name="ce15">
            <text:p>15605,58</text:p>
          </table:table-cell>
          <table:table-cell office:value-type="float" office:value="2890.63" table:style-name="ce15">
            <text:p>2890,63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68.9" table:style-name="ce15">
            <text:p>968,9</text:p>
          </table:table-cell>
          <table:table-cell office:value-type="float" office:value="23823.95" table:style-name="ce15">
            <text:p>23823,95</text:p>
          </table:table-cell>
          <table:table-cell office:value-type="float" office:value="-2484.5300000000002" table:style-name="ce15">
            <text:p>-2484,53</text:p>
          </table:table-cell>
          <table:table-cell office:value-type="float" office:value="-3972.97" table:style-name="ce15">
            <text:p>-3972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457.5" table:style-name="ce15">
            <text:p>-6457,5</text:p>
          </table:table-cell>
          <table:table-cell office:value-type="float" office:value="17366.45" table:style-name="ce15">
            <text:p>17366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IOGO CORRÊA MATOS DE SOUS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TOR DE INTELIGÊNCIA POLICIAL</text:p>
          </table:table-cell>
          <table:table-cell office:value-type="float" office:value="14568.19" table:style-name="ce15">
            <text:p>14568,19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2337.87" table:style-name="ce15">
            <text:p>2337,87</text:p>
          </table:table-cell>
          <table:table-cell office:value-type="float" office:value="21831.11" table:style-name="ce15">
            <text:p>21831,11</text:p>
          </table:table-cell>
          <table:table-cell office:value-type="float" office:value="-988.07" table:style-name="ce15">
            <text:p>-988,07</text:p>
          </table:table-cell>
          <table:table-cell office:value-type="float" office:value="-3141.11" table:style-name="ce15">
            <text:p>-3141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29.18" table:style-name="ce15">
            <text:p>-4129,18</text:p>
          </table:table-cell>
          <table:table-cell office:value-type="float" office:value="17701.93" table:style-name="ce15">
            <text:p>17701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IOLI JOSÉ WALKER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4739.05" table:style-name="ce15">
            <text:p>4739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07.77" table:style-name="ce15">
            <text:p>1107,77</text:p>
          </table:table-cell>
          <table:table-cell office:value-type="float" office:value="34216.019999999997" table:style-name="ce15">
            <text:p>34216,02</text:p>
          </table:table-cell>
          <table:table-cell office:value-type="float" office:value="-4045.59" table:style-name="ce15">
            <text:p>-4045,59</text:p>
          </table:table-cell>
          <table:table-cell office:value-type="float" office:value="-6507.77" table:style-name="ce15">
            <text:p>-6507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553.36" table:style-name="ce15">
            <text:p>-10553,36</text:p>
          </table:table-cell>
          <table:table-cell office:value-type="float" office:value="23662.66" table:style-name="ce15">
            <text:p>23662,6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IONATAN BARBOSA OLLMANN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AMAM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5.86" table:style-name="ce15">
            <text:p>1355,86</text:p>
          </table:table-cell>
          <table:table-cell office:value-type="float" office:value="22777.14" table:style-name="ce15">
            <text:p>22777,14</text:p>
          </table:table-cell>
          <table:table-cell office:value-type="float" office:value="-988.07" table:style-name="ce15">
            <text:p>-988,07</text:p>
          </table:table-cell>
          <table:table-cell office:value-type="float" office:value="-3990.21" table:style-name="ce15">
            <text:p>-3990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978.28" table:style-name="ce15">
            <text:p>-4978,28</text:p>
          </table:table-cell>
          <table:table-cell office:value-type="float" office:value="17798.86" table:style-name="ce15">
            <text:p>17798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ULCE SUSANA GUAZZELLI WANDERLEY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29.36" table:style-name="ce15">
            <text:p>929,36</text:p>
          </table:table-cell>
          <table:table-cell office:value-type="float" office:value="25786.13" table:style-name="ce15">
            <text:p>25786,13</text:p>
          </table:table-cell>
          <table:table-cell office:value-type="float" office:value="-2582.11" table:style-name="ce15">
            <text:p>-2582,11</text:p>
          </table:table-cell>
          <table:table-cell office:value-type="float" office:value="-5216.8" table:style-name="ce15">
            <text:p>-5216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798.91" table:style-name="ce15">
            <text:p>-7798,91</text:p>
          </table:table-cell>
          <table:table-cell office:value-type="float" office:value="17987.22" table:style-name="ce15">
            <text:p>17987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ÉDER FERNANDES DE ALMEID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2740.63" table:style-name="ce15">
            <text:p>2740,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21.86" table:style-name="ce15">
            <text:p>821,86</text:p>
          </table:table-cell>
          <table:table-cell office:value-type="float" office:value="19013.759999999998" table:style-name="ce15">
            <text:p>19013,76</text:p>
          </table:table-cell>
          <table:table-cell office:value-type="float" office:value="-1482.41" table:style-name="ce15">
            <text:p>-1482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482.41" table:style-name="ce15">
            <text:p>-1482,41</text:p>
          </table:table-cell>
          <table:table-cell office:value-type="float" office:value="17531.349999999999" table:style-name="ce15">
            <text:p>17531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ILSON TOMI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CRETARIA DE GESTÃO DE PESSOA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4854.3599999999997" table:style-name="ce15">
            <text:p>4854,36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69.45" table:style-name="ce15">
            <text:p>1369,45</text:p>
          </table:table-cell>
          <table:table-cell office:value-type="float" office:value="27645.09" table:style-name="ce15">
            <text:p>27645,09</text:p>
          </table:table-cell>
          <table:table-cell office:value-type="float" office:value="-988.07" table:style-name="ce15">
            <text:p>-988,07</text:p>
          </table:table-cell>
          <table:table-cell office:value-type="float" office:value="-5533.71" table:style-name="ce15">
            <text:p>-5533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521.78" table:style-name="ce15">
            <text:p>-6521,78</text:p>
          </table:table-cell>
          <table:table-cell office:value-type="float" office:value="21123.31" table:style-name="ce15">
            <text:p>21123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INA TOMOKO SADOYAMA TAIR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0873.86" table:style-name="ce15">
            <text:p>20873,86</text:p>
          </table:table-cell>
          <table:table-cell office:value-type="float" office:value="17703.96" table:style-name="ce15">
            <text:p>17703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85.48" table:style-name="ce15">
            <text:p>1185,48</text:p>
          </table:table-cell>
          <table:table-cell office:value-type="float" office:value="39763.300000000003" table:style-name="ce15">
            <text:p>39763,3</text:p>
          </table:table-cell>
          <table:table-cell office:value-type="float" office:value="-5084.8100000000004" table:style-name="ce15">
            <text:p>-5084,81</text:p>
          </table:table-cell>
          <table:table-cell office:value-type="float" office:value="-7778.25" table:style-name="ce15">
            <text:p>-7778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2863.06" table:style-name="ce15">
            <text:p>-12863,06</text:p>
          </table:table-cell>
          <table:table-cell office:value-type="float" office:value="26900.240000000002" table:style-name="ce15">
            <text:p>26900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INEIA JERONYMO DE OLIVEIR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13.7" table:style-name="ce15">
            <text:p>1513,7</text:p>
          </table:table-cell>
          <table:table-cell office:value-type="float" office:value="32340.48" table:style-name="ce15">
            <text:p>32340,48</text:p>
          </table:table-cell>
          <table:table-cell office:value-type="float" office:value="-988.07" table:style-name="ce15">
            <text:p>-988,07</text:p>
          </table:table-cell>
          <table:table-cell office:value-type="float" office:value="-6214.27" table:style-name="ce15">
            <text:p>-6214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202.34" table:style-name="ce15">
            <text:p>-7202,34</text:p>
          </table:table-cell>
          <table:table-cell office:value-type="float" office:value="25138.14" table:style-name="ce15">
            <text:p>25138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INÉIA PAVILAKI LINHARES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TOMÁS BAWDEN DE CASTRO SILVA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293.48" table:style-name="ce15">
            <text:p>1293,48</text:p>
          </table:table-cell>
          <table:table-cell office:value-type="float" office:value="20286.849999999999" table:style-name="ce15">
            <text:p>20286,85</text:p>
          </table:table-cell>
          <table:table-cell office:value-type="float" office:value="-988.07" table:style-name="ce15">
            <text:p>-988,07</text:p>
          </table:table-cell>
          <table:table-cell office:value-type="float" office:value="-3015.33" table:style-name="ce15">
            <text:p>-3015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003.4" table:style-name="ce15">
            <text:p>-4003,4</text:p>
          </table:table-cell>
          <table:table-cell office:value-type="float" office:value="16283.45" table:style-name="ce15">
            <text:p>16283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ITH LAMOUNIER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1934.94" table:style-name="ce15">
            <text:p>1934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.45" table:style-name="ce15">
            <text:p>1116,45</text:p>
          </table:table-cell>
          <table:table-cell office:value-type="float" office:value="19274.21" table:style-name="ce15">
            <text:p>19274,21</text:p>
          </table:table-cell>
          <table:table-cell office:value-type="float" office:value="-1476.78" table:style-name="ce15">
            <text:p>-1476,78</text:p>
          </table:table-cell>
          <table:table-cell office:value-type="float" office:value="-3154.95" table:style-name="ce15">
            <text:p>-3154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631.7299999999996" table:style-name="ce15">
            <text:p>-4631,73</text:p>
          </table:table-cell>
          <table:table-cell office:value-type="float" office:value="14642.48" table:style-name="ce15">
            <text:p>14642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MILSON MUNIZ DE OLIVEIR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4880.84" table:style-name="ce15">
            <text:p>4880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96.26" table:style-name="ce15">
            <text:p>996,26</text:p>
          </table:table-cell>
          <table:table-cell office:value-type="float" office:value="30733.87" table:style-name="ce15">
            <text:p>30733,87</text:p>
          </table:table-cell>
          <table:table-cell office:value-type="float" office:value="-3405.17" table:style-name="ce15">
            <text:p>-3405,17</text:p>
          </table:table-cell>
          <table:table-cell office:value-type="float" office:value="-5809.1" table:style-name="ce15">
            <text:p>-5809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214.27" table:style-name="ce15">
            <text:p>-9214,27</text:p>
          </table:table-cell>
          <table:table-cell office:value-type="float" office:value="21519.599999999999" table:style-name="ce15">
            <text:p>21519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MUNDO BORGES DO AMARAL JUNIOR</text:p>
          </table:table-cell>
          <table:table-cell office:value-type="string" table:style-name="ce15">
            <text:p>ANALISTA JUDICIÁRIO - NÍVEL SUPERIOR A5</text:p>
          </table:table-cell>
          <table:table-cell office:value-type="string" table:style-name="ce15">
            <text:p>NÚCLEO DE SISTEMAS DE INFORMAÇÃO</text:p>
          </table:table-cell>
          <table:table-cell office:value-type="float" office:value="20522" table:style-name="ce15">
            <text:p>205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37.45" table:style-name="ce15">
            <text:p>4437,45</text:p>
          </table:table-cell>
          <table:table-cell office:value-type="float" office:value="0" table:style-name="ce15">
            <text:p>0</text:p>
          </table:table-cell>
          <table:table-cell office:value-type="float" office:value="1272.53" table:style-name="ce15">
            <text:p>1272,53</text:p>
          </table:table-cell>
          <table:table-cell office:value-type="float" office:value="26231.98" table:style-name="ce15">
            <text:p>26231,98</text:p>
          </table:table-cell>
          <table:table-cell office:value-type="float" office:value="-988.07" table:style-name="ce15">
            <text:p>-988,07</text:p>
          </table:table-cell>
          <table:table-cell office:value-type="float" office:value="-4136.59" table:style-name="ce15">
            <text:p>-4136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24.66" table:style-name="ce15">
            <text:p>-5124,66</text:p>
          </table:table-cell>
          <table:table-cell office:value-type="float" office:value="21107.32" table:style-name="ce15">
            <text:p>21107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NA MARIA MASSULO ELIAS</text:p>
          </table:table-cell>
          <table:table-cell office:value-type="string" table:style-name="ce15">
            <text:p>CHEFE DE NÚCLEO - FC-06</text:p>
          </table:table-cell>
          <table:table-cell office:value-type="string" table:style-name="ce15">
            <text:p>NÚCLEO DE AUDITORIA INTERNA</text:p>
          </table:table-cell>
          <table:table-cell office:value-type="float" office:value="26091.25" table:style-name="ce15">
            <text:p>26091,25</text:p>
          </table:table-cell>
          <table:table-cell office:value-type="float" office:value="1891.03" table:style-name="ce15">
            <text:p>1891,03</text:p>
          </table:table-cell>
          <table:table-cell office:value-type="float" office:value="3956.81" table:style-name="ce15">
            <text:p>3956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058.3200000000002" table:style-name="ce15">
            <text:p>2058,32</text:p>
          </table:table-cell>
          <table:table-cell office:value-type="float" office:value="35857.919999999998" table:style-name="ce15">
            <text:p>35857,92</text:p>
          </table:table-cell>
          <table:table-cell office:value-type="float" office:value="-988.07" table:style-name="ce15">
            <text:p>-988,07</text:p>
          </table:table-cell>
          <table:table-cell office:value-type="float" office:value="-7157.03" table:style-name="ce15">
            <text:p>-7157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145.1" table:style-name="ce15">
            <text:p>-8145,1</text:p>
          </table:table-cell>
          <table:table-cell office:value-type="float" office:value="27712.82" table:style-name="ce15">
            <text:p>27712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NA MARY BAISCH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697.25" table:style-name="ce15">
            <text:p>697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33.08" table:style-name="ce15">
            <text:p>933,08</text:p>
          </table:table-cell>
          <table:table-cell office:value-type="float" office:value="26487.1" table:style-name="ce15">
            <text:p>26487,1</text:p>
          </table:table-cell>
          <table:table-cell office:value-type="float" office:value="-2697.16" table:style-name="ce15">
            <text:p>-2697,16</text:p>
          </table:table-cell>
          <table:table-cell office:value-type="float" office:value="-5376.91" table:style-name="ce15">
            <text:p>-5376,9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074.07" table:style-name="ce15">
            <text:p>-8074,07</text:p>
          </table:table-cell>
          <table:table-cell office:value-type="float" office:value="18413.03" table:style-name="ce15">
            <text:p>18413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ROALDO FERNANDES DE AQUINO</text:p>
          </table:table-cell>
          <table:table-cell office:value-type="string" table:style-name="ce15">
            <text:p>SECRETÁRIO - CJ-03</text:p>
          </table:table-cell>
          <table:table-cell office:value-type="string" table:style-name="ce15">
            <text:p>SECRETARIA DE GESTÃO DE PESSOAS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411.9" table:style-name="ce15">
            <text:p>2411,9</text:p>
          </table:table-cell>
          <table:table-cell office:value-type="float" office:value="41195.99" table:style-name="ce15">
            <text:p>41195,99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8124.17" table:style-name="ce15">
            <text:p>-8124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821.66" table:style-name="ce15">
            <text:p>-11821,66</text:p>
          </table:table-cell>
          <table:table-cell office:value-type="float" office:value="29374.33" table:style-name="ce15">
            <text:p>29374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SON KODI FUSHIGUR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8826.54" table:style-name="ce15">
            <text:p>18826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37.45" table:style-name="ce15">
            <text:p>4437,45</text:p>
          </table:table-cell>
          <table:table-cell office:value-type="float" office:value="697.28" table:style-name="ce15">
            <text:p>697,28</text:p>
          </table:table-cell>
          <table:table-cell office:value-type="float" office:value="1328.67" table:style-name="ce15">
            <text:p>1328,67</text:p>
          </table:table-cell>
          <table:table-cell office:value-type="float" office:value="25289.94" table:style-name="ce15">
            <text:p>25289,94</text:p>
          </table:table-cell>
          <table:table-cell office:value-type="float" office:value="-988.07" table:style-name="ce15">
            <text:p>-988,07</text:p>
          </table:table-cell>
          <table:table-cell office:value-type="float" office:value="-3801.05" table:style-name="ce15">
            <text:p>-3801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789.12" table:style-name="ce15">
            <text:p>-4789,12</text:p>
          </table:table-cell>
          <table:table-cell office:value-type="float" office:value="20500.82" table:style-name="ce15">
            <text:p>20500,82</text:p>
          </table:table-cell>
          <table:table-cell office:value-type="float" office:value="0" table:style-name="ce15">
            <text:p>0</text:p>
          </table:table-cell>
          <table:table-cell office:value-type="float" office:value="2124.86" table:style-name="ce34">
            <text:p>2124,86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UARDO CANUTILH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5ªVTCG</text:p>
          </table:table-cell>
          <table:table-cell office:value-type="float" office:value="23011.8" table:style-name="ce15">
            <text:p>23011,8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312.95" table:style-name="ce15">
            <text:p>312,95</text:p>
          </table:table-cell>
          <table:table-cell office:value-type="float" office:value="28060.28" table:style-name="ce15">
            <text:p>28060,28</text:p>
          </table:table-cell>
          <table:table-cell office:value-type="float" office:value="-3189.38" table:style-name="ce15">
            <text:p>-3189,38</text:p>
          </table:table-cell>
          <table:table-cell office:value-type="float" office:value="-5333.07" table:style-name="ce15">
            <text:p>-5333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522.4500000000007" table:style-name="ce15">
            <text:p>-8522,45</text:p>
          </table:table-cell>
          <table:table-cell office:value-type="float" office:value="19537.830000000002" table:style-name="ce15">
            <text:p>19537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VALDO ROMÃO DE LIM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TOR DE CADASTRAMENTO PROCESSUAL</text:p>
          </table:table-cell>
          <table:table-cell office:value-type="float" office:value="26091.25" table:style-name="ce15">
            <text:p>26091,25</text:p>
          </table:table-cell>
          <table:table-cell office:value-type="float" office:value="11034.49" table:style-name="ce15">
            <text:p>11034,49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29.52" table:style-name="ce15">
            <text:p>1429,52</text:p>
          </table:table-cell>
          <table:table-cell office:value-type="float" office:value="40415.769999999997" table:style-name="ce15">
            <text:p>40415,77</text:p>
          </table:table-cell>
          <table:table-cell office:value-type="float" office:value="-4780.21" table:style-name="ce15">
            <text:p>-4780,21</text:p>
          </table:table-cell>
          <table:table-cell office:value-type="float" office:value="-7986.29" table:style-name="ce15">
            <text:p>-7986,2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2766.5" table:style-name="ce15">
            <text:p>-12766,5</text:p>
          </table:table-cell>
          <table:table-cell office:value-type="float" office:value="27649.27" table:style-name="ce15">
            <text:p>27649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WIN HENRIQUE DE OLIVEIRA WEILER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6ªVTCG</text:p>
          </table:table-cell>
          <table:table-cell office:value-type="float" office:value="14679.72" table:style-name="ce15">
            <text:p>14679,72</text:p>
          </table:table-cell>
          <table:table-cell office:value-type="float" office:value="1973.78" table:style-name="ce15">
            <text:p>1973,78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49.80999999999995" table:style-name="ce15">
            <text:p>649,81</text:p>
          </table:table-cell>
          <table:table-cell office:value-type="float" office:value="21662.15" table:style-name="ce15">
            <text:p>21662,15</text:p>
          </table:table-cell>
          <table:table-cell office:value-type="float" office:value="-2210.23" table:style-name="ce15">
            <text:p>-2210,23</text:p>
          </table:table-cell>
          <table:table-cell office:value-type="float" office:value="-3698.07" table:style-name="ce15">
            <text:p>-3698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08.3" table:style-name="ce15">
            <text:p>-5908,3</text:p>
          </table:table-cell>
          <table:table-cell office:value-type="float" office:value="15753.85" table:style-name="ce15">
            <text:p>15753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AINE SHIMADA TATIBANA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JOÃO MARCELO BALSANELLI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6.48" table:style-name="ce15">
            <text:p>106,48</text:p>
          </table:table-cell>
          <table:table-cell office:value-type="float" office:value="2981.5" table:style-name="ce15">
            <text:p>2981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981.5" table:style-name="ce15">
            <text:p>2981,5</text:p>
          </table:table-cell>
          <table:table-cell office:value-type="float" office:value="22998.05" table:style-name="ce15">
            <text:p>22998,05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IANA BARBOSA DE AVIL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596.11" table:style-name="ce15">
            <text:p>3596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25.52" table:style-name="ce15">
            <text:p>1125,52</text:p>
          </table:table-cell>
          <table:table-cell office:value-type="float" office:value="20944.45" table:style-name="ce15">
            <text:p>20944,45</text:p>
          </table:table-cell>
          <table:table-cell office:value-type="float" office:value="-1750.87" table:style-name="ce15">
            <text:p>-1750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750.87" table:style-name="ce15">
            <text:p>-1750,87</text:p>
          </table:table-cell>
          <table:table-cell office:value-type="float" office:value="19193.580000000002" table:style-name="ce15">
            <text:p>19193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IANA OLIVEIRA DE SENN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8285.59" table:style-name="ce15">
            <text:p>8285,59</text:p>
          </table:table-cell>
          <table:table-cell office:value-type="float" office:value="3392.05" table:style-name="ce15">
            <text:p>3392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32.09" table:style-name="ce15">
            <text:p>332,09</text:p>
          </table:table-cell>
          <table:table-cell office:value-type="float" office:value="12009.73" table:style-name="ce15">
            <text:p>12009,73</text:p>
          </table:table-cell>
          <table:table-cell office:value-type="float" office:value="-464.3" table:style-name="ce15">
            <text:p>-464,3</text:p>
          </table:table-cell>
          <table:table-cell office:value-type="float" office:value="-2135.64" table:style-name="ce15">
            <text:p>-2135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599.94" table:style-name="ce15">
            <text:p>-2599,94</text:p>
          </table:table-cell>
          <table:table-cell office:value-type="float" office:value="9409.7900000000009" table:style-name="ce15">
            <text:p>9409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IANA SANDERSON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ANDRÉ LUÍS MORAES DE OLIVEIRA</text:p>
          </table:table-cell>
          <table:table-cell office:value-type="float" office:value="25011.08" table:style-name="ce15">
            <text:p>25011,08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688.54" table:style-name="ce15">
            <text:p>688,54</text:p>
          </table:table-cell>
          <table:table-cell office:value-type="float" office:value="1020.07" table:style-name="ce15">
            <text:p>1020,07</text:p>
          </table:table-cell>
          <table:table-cell office:value-type="float" office:value="31455.22" table:style-name="ce15">
            <text:p>31455,22</text:p>
          </table:table-cell>
          <table:table-cell office:value-type="float" office:value="-988.07" table:style-name="ce15">
            <text:p>-988,07</text:p>
          </table:table-cell>
          <table:table-cell office:value-type="float" office:value="-6331.82" table:style-name="ce15">
            <text:p>-6331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319.89" table:style-name="ce15">
            <text:p>-7319,89</text:p>
          </table:table-cell>
          <table:table-cell office:value-type="float" office:value="24135.33" table:style-name="ce15">
            <text:p>24135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IANE STAMBOROVSKI PIMENT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1ªVTDO</text:p>
          </table:table-cell>
          <table:table-cell office:value-type="float" office:value="16103.86" table:style-name="ce15">
            <text:p>16103,86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84.85" table:style-name="ce15">
            <text:p>1484,85</text:p>
          </table:table-cell>
          <table:table-cell office:value-type="float" office:value="21947.55" table:style-name="ce15">
            <text:p>21947,55</text:p>
          </table:table-cell>
          <table:table-cell office:value-type="float" office:value="-988.07" table:style-name="ce15">
            <text:p>-988,07</text:p>
          </table:table-cell>
          <table:table-cell office:value-type="float" office:value="-3830.88" table:style-name="ce15">
            <text:p>-3830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818.95" table:style-name="ce15">
            <text:p>-4818,95</text:p>
          </table:table-cell>
          <table:table-cell office:value-type="float" office:value="17128.599999999999" table:style-name="ce15">
            <text:p>17128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IAS ANTONIO PEREIR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2190.14" table:style-name="ce15">
            <text:p>2190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.45" table:style-name="ce15">
            <text:p>1116,45</text:p>
          </table:table-cell>
          <table:table-cell office:value-type="float" office:value="19529.41" table:style-name="ce15">
            <text:p>19529,41</text:p>
          </table:table-cell>
          <table:table-cell office:value-type="float" office:value="-1518.88" table:style-name="ce15">
            <text:p>-1518,88</text:p>
          </table:table-cell>
          <table:table-cell office:value-type="float" office:value="-3685" table:style-name="ce15">
            <text:p>-36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203.88" table:style-name="ce15">
            <text:p>-5203,88</text:p>
          </table:table-cell>
          <table:table-cell office:value-type="float" office:value="14325.53" table:style-name="ce15">
            <text:p>14325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ÉLIDA MARTINS DE OLIVEIRA TAVEIRA</text:p>
          </table:table-cell>
          <table:table-cell office:value-type="string" table:style-name="ce15">
            <text:p>CHEFE DE NÚCLEO - FC-06</text:p>
          </table:table-cell>
          <table:table-cell office:value-type="string" table:style-name="ce15">
            <text:p>NÚCLEO DE DESENVOLVIMENTO HUMANO</text:p>
          </table:table-cell>
          <table:table-cell office:value-type="float" office:value="19000.400000000001" table:style-name="ce15">
            <text:p>19000,4</text:p>
          </table:table-cell>
          <table:table-cell office:value-type="float" office:value="0" table:style-name="ce15">
            <text:p>0</text:p>
          </table:table-cell>
          <table:table-cell office:value-type="float" office:value="3956.81" table:style-name="ce15">
            <text:p>3956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482.46" table:style-name="ce15">
            <text:p>2482,46</text:p>
          </table:table-cell>
          <table:table-cell office:value-type="float" office:value="27300.18" table:style-name="ce15">
            <text:p>27300,18</text:p>
          </table:table-cell>
          <table:table-cell office:value-type="float" office:value="-2527.5" table:style-name="ce15">
            <text:p>-2527,5</text:p>
          </table:table-cell>
          <table:table-cell office:value-type="float" office:value="-4709.4399999999996" table:style-name="ce15">
            <text:p>-4709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236.94" table:style-name="ce15">
            <text:p>-7236,94</text:p>
          </table:table-cell>
          <table:table-cell office:value-type="float" office:value="20063.240000000002" table:style-name="ce15">
            <text:p>20063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IENE FERREIRA DE BRITO BARBOS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MANDADOS JUDICIAIS</text:p>
          </table:table-cell>
          <table:table-cell office:value-type="float" office:value="29603.68" table:style-name="ce15">
            <text:p>29603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61.12" table:style-name="ce15">
            <text:p>-761,12</text:p>
          </table:table-cell>
          <table:table-cell office:value-type="float" office:value="0" table:style-name="ce15">
            <text:p>0</text:p>
          </table:table-cell>
          <table:table-cell office:value-type="float" office:value="1537.31" table:style-name="ce15">
            <text:p>1537,31</text:p>
          </table:table-cell>
          <table:table-cell office:value-type="float" office:value="30379.87" table:style-name="ce15">
            <text:p>30379,87</text:p>
          </table:table-cell>
          <table:table-cell office:value-type="float" office:value="-988.07" table:style-name="ce15">
            <text:p>-988,07</text:p>
          </table:table-cell>
          <table:table-cell office:value-type="float" office:value="-6856.29" table:style-name="ce15">
            <text:p>-6856,2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844.36" table:style-name="ce15">
            <text:p>-7844,36</text:p>
          </table:table-cell>
          <table:table-cell office:value-type="float" office:value="22535.51" table:style-name="ce15">
            <text:p>22535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IENE SOUZA DE ALMEIDA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VTAQUI</text:p>
          </table:table-cell>
          <table:table-cell office:value-type="float" office:value="4569.67" table:style-name="ce15">
            <text:p>4569,6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2356" table:style-name="ce15">
            <text:p>2356</text:p>
          </table:table-cell>
          <table:table-cell office:value-type="float" office:value="92.53" table:style-name="ce15">
            <text:p>92,53</text:p>
          </table:table-cell>
          <table:table-cell office:value-type="float" office:value="11377.04" table:style-name="ce15">
            <text:p>11377,04</text:p>
          </table:table-cell>
          <table:table-cell office:value-type="float" office:value="-639.75" table:style-name="ce15">
            <text:p>-639,75</text:p>
          </table:table-cell>
          <table:table-cell office:value-type="float" office:value="-769.35" table:style-name="ce15">
            <text:p>-769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409.1" table:style-name="ce15">
            <text:p>-1409,1</text:p>
          </table:table-cell>
          <table:table-cell office:value-type="float" office:value="9967.94" table:style-name="ce15">
            <text:p>9967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IEZER INÁCIO DE OLIVEIR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8826.54" table:style-name="ce15">
            <text:p>18826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28.67" table:style-name="ce15">
            <text:p>1328,67</text:p>
          </table:table-cell>
          <table:table-cell office:value-type="float" office:value="22015.72" table:style-name="ce15">
            <text:p>22015,72</text:p>
          </table:table-cell>
          <table:table-cell office:value-type="float" office:value="-2498.81" table:style-name="ce15">
            <text:p>-2498,81</text:p>
          </table:table-cell>
          <table:table-cell office:value-type="float" office:value="-3581.4" table:style-name="ce15">
            <text:p>-3581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080.21" table:style-name="ce15">
            <text:p>-6080,21</text:p>
          </table:table-cell>
          <table:table-cell office:value-type="float" office:value="15935.51" table:style-name="ce15">
            <text:p>15935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ISÂNGELA DUARTE DO PRADO CASTRO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3ªVTCG</text:p>
          </table:table-cell>
          <table:table-cell office:value-type="float" office:value="15451.27" table:style-name="ce15">
            <text:p>15451,2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823.78" table:style-name="ce15">
            <text:p>823,78</text:p>
          </table:table-cell>
          <table:table-cell office:value-type="float" office:value="20633.89" table:style-name="ce15">
            <text:p>20633,89</text:p>
          </table:table-cell>
          <table:table-cell office:value-type="float" office:value="-988.07" table:style-name="ce15">
            <text:p>-988,07</text:p>
          </table:table-cell>
          <table:table-cell office:value-type="float" office:value="-3547.14" table:style-name="ce15">
            <text:p>-3547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535.21" table:style-name="ce15">
            <text:p>-4535,21</text:p>
          </table:table-cell>
          <table:table-cell office:value-type="float" office:value="16098.68" table:style-name="ce15">
            <text:p>16098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IZABET VIEIRA DE ALEXANDRE</text:p>
          </table:table-cell>
          <table:table-cell office:value-type="string" table:style-name="ce15">
            <text:p>CHEFE DE NÚCLEO - FC-06</text:p>
          </table:table-cell>
          <table:table-cell office:value-type="string" table:style-name="ce15">
            <text:p>NÚCLEO DE LEGISLAÇÃO DE PESSOAL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3956.81" table:style-name="ce15">
            <text:p>3956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424.42" table:style-name="ce15">
            <text:p>424,42</text:p>
          </table:table-cell>
          <table:table-cell office:value-type="float" office:value="1553.77" table:style-name="ce15">
            <text:p>1553,77</text:p>
          </table:table-cell>
          <table:table-cell office:value-type="float" office:value="33886.76" table:style-name="ce15">
            <text:p>33886,76</text:p>
          </table:table-cell>
          <table:table-cell office:value-type="float" office:value="-988.07" table:style-name="ce15">
            <text:p>-988,07</text:p>
          </table:table-cell>
          <table:table-cell office:value-type="float" office:value="-7147.35" table:style-name="ce15">
            <text:p>-7147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135.42" table:style-name="ce15">
            <text:p>-8135,42</text:p>
          </table:table-cell>
          <table:table-cell office:value-type="float" office:value="25751.34" table:style-name="ce15">
            <text:p>25751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IZABETE ARAÚJO DE QUEIROZ CORRÊA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CRETARIA DE ORÇAMENTO E FINANÇA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12.5" table:style-name="ce15">
            <text:p>1412,5</text:p>
          </table:table-cell>
          <table:table-cell office:value-type="float" office:value="22833.78" table:style-name="ce15">
            <text:p>22833,78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76.17" table:style-name="ce15">
            <text:p>-3776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21.75" table:style-name="ce15">
            <text:p>-5921,75</text:p>
          </table:table-cell>
          <table:table-cell office:value-type="float" office:value="16912.03" table:style-name="ce15">
            <text:p>16912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IZANGELA DE SOUZA MEL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ÇÃO DE APOIO À SECRETARIA-GERAL JUDICIÁRIA</text:p>
          </table:table-cell>
          <table:table-cell office:value-type="float" office:value="25011.08" table:style-name="ce15">
            <text:p>25011,08</text:p>
          </table:table-cell>
          <table:table-cell office:value-type="float" office:value="1635.91" table:style-name="ce15">
            <text:p>1635,91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70.26" table:style-name="ce15">
            <text:p>1070,26</text:p>
          </table:table-cell>
          <table:table-cell office:value-type="float" office:value="32452.78" table:style-name="ce15">
            <text:p>32452,78</text:p>
          </table:table-cell>
          <table:table-cell office:value-type="float" office:value="-988.07" table:style-name="ce15">
            <text:p>-988,07</text:p>
          </table:table-cell>
          <table:table-cell office:value-type="float" office:value="-6516.95" table:style-name="ce15">
            <text:p>-6516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505.02" table:style-name="ce15">
            <text:p>-7505,02</text:p>
          </table:table-cell>
          <table:table-cell office:value-type="float" office:value="24947.759999999998" table:style-name="ce15">
            <text:p>24947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LEN CRISTINA CANHETE PINHEIRO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AQUI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4451.37" table:style-name="ce15">
            <text:p>4451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51.37" table:style-name="ce15">
            <text:p>4451,37</text:p>
          </table:table-cell>
          <table:table-cell office:value-type="float" office:value="2484.7800000000002" table:style-name="ce15">
            <text:p>2484,78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OI MARIO RUBERT GARDIN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5811.62" table:style-name="ce15">
            <text:p>5811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25.25" table:style-name="ce15">
            <text:p>525,25</text:p>
          </table:table-cell>
          <table:table-cell office:value-type="float" office:value="22559.69" table:style-name="ce15">
            <text:p>22559,69</text:p>
          </table:table-cell>
          <table:table-cell office:value-type="float" office:value="-2116.4299999999998" table:style-name="ce15">
            <text:p>-2116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116.4299999999998" table:style-name="ce15">
            <text:p>-2116,43</text:p>
          </table:table-cell>
          <table:table-cell office:value-type="float" office:value="20443.259999999998" table:style-name="ce15">
            <text:p>20443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THON DARVIN MIRANDA RATIER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11.61" table:style-name="ce15">
            <text:p>1511,61</text:p>
          </table:table-cell>
          <table:table-cell office:value-type="float" office:value="22932.89" table:style-name="ce15">
            <text:p>22932,89</text:p>
          </table:table-cell>
          <table:table-cell office:value-type="float" office:value="-988.07" table:style-name="ce15">
            <text:p>-988,07</text:p>
          </table:table-cell>
          <table:table-cell office:value-type="float" office:value="-3477.96" table:style-name="ce15">
            <text:p>-3477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466.03" table:style-name="ce15">
            <text:p>-4466,03</text:p>
          </table:table-cell>
          <table:table-cell office:value-type="float" office:value="18466.86" table:style-name="ce15">
            <text:p>18466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Y DE OLIVEIR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2ª VARA DO TRABALHO DE CAMPO GRANDE</text:p>
          </table:table-cell>
          <table:table-cell office:value-type="float" office:value="26424.63" table:style-name="ce15">
            <text:p>26424,63</text:p>
          </table:table-cell>
          <table:table-cell office:value-type="float" office:value="12724.79" table:style-name="ce15">
            <text:p>12724,79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781.69" table:style-name="ce15">
            <text:p>1781,69</text:p>
          </table:table-cell>
          <table:table-cell office:value-type="float" office:value="42791.62" table:style-name="ce15">
            <text:p>42791,62</text:p>
          </table:table-cell>
          <table:table-cell office:value-type="float" office:value="-5120.62" table:style-name="ce15">
            <text:p>-5120,62</text:p>
          </table:table-cell>
          <table:table-cell office:value-type="float" office:value="-8397.0499999999993" table:style-name="ce15">
            <text:p>-8397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3517.67" table:style-name="ce15">
            <text:p>-13517,67</text:p>
          </table:table-cell>
          <table:table-cell office:value-type="float" office:value="29273.95" table:style-name="ce15">
            <text:p>29273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ZA BALEJO CARVALH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2431.87" table:style-name="ce15">
            <text:p>2431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61.82000000000005" table:style-name="ce15">
            <text:p>561,82</text:p>
          </table:table-cell>
          <table:table-cell office:value-type="float" office:value="17673.41" table:style-name="ce15">
            <text:p>17673,41</text:p>
          </table:table-cell>
          <table:table-cell office:value-type="float" office:value="-1304.1600000000001" table:style-name="ce15">
            <text:p>-1304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304.1600000000001" table:style-name="ce15">
            <text:p>-1304,16</text:p>
          </table:table-cell>
          <table:table-cell office:value-type="float" office:value="16369.25" table:style-name="ce15">
            <text:p>16369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MANUELLE MARTINS BARBOS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SGAB/2NJ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5.86" table:style-name="ce15">
            <text:p>1355,86</text:p>
          </table:table-cell>
          <table:table-cell office:value-type="float" office:value="22777.14" table:style-name="ce15">
            <text:p>22777,1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880.45" table:style-name="ce15">
            <text:p>-3880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026.03" table:style-name="ce15">
            <text:p>-6026,03</text:p>
          </table:table-cell>
          <table:table-cell office:value-type="float" office:value="16751.11" table:style-name="ce15">
            <text:p>16751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MMANUEL SOCIO MAGALHÃES</text:p>
          </table:table-cell>
          <table:table-cell office:value-type="string" table:style-name="ce15">
            <text:p>CHEFE DE NÚCLEO - FC-06</text:p>
          </table:table-cell>
          <table:table-cell office:value-type="string" table:style-name="ce15">
            <text:p>NÚCLEO DE MICROINFORMÁTICA E SUPORTE AO USUÁRI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3956.81" table:style-name="ce15">
            <text:p>3956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6875.92" table:style-name="ce15">
            <text:p>6875,92</text:p>
          </table:table-cell>
          <table:table-cell office:value-type="float" office:value="1424.25" table:style-name="ce15">
            <text:p>1424,25</text:p>
          </table:table-cell>
          <table:table-cell office:value-type="float" office:value="30803.24" table:style-name="ce15">
            <text:p>30803,2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5824.38" table:style-name="ce15">
            <text:p>-5824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969.96" table:style-name="ce15">
            <text:p>-7969,96</text:p>
          </table:table-cell>
          <table:table-cell office:value-type="float" office:value="22833.279999999999" table:style-name="ce15">
            <text:p>22833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MMANUELLE FERREIRA SANTANA COLOMBO VIEIR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AQUI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61.69" table:style-name="ce15">
            <text:p>61,69</text:p>
          </table:table-cell>
          <table:table-cell office:value-type="float" office:value="92.53" table:style-name="ce15">
            <text:p>92,53</text:p>
          </table:table-cell>
          <table:table-cell office:value-type="float" office:value="4513.0600000000004" table:style-name="ce15">
            <text:p>4513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513.0600000000004" table:style-name="ce15">
            <text:p>4513,06</text:p>
          </table:table-cell>
          <table:table-cell office:value-type="float" office:value="2484.7800000000002" table:style-name="ce15">
            <text:p>2484,78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NOS RIBEIRO DOS SANTOS JÚNIOR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SETOR DE APOIO AO JUIZ DIRETOR DO FORO DE TRÊS LAGOAS</text:p>
          </table:table-cell>
          <table:table-cell office:value-type="float" office:value="15276.37" table:style-name="ce15">
            <text:p>15276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571.81" table:style-name="ce15">
            <text:p>1571,81</text:p>
          </table:table-cell>
          <table:table-cell office:value-type="float" office:value="19997.16" table:style-name="ce15">
            <text:p>19997,16</text:p>
          </table:table-cell>
          <table:table-cell office:value-type="float" office:value="-988.07" table:style-name="ce15">
            <text:p>-988,07</text:p>
          </table:table-cell>
          <table:table-cell office:value-type="float" office:value="-2968.42" table:style-name="ce15">
            <text:p>-2968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956.49" table:style-name="ce15">
            <text:p>-3956,49</text:p>
          </table:table-cell>
          <table:table-cell office:value-type="float" office:value="16040.67" table:style-name="ce15">
            <text:p>16040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RALDO GOMES DA SILV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3473.77" table:style-name="ce15">
            <text:p>3473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61.82000000000005" table:style-name="ce15">
            <text:p>561,82</text:p>
          </table:table-cell>
          <table:table-cell office:value-type="float" office:value="18715.310000000001" table:style-name="ce15">
            <text:p>18715,31</text:p>
          </table:table-cell>
          <table:table-cell office:value-type="float" office:value="-1476.07" table:style-name="ce15">
            <text:p>-1476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476.07" table:style-name="ce15">
            <text:p>-1476,07</text:p>
          </table:table-cell>
          <table:table-cell office:value-type="float" office:value="17239.240000000002" table:style-name="ce15">
            <text:p>17239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ÉRICA SILVA SANTOS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NAND</text:p>
          </table:table-cell>
          <table:table-cell office:value-type="float" office:value="5454.2" table:style-name="ce15">
            <text:p>5454,2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3086.67" table:style-name="ce15">
            <text:p>3086,67</text:p>
          </table:table-cell>
          <table:table-cell office:value-type="float" office:value="92.53" table:style-name="ce15">
            <text:p>92,53</text:p>
          </table:table-cell>
          <table:table-cell office:value-type="float" office:value="12992.24" table:style-name="ce15">
            <text:p>12992,24</text:p>
          </table:table-cell>
          <table:table-cell office:value-type="float" office:value="-544.16999999999996" table:style-name="ce15">
            <text:p>-544,17</text:p>
          </table:table-cell>
          <table:table-cell office:value-type="float" office:value="-1925.27" table:style-name="ce15">
            <text:p>-1925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469.44" table:style-name="ce15">
            <text:p>-2469,44</text:p>
          </table:table-cell>
          <table:table-cell office:value-type="float" office:value="10522.8" table:style-name="ce15">
            <text:p>10522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RICK TAKAHASHI</text:p>
          </table:table-cell>
          <table:table-cell office:value-type="string" table:style-name="ce15">
            <text:p>CHEFE DE DIVISÃO - CJ-01</text:p>
          </table:table-cell>
          <table:table-cell office:value-type="string" table:style-name="ce15">
            <text:p>DIVISÃO DE PROTEÇÃO DE DADOS E SEGURANÇA DA INFORMAÇÃ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7715.5" table:style-name="ce15">
            <text:p>7715,5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535.14" table:style-name="ce15">
            <text:p>1535,14</text:p>
          </table:table-cell>
          <table:table-cell office:value-type="float" office:value="29085.37" table:style-name="ce15">
            <text:p>29085,37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5159.4399999999996" table:style-name="ce15">
            <text:p>-5159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305.02" table:style-name="ce15">
            <text:p>-7305,02</text:p>
          </table:table-cell>
          <table:table-cell office:value-type="float" office:value="21780.35" table:style-name="ce15">
            <text:p>21780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RICKSON GOMES OLIV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7ªVTCG</text:p>
          </table:table-cell>
          <table:table-cell office:value-type="float" office:value="26091.25" table:style-name="ce15">
            <text:p>26091,25</text:p>
          </table:table-cell>
          <table:table-cell office:value-type="float" office:value="3202.93" table:style-name="ce15">
            <text:p>3202,93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32.28" table:style-name="ce15">
            <text:p>1532,28</text:p>
          </table:table-cell>
          <table:table-cell office:value-type="float" office:value="35561.99" table:style-name="ce15">
            <text:p>35561,99</text:p>
          </table:table-cell>
          <table:table-cell office:value-type="float" office:value="-4225.97" table:style-name="ce15">
            <text:p>-4225,97</text:p>
          </table:table-cell>
          <table:table-cell office:value-type="float" office:value="-6775.66" table:style-name="ce15">
            <text:p>-6775,6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001.63" table:style-name="ce15">
            <text:p>-11001,63</text:p>
          </table:table-cell>
          <table:table-cell office:value-type="float" office:value="24560.36" table:style-name="ce15">
            <text:p>24560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ÉRIKA REZENDE DA COSTA CANÉPPELE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MARCIO VASQUES THIBAU DE ALMEIDA</text:p>
          </table:table-cell>
          <table:table-cell office:value-type="float" office:value="25165.39" table:style-name="ce15">
            <text:p>25165,39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97.23" table:style-name="ce15">
            <text:p>1097,23</text:p>
          </table:table-cell>
          <table:table-cell office:value-type="float" office:value="30998.15" table:style-name="ce15">
            <text:p>30998,15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5820.58" table:style-name="ce15">
            <text:p>-5820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390.76" table:style-name="ce15">
            <text:p>-9390,76</text:p>
          </table:table-cell>
          <table:table-cell office:value-type="float" office:value="21607.39" table:style-name="ce15">
            <text:p>21607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RIKA TALITA DO AMARAL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SECRETARIA DA 1ªVTDO</text:p>
          </table:table-cell>
          <table:table-cell office:value-type="float" office:value="12660.75" table:style-name="ce15">
            <text:p>12660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74.98" table:style-name="ce15">
            <text:p>1074,98</text:p>
          </table:table-cell>
          <table:table-cell office:value-type="float" office:value="15596.24" table:style-name="ce15">
            <text:p>15596,24</text:p>
          </table:table-cell>
          <table:table-cell office:value-type="float" office:value="-988.07" table:style-name="ce15">
            <text:p>-988,07</text:p>
          </table:table-cell>
          <table:table-cell office:value-type="float" office:value="-2229.1999999999998" table:style-name="ce15">
            <text:p>-2229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217.27" table:style-name="ce15">
            <text:p>-3217,27</text:p>
          </table:table-cell>
          <table:table-cell office:value-type="float" office:value="12378.97" table:style-name="ce15">
            <text:p>12378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RIKA YUMI HIRAT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ÇÃO DE APOIO À SECRETARIA-GERAL JUDICIÁRI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848.66" table:style-name="ce15">
            <text:p>848,66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49.3800000000001" table:style-name="ce15">
            <text:p>1249,38</text:p>
          </table:table-cell>
          <table:table-cell office:value-type="float" office:value="20644.3" table:style-name="ce15">
            <text:p>20644,3</text:p>
          </table:table-cell>
          <table:table-cell office:value-type="float" office:value="-988.07" table:style-name="ce15">
            <text:p>-988,07</text:p>
          </table:table-cell>
          <table:table-cell office:value-type="float" office:value="-3589.38" table:style-name="ce15">
            <text:p>-3589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577.45" table:style-name="ce15">
            <text:p>-4577,45</text:p>
          </table:table-cell>
          <table:table-cell office:value-type="float" office:value="16066.85" table:style-name="ce15">
            <text:p>16066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STELITA DA SILVA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11151.54" table:style-name="ce15">
            <text:p>11151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51.54" table:style-name="ce15">
            <text:p>11151,54</text:p>
          </table:table-cell>
          <table:table-cell office:value-type="float" office:value="-388.01" table:style-name="ce15">
            <text:p>-388,01</text:p>
          </table:table-cell>
          <table:table-cell office:value-type="float" office:value="-1527.65" table:style-name="ce15">
            <text:p>-1527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915.66" table:style-name="ce15">
            <text:p>-1915,66</text:p>
          </table:table-cell>
          <table:table-cell office:value-type="float" office:value="9235.8799999999992" table:style-name="ce15">
            <text:p>9235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STELITA OLIVEIRA LIMA MESOJEDOVAS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TOR DE COORDENAÇÃO DE CARTAS PRECATÓRIAS E MANDADOS JUDICIAIS DE DOURADOS</text:p>
          </table:table-cell>
          <table:table-cell office:value-type="float" office:value="29140.75" table:style-name="ce15">
            <text:p>29140,75</text:p>
          </table:table-cell>
          <table:table-cell office:value-type="float" office:value="686.89" table:style-name="ce15">
            <text:p>686,89</text:p>
          </table:table-cell>
          <table:table-cell office:value-type="float" office:value="0" table:style-name="ce15">
            <text:p>0</text:p>
          </table:table-cell>
          <table:table-cell office:value-type="float" office:value="4215.05" table:style-name="ce15">
            <text:p>4215,05</text:p>
          </table:table-cell>
          <table:table-cell office:value-type="float" office:value="0" table:style-name="ce15">
            <text:p>0</text:p>
          </table:table-cell>
          <table:table-cell office:value-type="float" office:value="1445.22" table:style-name="ce15">
            <text:p>1445,22</text:p>
          </table:table-cell>
          <table:table-cell office:value-type="float" office:value="35487.910000000003" table:style-name="ce15">
            <text:p>35487,91</text:p>
          </table:table-cell>
          <table:table-cell office:value-type="float" office:value="-4410.3500000000004" table:style-name="ce15">
            <text:p>-4410,35</text:p>
          </table:table-cell>
          <table:table-cell office:value-type="float" office:value="-5976.75" table:style-name="ce15">
            <text:p>-5976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387.1" table:style-name="ce15">
            <text:p>-10387,1</text:p>
          </table:table-cell>
          <table:table-cell office:value-type="float" office:value="25100.81" table:style-name="ce15">
            <text:p>25100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UDOVANDO BARBOSA SILVEIR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3936.21" table:style-name="ce15">
            <text:p>3936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78.04" table:style-name="ce15">
            <text:p>1078,04</text:p>
          </table:table-cell>
          <table:table-cell office:value-type="float" office:value="33383.449999999997" table:style-name="ce15">
            <text:p>33383,45</text:p>
          </table:table-cell>
          <table:table-cell office:value-type="float" office:value="-3893.05" table:style-name="ce15">
            <text:p>-3893,05</text:p>
          </table:table-cell>
          <table:table-cell office:value-type="float" office:value="-6904.67" table:style-name="ce15">
            <text:p>-6904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797.72" table:style-name="ce15">
            <text:p>-10797,72</text:p>
          </table:table-cell>
          <table:table-cell office:value-type="float" office:value="22585.73" table:style-name="ce15">
            <text:p>22585,7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VELISE FERNANDES CAPILÉ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7597.65" table:style-name="ce15">
            <text:p>27597,65</text:p>
          </table:table-cell>
          <table:table-cell office:value-type="float" office:value="7905.23" table:style-name="ce15">
            <text:p>7905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59.3" table:style-name="ce15">
            <text:p>1059,3</text:p>
          </table:table-cell>
          <table:table-cell office:value-type="float" office:value="36562.18" table:style-name="ce15">
            <text:p>36562,18</text:p>
          </table:table-cell>
          <table:table-cell office:value-type="float" office:value="-4500.57" table:style-name="ce15">
            <text:p>-4500,57</text:p>
          </table:table-cell>
          <table:table-cell office:value-type="float" office:value="-7093.31" table:style-name="ce15">
            <text:p>-7093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593.88" table:style-name="ce15">
            <text:p>-11593,88</text:p>
          </table:table-cell>
          <table:table-cell office:value-type="float" office:value="24968.3" table:style-name="ce15">
            <text:p>24968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VELLYN IZUMI DE CAMARGO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CÉSAR PALUMBO FERNANDES</text:p>
          </table:table-cell>
          <table:table-cell office:value-type="float" office:value="17843.080000000002" table:style-name="ce15">
            <text:p>17843,08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863.73" table:style-name="ce15">
            <text:p>1863,73</text:p>
          </table:table-cell>
          <table:table-cell office:value-type="float" office:value="24442.34" table:style-name="ce15">
            <text:p>24442,34</text:p>
          </table:table-cell>
          <table:table-cell office:value-type="float" office:value="-2336.54" table:style-name="ce15">
            <text:p>-2336,54</text:p>
          </table:table-cell>
          <table:table-cell office:value-type="float" office:value="-4146.2" table:style-name="ce15">
            <text:p>-4146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482.74" table:style-name="ce15">
            <text:p>-6482,74</text:p>
          </table:table-cell>
          <table:table-cell office:value-type="float" office:value="17959.599999999999" table:style-name="ce15">
            <text:p>17959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VERSON FRANÇA CRUZ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NÚCLEO DE MICROINFORMÁTICA E SUPORTE AO USUÁRI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2316.1799999999998" table:style-name="ce15">
            <text:p>2316,18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92.67" table:style-name="ce15">
            <text:p>1392,67</text:p>
          </table:table-cell>
          <table:table-cell office:value-type="float" office:value="22255.11" table:style-name="ce15">
            <text:p>22255,11</text:p>
          </table:table-cell>
          <table:table-cell office:value-type="float" office:value="-2517.0500000000002" table:style-name="ce15">
            <text:p>-2517,05</text:p>
          </table:table-cell>
          <table:table-cell office:value-type="float" office:value="-3572.47" table:style-name="ce15">
            <text:p>-3572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089.52" table:style-name="ce15">
            <text:p>-6089,52</text:p>
          </table:table-cell>
          <table:table-cell office:value-type="float" office:value="16165.59" table:style-name="ce15">
            <text:p>16165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ABIANO DA CUNHA MIRANDA</text:p>
          </table:table-cell>
          <table:table-cell office:value-type="string" table:style-name="ce15">
            <text:p>ASSISTENTE DE PRECEDENTES E AÇÕES COLETIVAS - FC-05</text:p>
          </table:table-cell>
          <table:table-cell office:value-type="string" table:style-name="ce15">
            <text:p>DIVISAO DE INTELIGÊNCIA, PRECEDENTES E AÇÕES COLETIVA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448.19" table:style-name="ce15">
            <text:p>448,19</text:p>
          </table:table-cell>
          <table:table-cell office:value-type="float" office:value="1440.81" table:style-name="ce15">
            <text:p>1440,81</text:p>
          </table:table-cell>
          <table:table-cell office:value-type="float" office:value="23310.28" table:style-name="ce15">
            <text:p>23310,28</text:p>
          </table:table-cell>
          <table:table-cell office:value-type="float" office:value="-988.07" table:style-name="ce15">
            <text:p>-988,07</text:p>
          </table:table-cell>
          <table:table-cell office:value-type="float" office:value="-4063.24" table:style-name="ce15">
            <text:p>-4063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51.3100000000004" table:style-name="ce15">
            <text:p>-5051,31</text:p>
          </table:table-cell>
          <table:table-cell office:value-type="float" office:value="18258.97" table:style-name="ce15">
            <text:p>18258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ABIANO GOMES DA SILVA</text:p>
          </table:table-cell>
          <table:table-cell office:value-type="string" table:style-name="ce15">
            <text:p>TÉCNICO JUDICIÁRIO - NÍVEL MÉDIO A5</text:p>
          </table:table-cell>
          <table:table-cell office:value-type="string" table:style-name="ce15">
            <text:p>DIVISÃO DE INFRAESTRUTURA DE TIC</text:p>
          </table:table-cell>
          <table:table-cell office:value-type="float" office:value="12989.7" table:style-name="ce15">
            <text:p>12989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54.82" table:style-name="ce15">
            <text:p>54,82</text:p>
          </table:table-cell>
          <table:table-cell office:value-type="float" office:value="1038.22" table:style-name="ce15">
            <text:p>1038,22</text:p>
          </table:table-cell>
          <table:table-cell office:value-type="float" office:value="15943.25" table:style-name="ce15">
            <text:p>15943,25</text:p>
          </table:table-cell>
          <table:table-cell office:value-type="float" office:value="-988.07" table:style-name="ce15">
            <text:p>-988,07</text:p>
          </table:table-cell>
          <table:table-cell office:value-type="float" office:value="-2304.88" table:style-name="ce15">
            <text:p>-2304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292.95" table:style-name="ce15">
            <text:p>-3292,95</text:p>
          </table:table-cell>
          <table:table-cell office:value-type="float" office:value="12650.3" table:style-name="ce15">
            <text:p>12650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ABIANO RICARDO DE OLIVEIRA BELLESI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LABORATÓRIO DE INOVAÇÃO, INTELIGÊNCIA E OBJETIVOS DE DESENVOLVIMENTO SUSTENTÁVEL</text:p>
          </table:table-cell>
          <table:table-cell office:value-type="float" office:value="27248.58" table:style-name="ce15">
            <text:p>27248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869.73" table:style-name="ce15">
            <text:p>1869,73</text:p>
          </table:table-cell>
          <table:table-cell office:value-type="float" office:value="30978.82" table:style-name="ce15">
            <text:p>30978,82</text:p>
          </table:table-cell>
          <table:table-cell office:value-type="float" office:value="-3888.45" table:style-name="ce15">
            <text:p>-3888,45</text:p>
          </table:table-cell>
          <table:table-cell office:value-type="float" office:value="-5515.31" table:style-name="ce15">
            <text:p>-5515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403.76" table:style-name="ce15">
            <text:p>-9403,76</text:p>
          </table:table-cell>
          <table:table-cell office:value-type="float" office:value="21575.06" table:style-name="ce15">
            <text:p>21575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ÁBIO NOGUEIRA DA SILV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DIVISÃO DE PROTEÇÃO DE DADOS E SEGURANÇA DA INFORMAÇÃO</text:p>
          </table:table-cell>
          <table:table-cell office:value-type="float" office:value="27173.16" table:style-name="ce15">
            <text:p>27173,16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3148.98" table:style-name="ce15">
            <text:p>3148,98</text:p>
          </table:table-cell>
          <table:table-cell office:value-type="float" office:value="1649.84" table:style-name="ce15">
            <text:p>1649,84</text:p>
          </table:table-cell>
          <table:table-cell office:value-type="float" office:value="1779.93" table:style-name="ce15">
            <text:p>1779,93</text:p>
          </table:table-cell>
          <table:table-cell office:value-type="float" office:value="35527.980000000003" table:style-name="ce15">
            <text:p>35527,98</text:p>
          </table:table-cell>
          <table:table-cell office:value-type="float" office:value="-988.07" table:style-name="ce15">
            <text:p>-988,07</text:p>
          </table:table-cell>
          <table:table-cell office:value-type="float" office:value="-7182.16" table:style-name="ce15">
            <text:p>-7182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170.23" table:style-name="ce15">
            <text:p>-8170,23</text:p>
          </table:table-cell>
          <table:table-cell office:value-type="float" office:value="27357.75" table:style-name="ce15">
            <text:p>27357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ÁBIO ROGÉRIO RODRIGUES LEOCATES DE MORAES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NÚCLEO DE SAÚDE E PROGRAMAS ASSISTENCIAIS</text:p>
          </table:table-cell>
          <table:table-cell office:value-type="float" office:value="14583.51" table:style-name="ce15">
            <text:p>14583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2049.66" table:style-name="ce15">
            <text:p>2049,66</text:p>
          </table:table-cell>
          <table:table-cell office:value-type="float" office:value="19782.150000000001" table:style-name="ce15">
            <text:p>19782,15</text:p>
          </table:table-cell>
          <table:table-cell office:value-type="float" office:value="-988.07" table:style-name="ce15">
            <text:p>-988,07</text:p>
          </table:table-cell>
          <table:table-cell office:value-type="float" office:value="-824.03" table:style-name="ce15">
            <text:p>-824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812.1" table:style-name="ce15">
            <text:p>-1812,1</text:p>
          </table:table-cell>
          <table:table-cell office:value-type="float" office:value="17970.05" table:style-name="ce15">
            <text:p>17970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ABÍOLA CORREA MARTINS BERTONCELO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3835.85" table:style-name="ce15">
            <text:p>3835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74.32" table:style-name="ce15">
            <text:p>1074,32</text:p>
          </table:table-cell>
          <table:table-cell office:value-type="float" office:value="33279.370000000003" table:style-name="ce15">
            <text:p>33279,37</text:p>
          </table:table-cell>
          <table:table-cell office:value-type="float" office:value="-3873.99" table:style-name="ce15">
            <text:p>-3873,99</text:p>
          </table:table-cell>
          <table:table-cell office:value-type="float" office:value="-6882.31" table:style-name="ce15">
            <text:p>-6882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756.3" table:style-name="ce15">
            <text:p>-10756,3</text:p>
          </table:table-cell>
          <table:table-cell office:value-type="float" office:value="22523.07" table:style-name="ce15">
            <text:p>22523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ABRICIO VIEIRA DOS SANTOS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GABINETE DE JUIZ TITULAR DA 2ª VTDO</text:p>
          </table:table-cell>
          <table:table-cell office:value-type="float" office:value="25319.7" table:style-name="ce15">
            <text:p>25319,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686.86" table:style-name="ce15">
            <text:p>686,86</text:p>
          </table:table-cell>
          <table:table-cell office:value-type="float" office:value="1113.97" table:style-name="ce15">
            <text:p>1113,97</text:p>
          </table:table-cell>
          <table:table-cell office:value-type="float" office:value="31479.37" table:style-name="ce15">
            <text:p>31479,37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5655.15" table:style-name="ce15">
            <text:p>-5655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225.33" table:style-name="ce15">
            <text:p>-9225,33</text:p>
          </table:table-cell>
          <table:table-cell office:value-type="float" office:value="22254.04" table:style-name="ce15">
            <text:p>22254,0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ÁTIMA AUXILIADORA CAPISTRANO DA SILV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8206.2999999999993" table:style-name="ce15">
            <text:p>8206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07.77" table:style-name="ce15">
            <text:p>1107,77</text:p>
          </table:table-cell>
          <table:table-cell office:value-type="float" office:value="37683.269999999997" table:style-name="ce15">
            <text:p>37683,27</text:p>
          </table:table-cell>
          <table:table-cell office:value-type="float" office:value="-4704.37" table:style-name="ce15">
            <text:p>-4704,37</text:p>
          </table:table-cell>
          <table:table-cell office:value-type="float" office:value="-7855.83" table:style-name="ce15">
            <text:p>-7855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2560.2" table:style-name="ce15">
            <text:p>-12560,2</text:p>
          </table:table-cell>
          <table:table-cell office:value-type="float" office:value="25123.07" table:style-name="ce15">
            <text:p>25123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ÁTIMA MARTIN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850.13" table:style-name="ce15">
            <text:p>850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05.1400000000001" table:style-name="ce15">
            <text:p>1105,14</text:p>
          </table:table-cell>
          <table:table-cell office:value-type="float" office:value="18178.09" table:style-name="ce15">
            <text:p>18178,09</text:p>
          </table:table-cell>
          <table:table-cell office:value-type="float" office:value="-1297.78" table:style-name="ce15">
            <text:p>-1297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297.78" table:style-name="ce15">
            <text:p>-1297,78</text:p>
          </table:table-cell>
          <table:table-cell office:value-type="float" office:value="16880.310000000001" table:style-name="ce15">
            <text:p>16880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AUSTO PEREIRA PACHE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MANDADOS JUDICIAIS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5233.33" table:style-name="ce15">
            <text:p>5233,33</text:p>
          </table:table-cell>
          <table:table-cell office:value-type="float" office:value="0" table:style-name="ce15">
            <text:p>0</text:p>
          </table:table-cell>
          <table:table-cell office:value-type="float" office:value="4251.8100000000004" table:style-name="ce15">
            <text:p>4251,81</text:p>
          </table:table-cell>
          <table:table-cell office:value-type="float" office:value="0" table:style-name="ce15">
            <text:p>0</text:p>
          </table:table-cell>
          <table:table-cell office:value-type="float" office:value="1085.47" table:style-name="ce15">
            <text:p>1085,47</text:p>
          </table:table-cell>
          <table:table-cell office:value-type="float" office:value="38939.81" table:style-name="ce15">
            <text:p>38939,81</text:p>
          </table:table-cell>
          <table:table-cell office:value-type="float" office:value="-988.07" table:style-name="ce15">
            <text:p>-988,07</text:p>
          </table:table-cell>
          <table:table-cell office:value-type="float" office:value="-8060.25" table:style-name="ce15">
            <text:p>-8060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048.32" table:style-name="ce15">
            <text:p>-9048,32</text:p>
          </table:table-cell>
          <table:table-cell office:value-type="float" office:value="29891.49" table:style-name="ce15">
            <text:p>29891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LIPE BARBALHO PEREIRA GOMES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/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407.22" table:style-name="ce15">
            <text:p>1407,22</text:p>
          </table:table-cell>
          <table:table-cell office:value-type="float" office:value="30647.45" table:style-name="ce15">
            <text:p>30647,45</text:p>
          </table:table-cell>
          <table:table-cell office:value-type="float" office:value="-988.07" table:style-name="ce15">
            <text:p>-988,07</text:p>
          </table:table-cell>
          <table:table-cell office:value-type="float" office:value="-5437.29" table:style-name="ce15">
            <text:p>-5437,2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425.36" table:style-name="ce15">
            <text:p>-6425,36</text:p>
          </table:table-cell>
          <table:table-cell office:value-type="float" office:value="24222.09" table:style-name="ce15">
            <text:p>24222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LIPE COSTA MONTEIRO ZANDONA</text:p>
          </table:table-cell>
          <table:table-cell office:value-type="string" table:style-name="ce15">
            <text:p>ASSESSOR-CHEFE - CJ-03</text:p>
          </table:table-cell>
          <table:table-cell office:value-type="string" table:style-name="ce15">
            <text:p>GAB. DESEMBARGADOR CÉSAR PALUMBO FERNANDE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50.58" table:style-name="ce15">
            <text:p>1650,58</text:p>
          </table:table-cell>
          <table:table-cell office:value-type="float" office:value="31029.17" table:style-name="ce15">
            <text:p>31029,17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5912.3" table:style-name="ce15">
            <text:p>-5912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057.88" table:style-name="ce15">
            <text:p>-8057,88</text:p>
          </table:table-cell>
          <table:table-cell office:value-type="float" office:value="22971.29" table:style-name="ce15">
            <text:p>22971,2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LIPE MIGUEL GONÇALVES E SILVA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JOÃO DE DEUS GOMES DE SOUZA</text:p>
          </table:table-cell>
          <table:table-cell office:value-type="float" office:value="12506.44" table:style-name="ce15">
            <text:p>12506,44</text:p>
          </table:table-cell>
          <table:table-cell office:value-type="float" office:value="0" table:style-name="ce15">
            <text:p>0</text:p>
          </table:table-cell>
          <table:table-cell office:value-type="float" office:value="3349.88" table:style-name="ce15">
            <text:p>3349,88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916.49" table:style-name="ce15">
            <text:p>1916,49</text:p>
          </table:table-cell>
          <table:table-cell office:value-type="float" office:value="20921.79" table:style-name="ce15">
            <text:p>20921,79</text:p>
          </table:table-cell>
          <table:table-cell office:value-type="float" office:value="-988.07" table:style-name="ce15">
            <text:p>-988,07</text:p>
          </table:table-cell>
          <table:table-cell office:value-type="float" office:value="-3055.85" table:style-name="ce15">
            <text:p>-3055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043.92" table:style-name="ce15">
            <text:p>-4043,92</text:p>
          </table:table-cell>
          <table:table-cell office:value-type="float" office:value="16877.87" table:style-name="ce15">
            <text:p>16877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LIPE SIGARINI DA SILV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09.3399999999999" table:style-name="ce15">
            <text:p>1209,34</text:p>
          </table:table-cell>
          <table:table-cell office:value-type="float" office:value="22167.69" table:style-name="ce15">
            <text:p>22167,69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53.14" table:style-name="ce15">
            <text:p>-3753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98.72" table:style-name="ce15">
            <text:p>-5898,72</text:p>
          </table:table-cell>
          <table:table-cell office:value-type="float" office:value="16268.97" table:style-name="ce15">
            <text:p>16268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RNANDA BERTONI STRENGARI PASSOS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TOMÁS BAWDEN DE CASTRO SILVA</text:p>
          </table:table-cell>
          <table:table-cell office:value-type="float" office:value="24117.11" table:style-name="ce15">
            <text:p>24117,11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736.79" table:style-name="ce15">
            <text:p>736,79</text:p>
          </table:table-cell>
          <table:table-cell office:value-type="float" office:value="1238.53" table:style-name="ce15">
            <text:p>1238,53</text:p>
          </table:table-cell>
          <table:table-cell office:value-type="float" office:value="30827.96" table:style-name="ce15">
            <text:p>30827,96</text:p>
          </table:table-cell>
          <table:table-cell office:value-type="float" office:value="-988.07" table:style-name="ce15">
            <text:p>-988,07</text:p>
          </table:table-cell>
          <table:table-cell office:value-type="float" office:value="-6005.78" table:style-name="ce15">
            <text:p>-6005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993.85" table:style-name="ce15">
            <text:p>-6993,85</text:p>
          </table:table-cell>
          <table:table-cell office:value-type="float" office:value="23834.11" table:style-name="ce15">
            <text:p>23834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RNANDA DA SILVA CARDOSO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SECRETARIA DA 4ªVTCG</text:p>
          </table:table-cell>
          <table:table-cell office:value-type="float" office:value="25165.39" table:style-name="ce15">
            <text:p>25165,39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239.92" table:style-name="ce15">
            <text:p>2239,92</text:p>
          </table:table-cell>
          <table:table-cell office:value-type="float" office:value="31764.15" table:style-name="ce15">
            <text:p>31764,15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5716.99" table:style-name="ce15">
            <text:p>-5716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287.17" table:style-name="ce15">
            <text:p>-9287,17</text:p>
          </table:table-cell>
          <table:table-cell office:value-type="float" office:value="22476.98" table:style-name="ce15">
            <text:p>22476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RNANDA GUIMARÃES MEILSMIDTH SANTOS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ÇÃO DE APOIO À SECRETARIA DO PROCESSO JUDICIAL ELETRÔNICO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491.19" table:style-name="ce15">
            <text:p>491,19</text:p>
          </table:table-cell>
          <table:table-cell office:value-type="float" office:value="1349.5" table:style-name="ce15">
            <text:p>1349,5</text:p>
          </table:table-cell>
          <table:table-cell office:value-type="float" office:value="23107.66" table:style-name="ce15">
            <text:p>23107,66</text:p>
          </table:table-cell>
          <table:table-cell office:value-type="float" office:value="-988.07" table:style-name="ce15">
            <text:p>-988,07</text:p>
          </table:table-cell>
          <table:table-cell office:value-type="float" office:value="-3995.21" table:style-name="ce15">
            <text:p>-3995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983.28" table:style-name="ce15">
            <text:p>-4983,28</text:p>
          </table:table-cell>
          <table:table-cell office:value-type="float" office:value="18124.38" table:style-name="ce15">
            <text:p>18124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RNANDA MOREIRA DA SILVA</text:p>
          </table:table-cell>
          <table:table-cell office:value-type="string" table:style-name="ce15">
            <text:p>TÉCNICO JUDICIÁRIO - NÍVEL MÉDIO C12</text:p>
          </table:table-cell>
          <table:table-cell office:value-type="string" table:style-name="ce15">
            <text:p>SETOR DE ESTÁGIO E FREQUÊNCIA</text:p>
          </table:table-cell>
          <table:table-cell office:value-type="float" office:value="16414.88" table:style-name="ce15">
            <text:p>16414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1075.1199999999999" table:style-name="ce15">
            <text:p>1075,12</text:p>
          </table:table-cell>
          <table:table-cell office:value-type="float" office:value="1562.91" table:style-name="ce15">
            <text:p>1562,91</text:p>
          </table:table-cell>
          <table:table-cell office:value-type="float" office:value="22201.89" table:style-name="ce15">
            <text:p>22201,89</text:p>
          </table:table-cell>
          <table:table-cell office:value-type="float" office:value="-2075.0300000000002" table:style-name="ce15">
            <text:p>-2075,03</text:p>
          </table:table-cell>
          <table:table-cell office:value-type="float" office:value="-3278.25" table:style-name="ce15">
            <text:p>-3278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53.28" table:style-name="ce15">
            <text:p>-5353,28</text:p>
          </table:table-cell>
          <table:table-cell office:value-type="float" office:value="16848.61" table:style-name="ce15">
            <text:p>16848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RNANDA ROSA MACHAD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7ªVTCG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49.3800000000001" table:style-name="ce15">
            <text:p>1249,38</text:p>
          </table:table-cell>
          <table:table-cell office:value-type="float" office:value="19795.64" table:style-name="ce15">
            <text:p>19795,64</text:p>
          </table:table-cell>
          <table:table-cell office:value-type="float" office:value="-988.07" table:style-name="ce15">
            <text:p>-988,07</text:p>
          </table:table-cell>
          <table:table-cell office:value-type="float" office:value="-3408.13" table:style-name="ce15">
            <text:p>-3408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396.2" table:style-name="ce15">
            <text:p>-4396,2</text:p>
          </table:table-cell>
          <table:table-cell office:value-type="float" office:value="15399.44" table:style-name="ce15">
            <text:p>15399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RNANDO AUGUSTO TONATTO REZENDE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1ªVTD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880.42" table:style-name="ce15">
            <text:p>880,42</text:p>
          </table:table-cell>
          <table:table-cell office:value-type="float" office:value="21979" table:style-name="ce15">
            <text:p>21979</text:p>
          </table:table-cell>
          <table:table-cell office:value-type="float" office:value="-988.07" table:style-name="ce15">
            <text:p>-988,07</text:p>
          </table:table-cell>
          <table:table-cell office:value-type="float" office:value="-3599.28" table:style-name="ce15">
            <text:p>-3599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587.3500000000004" table:style-name="ce15">
            <text:p>-4587,35</text:p>
          </table:table-cell>
          <table:table-cell office:value-type="float" office:value="17391.650000000001" table:style-name="ce15">
            <text:p>17391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RNANDO CAMILO DE CARVALHO</text:p>
          </table:table-cell>
          <table:table-cell office:value-type="string" table:style-name="ce15">
            <text:p>JUIZ CLASSISTA</text:p>
          </table:table-cell>
          <table:table-cell office:value-type="string" table:style-name="ce15">
            <text:p>INATIVO</text:p>
          </table:table-cell>
          <table:table-cell office:value-type="float" office:value="10772.06" table:style-name="ce15">
            <text:p>10772,06</text:p>
          </table:table-cell>
          <table:table-cell office:value-type="float" office:value="571.25" table:style-name="ce15">
            <text:p>571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343.31" table:style-name="ce15">
            <text:p>11343,31</text:p>
          </table:table-cell>
          <table:table-cell office:value-type="float" office:value="-415.82" table:style-name="ce15">
            <text:p>-415,82</text:p>
          </table:table-cell>
          <table:table-cell office:value-type="float" office:value="-1572.74" table:style-name="ce15">
            <text:p>-1572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988.56" table:style-name="ce15">
            <text:p>-1988,56</text:p>
          </table:table-cell>
          <table:table-cell office:value-type="float" office:value="9354.75" table:style-name="ce15">
            <text:p>9354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RNANDO PEREIRA DA SILVA</text:p>
          </table:table-cell>
          <table:table-cell office:value-type="string" table:style-name="ce15">
            <text:p>REMOVIDO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431.98" table:style-name="ce15">
            <text:p>17431,98</text:p>
          </table:table-cell>
          <table:table-cell office:value-type="float" office:value="2124.86" table:style-name="ce34">
            <text:p>2124,86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RNANDO SÉRGIO TEIXEIRA RODRIGUES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8384.51" table:style-name="ce15">
            <text:p>8384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384.51" table:style-name="ce15">
            <text:p>8384,51</text:p>
          </table:table-cell>
          <table:table-cell office:value-type="float" office:value="-623.82000000000005" table:style-name="ce15">
            <text:p>-623,82</text:p>
          </table:table-cell>
          <table:table-cell office:value-type="float" office:value="-1225.46" table:style-name="ce15">
            <text:p>-1225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849.28" table:style-name="ce15">
            <text:p>-1849,28</text:p>
          </table:table-cell>
          <table:table-cell office:value-type="float" office:value="6535.23" table:style-name="ce15">
            <text:p>6535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LÁVIA CORRÊA MARTINS</text:p>
          </table:table-cell>
          <table:table-cell office:value-type="string" table:style-name="ce15">
            <text:p>ASSISTENTE DE CONTRATAÇÕES - FC-03</text:p>
          </table:table-cell>
          <table:table-cell office:value-type="string" table:style-name="ce15">
            <text:p>DIVISÃO DE GOVERNANÇA DE CONTRATAÇÕES</text:p>
          </table:table-cell>
          <table:table-cell office:value-type="float" office:value="25319.7" table:style-name="ce15">
            <text:p>25319,7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733.26" table:style-name="ce15">
            <text:p>733,26</text:p>
          </table:table-cell>
          <table:table-cell office:value-type="float" office:value="1087.22" table:style-name="ce15">
            <text:p>1087,22</text:p>
          </table:table-cell>
          <table:table-cell office:value-type="float" office:value="30776.76" table:style-name="ce15">
            <text:p>30776,76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5762.45" table:style-name="ce15">
            <text:p>-5762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332.6299999999992" table:style-name="ce15">
            <text:p>-9332,63</text:p>
          </table:table-cell>
          <table:table-cell office:value-type="float" office:value="21444.13" table:style-name="ce15">
            <text:p>21444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LAVIO AUGUSTO DA SILVA CORDEIRO</text:p>
          </table:table-cell>
          <table:table-cell office:value-type="string" table:style-name="ce15">
            <text:p>CHEFE DE NÚCLEO - FC-06</text:p>
          </table:table-cell>
          <table:table-cell office:value-type="string" table:style-name="ce15">
            <text:p>SEÇÃO DE APOIO À SECRETARIA ADMINISTRATIVA</text:p>
          </table:table-cell>
          <table:table-cell office:value-type="float" office:value="19993.86" table:style-name="ce15">
            <text:p>19993,86</text:p>
          </table:table-cell>
          <table:table-cell office:value-type="float" office:value="0" table:style-name="ce15">
            <text:p>0</text:p>
          </table:table-cell>
          <table:table-cell office:value-type="float" office:value="3956.81" table:style-name="ce15">
            <text:p>3956,81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451.44" table:style-name="ce15">
            <text:p>1451,44</text:p>
          </table:table-cell>
          <table:table-cell office:value-type="float" office:value="28551.09" table:style-name="ce15">
            <text:p>28551,09</text:p>
          </table:table-cell>
          <table:table-cell office:value-type="float" office:value="-2691.42" table:style-name="ce15">
            <text:p>-2691,42</text:p>
          </table:table-cell>
          <table:table-cell office:value-type="float" office:value="-4885.43" table:style-name="ce15">
            <text:p>-4885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576.85" table:style-name="ce15">
            <text:p>-7576,85</text:p>
          </table:table-cell>
          <table:table-cell office:value-type="float" office:value="20974.240000000002" table:style-name="ce15">
            <text:p>20974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LÁVIO DE CARVALHO E CASTR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6.48" table:style-name="ce15">
            <text:p>106,48</text:p>
          </table:table-cell>
          <table:table-cell office:value-type="float" office:value="2981.5" table:style-name="ce15">
            <text:p>2981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981.5" table:style-name="ce15">
            <text:p>2981,5</text:p>
          </table:table-cell>
          <table:table-cell office:value-type="float" office:value="27934.25" table:style-name="ce15">
            <text:p>27934,25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LÁVIO PEREIRA DA SILVA</text:p>
          </table:table-cell>
          <table:table-cell office:value-type="string" table:style-name="ce15">
            <text:p>CHEFE DA SEÇÃO DE MANDADOS JUDICIAIS - FC-05</text:p>
          </table:table-cell>
          <table:table-cell office:value-type="string" table:style-name="ce15">
            <text:p>SEÇÃO DE MANDADOS JUDICIAIS</text:p>
          </table:table-cell>
          <table:table-cell office:value-type="float" office:value="15451.27" table:style-name="ce15">
            <text:p>15451,2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894.37" table:style-name="ce15">
            <text:p>894,37</text:p>
          </table:table-cell>
          <table:table-cell office:value-type="float" office:value="21081.17" table:style-name="ce15">
            <text:p>21081,17</text:p>
          </table:table-cell>
          <table:table-cell office:value-type="float" office:value="-988.07" table:style-name="ce15">
            <text:p>-988,07</text:p>
          </table:table-cell>
          <table:table-cell office:value-type="float" office:value="-3755.01" table:style-name="ce15">
            <text:p>-3755,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743.08" table:style-name="ce15">
            <text:p>-4743,08</text:p>
          </table:table-cell>
          <table:table-cell office:value-type="float" office:value="16338.09" table:style-name="ce15">
            <text:p>16338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RANCINE DAIANE LINHARES DOS SANTOS</text:p>
          </table:table-cell>
          <table:table-cell office:value-type="string" table:style-name="ce15">
            <text:p>AUXILIAR JUDICIÁRIO - NÍVEL FUNDAMENTAL C13</text:p>
          </table:table-cell>
          <table:table-cell office:value-type="string" table:style-name="ce15">
            <text:p>SECRETARIA DA VTRBRI</text:p>
          </table:table-cell>
          <table:table-cell office:value-type="float" office:value="10699.89" table:style-name="ce15">
            <text:p>10699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48.93" table:style-name="ce15">
            <text:p>1148,93</text:p>
          </table:table-cell>
          <table:table-cell office:value-type="float" office:value="13709.33" table:style-name="ce15">
            <text:p>13709,33</text:p>
          </table:table-cell>
          <table:table-cell office:value-type="float" office:value="-1243.47" table:style-name="ce15">
            <text:p>-1243,47</text:p>
          </table:table-cell>
          <table:table-cell office:value-type="float" office:value="-1691.79" table:style-name="ce15">
            <text:p>-1691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935.26" table:style-name="ce15">
            <text:p>-2935,26</text:p>
          </table:table-cell>
          <table:table-cell office:value-type="float" office:value="10774.07" table:style-name="ce15">
            <text:p>10774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RANCISCO ARAÚJO DE VASCONCELOS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5441.53" table:style-name="ce15">
            <text:p>5441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33.79" table:style-name="ce15">
            <text:p>1133,79</text:p>
          </table:table-cell>
          <table:table-cell office:value-type="float" office:value="34944.519999999997" table:style-name="ce15">
            <text:p>34944,52</text:p>
          </table:table-cell>
          <table:table-cell office:value-type="float" office:value="-4179.07" table:style-name="ce15">
            <text:p>-4179,07</text:p>
          </table:table-cell>
          <table:table-cell office:value-type="float" office:value="-6612.11" table:style-name="ce15">
            <text:p>-6612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791.18" table:style-name="ce15">
            <text:p>-10791,18</text:p>
          </table:table-cell>
          <table:table-cell office:value-type="float" office:value="24153.34" table:style-name="ce15">
            <text:p>24153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RANCISCO ARAUJO SOBRINHO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15451.27" table:style-name="ce15">
            <text:p>15451,27</text:p>
          </table:table-cell>
          <table:table-cell office:value-type="float" office:value="2035.57" table:style-name="ce15">
            <text:p>2035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99.21" table:style-name="ce15">
            <text:p>799,21</text:p>
          </table:table-cell>
          <table:table-cell office:value-type="float" office:value="18286.05" table:style-name="ce15">
            <text:p>18286,05</text:p>
          </table:table-cell>
          <table:table-cell office:value-type="float" office:value="-1366.07" table:style-name="ce15">
            <text:p>-1366,07</text:p>
          </table:table-cell>
          <table:table-cell office:value-type="float" office:value="-3000.89" table:style-name="ce15">
            <text:p>-3000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366.96" table:style-name="ce15">
            <text:p>-4366,96</text:p>
          </table:table-cell>
          <table:table-cell office:value-type="float" office:value="13919.09" table:style-name="ce15">
            <text:p>13919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RANCISCO DAS CHAGAS BRANDÃO DA COSTA</text:p>
          </table:table-cell>
          <table:table-cell office:value-type="string" table:style-name="ce15">
            <text:p>CHEFE DE NÚCLEO - FC-06</text:p>
          </table:table-cell>
          <table:table-cell office:value-type="string" table:style-name="ce15">
            <text:p>NÚCLEO DE APOIO À COORDENADORIA DE CADASTRO E REMUNERAÇÃO DE PESSOAL</text:p>
          </table:table-cell>
          <table:table-cell office:value-type="float" office:value="16685.75" table:style-name="ce15">
            <text:p>16685,75</text:p>
          </table:table-cell>
          <table:table-cell office:value-type="float" office:value="4833.2299999999996" table:style-name="ce15">
            <text:p>4833,23</text:p>
          </table:table-cell>
          <table:table-cell office:value-type="float" office:value="3956.81" table:style-name="ce15">
            <text:p>3956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65.24" table:style-name="ce15">
            <text:p>1265,24</text:p>
          </table:table-cell>
          <table:table-cell office:value-type="float" office:value="28601.54" table:style-name="ce15">
            <text:p>28601,54</text:p>
          </table:table-cell>
          <table:table-cell office:value-type="float" office:value="-2517.0500000000002" table:style-name="ce15">
            <text:p>-2517,05</text:p>
          </table:table-cell>
          <table:table-cell office:value-type="float" office:value="-5404.92" table:style-name="ce15">
            <text:p>-5404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921.97" table:style-name="ce15">
            <text:p>-7921,97</text:p>
          </table:table-cell>
          <table:table-cell office:value-type="float" office:value="20679.57" table:style-name="ce15">
            <text:p>20679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RANCISCO DE ASSIS RODRIGUE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2067.81" table:style-name="ce15">
            <text:p>2067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26.15" table:style-name="ce15">
            <text:p>726,15</text:p>
          </table:table-cell>
          <table:table-cell office:value-type="float" office:value="18245.23" table:style-name="ce15">
            <text:p>18245,23</text:p>
          </table:table-cell>
          <table:table-cell office:value-type="float" office:value="-1371.39" table:style-name="ce15">
            <text:p>-1371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371.39" table:style-name="ce15">
            <text:p>-1371,39</text:p>
          </table:table-cell>
          <table:table-cell office:value-type="float" office:value="16873.84" table:style-name="ce15">
            <text:p>16873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RANCISCO DE PAULA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SÃO GABRIEL DO OESTE E 2º NÚCLEO DE JUSTIÇA 4.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665.13" table:style-name="ce15">
            <text:p>16665,1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17.23" table:style-name="ce15">
            <text:p>617,23</text:p>
          </table:table-cell>
          <table:table-cell office:value-type="float" office:value="19142.87" table:style-name="ce15">
            <text:p>19142,87</text:p>
          </table:table-cell>
          <table:table-cell office:value-type="float" office:value="-988.07" table:style-name="ce15">
            <text:p>-988,07</text:p>
          </table:table-cell>
          <table:table-cell office:value-type="float" office:value="-3298.19" table:style-name="ce15">
            <text:p>-3298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286.26" table:style-name="ce15">
            <text:p>-4286,26</text:p>
          </table:table-cell>
          <table:table-cell office:value-type="float" office:value="14856.61" table:style-name="ce15">
            <text:p>14856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RANCISCO DEMONTIE GONÇALVES MACEDO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MANDADOS JUDICIAIS</text:p>
          </table:table-cell>
          <table:table-cell office:value-type="float" office:value="29449.37" table:style-name="ce15">
            <text:p>29449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251.8100000000004" table:style-name="ce15">
            <text:p>4251,81</text:p>
          </table:table-cell>
          <table:table-cell office:value-type="float" office:value="0" table:style-name="ce15">
            <text:p>0</text:p>
          </table:table-cell>
          <table:table-cell office:value-type="float" office:value="1599.54" table:style-name="ce15">
            <text:p>1599,54</text:p>
          </table:table-cell>
          <table:table-cell office:value-type="float" office:value="35300.720000000001" table:style-name="ce15">
            <text:p>35300,72</text:p>
          </table:table-cell>
          <table:table-cell office:value-type="float" office:value="-988.07" table:style-name="ce15">
            <text:p>-988,07</text:p>
          </table:table-cell>
          <table:table-cell office:value-type="float" office:value="-6865.99" table:style-name="ce15">
            <text:p>-6865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854.06" table:style-name="ce15">
            <text:p>-7854,06</text:p>
          </table:table-cell>
          <table:table-cell office:value-type="float" office:value="27446.66" table:style-name="ce15">
            <text:p>27446,6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RANCISLENY DA SILVA ALVES GARCIA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CORUMBÁ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78.9" table:style-name="ce15">
            <text:p>1678,9</text:p>
          </table:table-cell>
          <table:table-cell office:value-type="float" office:value="31057.49" table:style-name="ce15">
            <text:p>31057,49</text:p>
          </table:table-cell>
          <table:table-cell office:value-type="float" office:value="-988.07" table:style-name="ce15">
            <text:p>-988,07</text:p>
          </table:table-cell>
          <table:table-cell office:value-type="float" office:value="-5952.72" table:style-name="ce15">
            <text:p>-5952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940.79" table:style-name="ce15">
            <text:p>-6940,79</text:p>
          </table:table-cell>
          <table:table-cell office:value-type="float" office:value="24116.7" table:style-name="ce15">
            <text:p>24116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REDERICO GUILHERME DE ROSA SILV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21031.24" table:style-name="ce15">
            <text:p>21031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95.11" table:style-name="ce15">
            <text:p>1395,11</text:p>
          </table:table-cell>
          <table:table-cell office:value-type="float" office:value="22426.35" table:style-name="ce15">
            <text:p>22426,35</text:p>
          </table:table-cell>
          <table:table-cell office:value-type="float" office:value="0" table:style-name="ce15">
            <text:p>0</text:p>
          </table:table-cell>
          <table:table-cell office:value-type="float" office:value="-4707.88" table:style-name="ce15">
            <text:p>-4707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707.88" table:style-name="ce15">
            <text:p>-4707,88</text:p>
          </table:table-cell>
          <table:table-cell office:value-type="float" office:value="17718.47" table:style-name="ce15">
            <text:p>17718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REDERICO RIBEIRO BARCELLOS DE SOUZA</text:p>
          </table:table-cell>
          <table:table-cell office:value-type="string" table:style-name="ce15">
            <text:p>ANALISTA JUDICIÁRIO - NÍVEL SUPERIOR A1</text:p>
          </table:table-cell>
          <table:table-cell office:value-type="string" table:style-name="ce15">
            <text:p>SETOR DE COORDENAÇÃO DE CARTAS PRECATÓRIAS E MANDADOS JUDICIAIS DE DOURADOS</text:p>
          </table:table-cell>
          <table:table-cell office:value-type="float" office:value="19151.73" table:style-name="ce15">
            <text:p>19151,7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729.59" table:style-name="ce15">
            <text:p>5729,59</text:p>
          </table:table-cell>
          <table:table-cell office:value-type="float" office:value="0" table:style-name="ce15">
            <text:p>0</text:p>
          </table:table-cell>
          <table:table-cell office:value-type="float" office:value="7181.9" table:style-name="ce15">
            <text:p>7181,9</text:p>
          </table:table-cell>
          <table:table-cell office:value-type="float" office:value="32063.22" table:style-name="ce15">
            <text:p>32063,22</text:p>
          </table:table-cell>
          <table:table-cell office:value-type="float" office:value="-988.07" table:style-name="ce15">
            <text:p>-988,07</text:p>
          </table:table-cell>
          <table:table-cell office:value-type="float" office:value="-3836.72" table:style-name="ce15">
            <text:p>-3836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824.79" table:style-name="ce15">
            <text:p>-4824,79</text:p>
          </table:table-cell>
          <table:table-cell office:value-type="float" office:value="27238.43" table:style-name="ce15">
            <text:p>27238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ABRIEL DO NASCIMENTO ROSA</text:p>
          </table:table-cell>
          <table:table-cell office:value-type="string" table:style-name="ce15">
            <text:p>TÉCNICO JUDICIÁRIO - NÍVEL MÉDIO A1</text:p>
          </table:table-cell>
          <table:table-cell office:value-type="string" table:style-name="ce15">
            <text:p>SECRETARIA DA VTSGAB/2NJ</text:p>
          </table:table-cell>
          <table:table-cell office:value-type="float" office:value="11782.74" table:style-name="ce15">
            <text:p>11782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3927.58" table:style-name="ce15">
            <text:p>3927,58</text:p>
          </table:table-cell>
          <table:table-cell office:value-type="float" office:value="17570.830000000002" table:style-name="ce15">
            <text:p>17570,83</text:p>
          </table:table-cell>
          <table:table-cell office:value-type="float" office:value="-988.07" table:style-name="ce15">
            <text:p>-988,07</text:p>
          </table:table-cell>
          <table:table-cell office:value-type="float" office:value="-1899.55" table:style-name="ce15">
            <text:p>-1899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887.62" table:style-name="ce15">
            <text:p>-2887,62</text:p>
          </table:table-cell>
          <table:table-cell office:value-type="float" office:value="14683.21" table:style-name="ce15">
            <text:p>14683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ABRIEL INDIO GELLER DORNELLES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CENTRAL DE MANDADOS E APOIO DA VTAMAM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59.45" table:style-name="ce15">
            <text:p>1059,45</text:p>
          </table:table-cell>
          <table:table-cell office:value-type="float" office:value="31289.16" table:style-name="ce15">
            <text:p>31289,16</text:p>
          </table:table-cell>
          <table:table-cell office:value-type="float" office:value="-988.07" table:style-name="ce15">
            <text:p>-988,07</text:p>
          </table:table-cell>
          <table:table-cell office:value-type="float" office:value="-6568.94" table:style-name="ce15">
            <text:p>-6568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557.01" table:style-name="ce15">
            <text:p>-7557,01</text:p>
          </table:table-cell>
          <table:table-cell office:value-type="float" office:value="23732.15" table:style-name="ce15">
            <text:p>23732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ABRIEL SAGIORATO SILVA LIMA</text:p>
          </table:table-cell>
          <table:table-cell office:value-type="string" table:style-name="ce15">
            <text:p>TÉCNICO JUDICIÁRIO - NÍVEL MÉDIO A3</text:p>
          </table:table-cell>
          <table:table-cell office:value-type="string" table:style-name="ce15">
            <text:p>SETOR DE COORDENAÇÃO DE CARTAS PRECATÓRIAS E MANDADOS JUDICIAIS DE TRÊS LAGOAS</text:p>
          </table:table-cell>
          <table:table-cell office:value-type="float" office:value="11452.32" table:style-name="ce15">
            <text:p>11452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804.19" table:style-name="ce15">
            <text:p>804,19</text:p>
          </table:table-cell>
          <table:table-cell office:value-type="float" office:value="14117.02" table:style-name="ce15">
            <text:p>14117,02</text:p>
          </table:table-cell>
          <table:table-cell office:value-type="float" office:value="-988.07" table:style-name="ce15">
            <text:p>-988,07</text:p>
          </table:table-cell>
          <table:table-cell office:value-type="float" office:value="-1968.94" table:style-name="ce15">
            <text:p>-1968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957.01" table:style-name="ce15">
            <text:p>-2957,01</text:p>
          </table:table-cell>
          <table:table-cell office:value-type="float" office:value="11160.01" table:style-name="ce15">
            <text:p>11160,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ABRIEL VALIM DA SILVA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COORDENADORIA DE COMUNICAÇÃO SOCIAL</text:p>
          </table:table-cell>
          <table:table-cell office:value-type="float" office:value="11426.27" table:style-name="ce15">
            <text:p>11426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896.63" table:style-name="ce15">
            <text:p>896,63</text:p>
          </table:table-cell>
          <table:table-cell office:value-type="float" office:value="574.05999999999995" table:style-name="ce15">
            <text:p>574,06</text:p>
          </table:table-cell>
          <table:table-cell office:value-type="float" office:value="14757.47" table:style-name="ce15">
            <text:p>14757,47</text:p>
          </table:table-cell>
          <table:table-cell office:value-type="float" office:value="-988.07" table:style-name="ce15">
            <text:p>-988,07</text:p>
          </table:table-cell>
          <table:table-cell office:value-type="float" office:value="-2147.85" table:style-name="ce15">
            <text:p>-2147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135.92" table:style-name="ce15">
            <text:p>-3135,92</text:p>
          </table:table-cell>
          <table:table-cell office:value-type="float" office:value="11621.55" table:style-name="ce15">
            <text:p>11621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ABRIELA VIEIRA RODRIGUES</text:p>
          </table:table-cell>
          <table:table-cell office:value-type="string" table:style-name="ce15">
            <text:p>ASSISTENTE DE AUDITORIA II - FC-04</text:p>
          </table:table-cell>
          <table:table-cell office:value-type="string" table:style-name="ce15">
            <text:p>NÚCLEO DE AUDITORIA INTERNA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899.59" table:style-name="ce15">
            <text:p>1899,59</text:p>
          </table:table-cell>
          <table:table-cell office:value-type="float" office:value="19227.8" table:style-name="ce15">
            <text:p>19227,8</text:p>
          </table:table-cell>
          <table:table-cell office:value-type="float" office:value="-988.07" table:style-name="ce15">
            <text:p>-988,07</text:p>
          </table:table-cell>
          <table:table-cell office:value-type="float" office:value="-2920.55" table:style-name="ce15">
            <text:p>-2920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908.62" table:style-name="ce15">
            <text:p>-3908,62</text:p>
          </table:table-cell>
          <table:table-cell office:value-type="float" office:value="15319.18" table:style-name="ce15">
            <text:p>15319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ALENO CAMPELO RIBEIRO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ÇÃO DE APOIO JUDICIÁRI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280.02" table:style-name="ce15">
            <text:p>3280,02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79.97" table:style-name="ce15">
            <text:p>1179,97</text:p>
          </table:table-cell>
          <table:table-cell office:value-type="float" office:value="24319.39" table:style-name="ce15">
            <text:p>24319,39</text:p>
          </table:table-cell>
          <table:table-cell office:value-type="float" office:value="-2676.08" table:style-name="ce15">
            <text:p>-2676,08</text:p>
          </table:table-cell>
          <table:table-cell office:value-type="float" office:value="-3558.93" table:style-name="ce15">
            <text:p>-3558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235.01" table:style-name="ce15">
            <text:p>-6235,01</text:p>
          </table:table-cell>
          <table:table-cell office:value-type="float" office:value="18084.38" table:style-name="ce15">
            <text:p>18084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EISA MENANI SILVA REGHINI</text:p>
          </table:table-cell>
          <table:table-cell office:value-type="string" table:style-name="ce15">
            <text:p>ANALISTA JUDICIÁRIO - NÍVEL SUPERIOR C12</text:p>
          </table:table-cell>
          <table:table-cell office:value-type="string" table:style-name="ce15">
            <text:p/>
          </table:table-cell>
          <table:table-cell office:value-type="float" office:value="27273.599999999999" table:style-name="ce15">
            <text:p>27273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77.51" table:style-name="ce15">
            <text:p>1177,51</text:p>
          </table:table-cell>
          <table:table-cell office:value-type="float" office:value="30311.62" table:style-name="ce15">
            <text:p>30311,62</text:p>
          </table:table-cell>
          <table:table-cell office:value-type="float" office:value="-988.07" table:style-name="ce15">
            <text:p>-988,07</text:p>
          </table:table-cell>
          <table:table-cell office:value-type="float" office:value="-5783.33" table:style-name="ce15">
            <text:p>-5783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771.4" table:style-name="ce15">
            <text:p>-6771,4</text:p>
          </table:table-cell>
          <table:table-cell office:value-type="float" office:value="23540.22" table:style-name="ce15">
            <text:p>23540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ERSON MARTINS DE OLIVEIRA</text:p>
          </table:table-cell>
          <table:table-cell office:value-type="string" table:style-name="ce15">
            <text:p>DIRETOR-GERAL - CJ-04</text:p>
          </table:table-cell>
          <table:table-cell office:value-type="string" table:style-name="ce15">
            <text:p>DIRETORIA-GERAL</text:p>
          </table:table-cell>
          <table:table-cell office:value-type="float" office:value="16685.75" table:style-name="ce15">
            <text:p>16685,75</text:p>
          </table:table-cell>
          <table:table-cell office:value-type="float" office:value="3416.31" table:style-name="ce15">
            <text:p>3416,31</text:p>
          </table:table-cell>
          <table:table-cell office:value-type="float" office:value="12228.4" table:style-name="ce15">
            <text:p>12228,4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715.87" table:style-name="ce15">
            <text:p>1715,87</text:p>
          </table:table-cell>
          <table:table-cell office:value-type="float" office:value="35906.839999999997" table:style-name="ce15">
            <text:p>35906,84</text:p>
          </table:table-cell>
          <table:table-cell office:value-type="float" office:value="-988.07" table:style-name="ce15">
            <text:p>-988,07</text:p>
          </table:table-cell>
          <table:table-cell office:value-type="float" office:value="-7007.23" table:style-name="ce15">
            <text:p>-7007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995.3" table:style-name="ce15">
            <text:p>-7995,3</text:p>
          </table:table-cell>
          <table:table-cell office:value-type="float" office:value="27911.54" table:style-name="ce15">
            <text:p>27911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ESLAINE PEREZ MAQUERTE</text:p>
          </table:table-cell>
          <table:table-cell office:value-type="string" table:style-name="ce15">
            <text:p>SECRETÁRIO - CJ-03</text:p>
          </table:table-cell>
          <table:table-cell office:value-type="string" table:style-name="ce15">
            <text:p>SECRETARIA DE TECNOLOGIA DA INFORMAÇÃO E COMUNICAÇÕE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3184.05" table:style-name="ce15">
            <text:p>3184,05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64.17" table:style-name="ce15">
            <text:p>1664,17</text:p>
          </table:table-cell>
          <table:table-cell office:value-type="float" office:value="34226.81" table:style-name="ce15">
            <text:p>34226,81</text:p>
          </table:table-cell>
          <table:table-cell office:value-type="float" office:value="-2660.25" table:style-name="ce15">
            <text:p>-2660,25</text:p>
          </table:table-cell>
          <table:table-cell office:value-type="float" office:value="-6698.51" table:style-name="ce15">
            <text:p>-6698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358.76" table:style-name="ce15">
            <text:p>-9358,76</text:p>
          </table:table-cell>
          <table:table-cell office:value-type="float" office:value="24868.05" table:style-name="ce15">
            <text:p>24868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ÉSSICA DAMÁSIO CABRAL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SEÇÃO DE SUSTENTABILIDADE E ACESSIBILIDADE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1773.51" table:style-name="ce15">
            <text:p>1773,51</text:p>
          </table:table-cell>
          <table:table-cell office:value-type="float" office:value="1187" table:style-name="ce15">
            <text:p>1187</text:p>
          </table:table-cell>
          <table:table-cell office:value-type="float" office:value="17790.39" table:style-name="ce15">
            <text:p>17790,39</text:p>
          </table:table-cell>
          <table:table-cell office:value-type="float" office:value="-988.07" table:style-name="ce15">
            <text:p>-988,07</text:p>
          </table:table-cell>
          <table:table-cell office:value-type="float" office:value="-2738.16" table:style-name="ce15">
            <text:p>-2738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726.23" table:style-name="ce15">
            <text:p>-3726,23</text:p>
          </table:table-cell>
          <table:table-cell office:value-type="float" office:value="14064.16" table:style-name="ce15">
            <text:p>14064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IANNINE ROBERTA MARCELINO DE SOUZA FRANÇ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NÚCLEO DE SAÚDE E PROGRAMAS ASSISTENCIAIS</text:p>
          </table:table-cell>
          <table:table-cell office:value-type="float" office:value="18516.650000000001" table:style-name="ce15">
            <text:p>18516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54.19" table:style-name="ce15">
            <text:p>54,19</text:p>
          </table:table-cell>
          <table:table-cell office:value-type="float" office:value="1808.22" table:style-name="ce15">
            <text:p>1808,22</text:p>
          </table:table-cell>
          <table:table-cell office:value-type="float" office:value="22239.57" table:style-name="ce15">
            <text:p>22239,57</text:p>
          </table:table-cell>
          <table:table-cell office:value-type="float" office:value="-2336.54" table:style-name="ce15">
            <text:p>-2336,54</text:p>
          </table:table-cell>
          <table:table-cell office:value-type="float" office:value="-3488.66" table:style-name="ce15">
            <text:p>-3488,6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25.2" table:style-name="ce15">
            <text:p>-5825,2</text:p>
          </table:table-cell>
          <table:table-cell office:value-type="float" office:value="16414.37" table:style-name="ce15">
            <text:p>16414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ILBERTO TULLER ESPOSITO</text:p>
          </table:table-cell>
          <table:table-cell office:value-type="string" table:style-name="ce15">
            <text:p>SECRETÁRIO - CJ-03</text:p>
          </table:table-cell>
          <table:table-cell office:value-type="string" table:style-name="ce15">
            <text:p>SECRETARIA DO PROCESSO JUDICIAL ELETRÔNICO</text:p>
          </table:table-cell>
          <table:table-cell office:value-type="float" office:value="26091.25" table:style-name="ce15">
            <text:p>26091,25</text:p>
          </table:table-cell>
          <table:table-cell office:value-type="float" office:value="2832.12" table:style-name="ce15">
            <text:p>2832,12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830.72" table:style-name="ce15">
            <text:p>1830,72</text:p>
          </table:table-cell>
          <table:table-cell office:value-type="float" office:value="43446.93" table:style-name="ce15">
            <text:p>43446,93</text:p>
          </table:table-cell>
          <table:table-cell office:value-type="float" office:value="-988.07" table:style-name="ce15">
            <text:p>-988,07</text:p>
          </table:table-cell>
          <table:table-cell office:value-type="float" office:value="-9648.09" table:style-name="ce15">
            <text:p>-9648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636.16" table:style-name="ce15">
            <text:p>-10636,16</text:p>
          </table:table-cell>
          <table:table-cell office:value-type="float" office:value="32810.769999999997" table:style-name="ce15">
            <text:p>32810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ILMAR RODRIGUES</text:p>
          </table:table-cell>
          <table:table-cell office:value-type="string" table:style-name="ce15">
            <text:p>ASSESSOR - CJ-02</text:p>
          </table:table-cell>
          <table:table-cell office:value-type="string" table:style-name="ce15">
            <text:p>GAB. DESEMBARGADOR JOÃO DE DEUS GOMES DE SOUZ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3866.29" table:style-name="ce15">
            <text:p>3866,29</text:p>
          </table:table-cell>
          <table:table-cell office:value-type="float" office:value="9528.81" table:style-name="ce15">
            <text:p>9528,81</text:p>
          </table:table-cell>
          <table:table-cell office:value-type="float" office:value="4437.45" table:style-name="ce15">
            <text:p>4437,45</text:p>
          </table:table-cell>
          <table:table-cell office:value-type="float" office:value="0" table:style-name="ce15">
            <text:p>0</text:p>
          </table:table-cell>
          <table:table-cell office:value-type="float" office:value="1615.89" table:style-name="ce15">
            <text:p>1615,89</text:p>
          </table:table-cell>
          <table:table-cell office:value-type="float" office:value="36134.19" table:style-name="ce15">
            <text:p>36134,19</text:p>
          </table:table-cell>
          <table:table-cell office:value-type="float" office:value="-988.07" table:style-name="ce15">
            <text:p>-988,07</text:p>
          </table:table-cell>
          <table:table-cell office:value-type="float" office:value="-6613.28" table:style-name="ce15">
            <text:p>-6613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601.35" table:style-name="ce15">
            <text:p>-7601,35</text:p>
          </table:table-cell>
          <table:table-cell office:value-type="float" office:value="28532.84" table:style-name="ce15">
            <text:p>28532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ILSON DO ESPÍRITO SANTO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7ª VARA DO TRABALHO DE CAMPO GRANDE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3666.36" table:style-name="ce15">
            <text:p>3666,36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19.86" table:style-name="ce15">
            <text:p>1619,86</text:p>
          </table:table-cell>
          <table:table-cell office:value-type="float" office:value="34510.5" table:style-name="ce15">
            <text:p>34510,5</text:p>
          </table:table-cell>
          <table:table-cell office:value-type="float" office:value="-988.07" table:style-name="ce15">
            <text:p>-988,07</text:p>
          </table:table-cell>
          <table:table-cell office:value-type="float" office:value="-7196.42" table:style-name="ce15">
            <text:p>-7196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184.49" table:style-name="ce15">
            <text:p>-8184,49</text:p>
          </table:table-cell>
          <table:table-cell office:value-type="float" office:value="26326.01" table:style-name="ce15">
            <text:p>26326,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ILZA NÚRIA BRANDÃO MARRONI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6785.65" table:style-name="ce15">
            <text:p>26785,65</text:p>
          </table:table-cell>
          <table:table-cell office:value-type="float" office:value="3486.23" table:style-name="ce15">
            <text:p>3486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96.23" table:style-name="ce15">
            <text:p>1796,23</text:p>
          </table:table-cell>
          <table:table-cell office:value-type="float" office:value="32068.11" table:style-name="ce15">
            <text:p>32068,11</text:p>
          </table:table-cell>
          <table:table-cell office:value-type="float" office:value="-3506.68" table:style-name="ce15">
            <text:p>-3506,68</text:p>
          </table:table-cell>
          <table:table-cell office:value-type="float" office:value="-5928.11" table:style-name="ce15">
            <text:p>-5928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434.7900000000009" table:style-name="ce15">
            <text:p>-9434,79</text:p>
          </table:table-cell>
          <table:table-cell office:value-type="float" office:value="22633.32" table:style-name="ce15">
            <text:p>22633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IOVANNI EVERSON CARLIN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CENTRAL DE MANDADOS E APOIO DA VTJARD</text:p>
          </table:table-cell>
          <table:table-cell office:value-type="float" office:value="28523.51" table:style-name="ce15">
            <text:p>28523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90.1500000000001" table:style-name="ce15">
            <text:p>1090,15</text:p>
          </table:table-cell>
          <table:table-cell office:value-type="float" office:value="31474.17" table:style-name="ce15">
            <text:p>31474,17</text:p>
          </table:table-cell>
          <table:table-cell office:value-type="float" office:value="-4149.7299999999996" table:style-name="ce15">
            <text:p>-4149,73</text:p>
          </table:table-cell>
          <table:table-cell office:value-type="float" office:value="-5794.06" table:style-name="ce15">
            <text:p>-5794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43.7900000000009" table:style-name="ce15">
            <text:p>-9943,79</text:p>
          </table:table-cell>
          <table:table-cell office:value-type="float" office:value="21530.38" table:style-name="ce15">
            <text:p>21530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ISELA VELASQUE RODRIGUE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0692.73" table:style-name="ce15">
            <text:p>10692,7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692.73" table:style-name="ce15">
            <text:p>10692,73</text:p>
          </table:table-cell>
          <table:table-cell office:value-type="float" office:value="-321.49" table:style-name="ce15">
            <text:p>-321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21.49" table:style-name="ce15">
            <text:p>-321,49</text:p>
          </table:table-cell>
          <table:table-cell office:value-type="float" office:value="10371.24" table:style-name="ce15">
            <text:p>10371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ISELE FERRAZ DE ARAÚJO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2ªVTCG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41.91" table:style-name="ce15">
            <text:p>1341,91</text:p>
          </table:table-cell>
          <table:table-cell office:value-type="float" office:value="22386.5" table:style-name="ce15">
            <text:p>22386,5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620.45" table:style-name="ce15">
            <text:p>-3620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766.03" table:style-name="ce15">
            <text:p>-5766,03</text:p>
          </table:table-cell>
          <table:table-cell office:value-type="float" office:value="16620.47" table:style-name="ce15">
            <text:p>16620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ISELE NOGUEIRA DE LIM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MANDADOS JUDICIAIS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59.45" table:style-name="ce15">
            <text:p>1059,45</text:p>
          </table:table-cell>
          <table:table-cell office:value-type="float" office:value="31289.16" table:style-name="ce15">
            <text:p>31289,16</text:p>
          </table:table-cell>
          <table:table-cell office:value-type="float" office:value="-4149.7299999999996" table:style-name="ce15">
            <text:p>-4149,73</text:p>
          </table:table-cell>
          <table:table-cell office:value-type="float" office:value="-5751.62" table:style-name="ce15">
            <text:p>-5751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01.35" table:style-name="ce15">
            <text:p>-9901,35</text:p>
          </table:table-cell>
          <table:table-cell office:value-type="float" office:value="21387.81" table:style-name="ce15">
            <text:p>21387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ISLAINE NUNES SOUZA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VTCHAP</text:p>
          </table:table-cell>
          <table:table-cell office:value-type="float" office:value="3429.88" table:style-name="ce15">
            <text:p>3429,88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257.22000000000003" table:style-name="ce15">
            <text:p>257,22</text:p>
          </table:table-cell>
          <table:table-cell office:value-type="float" office:value="92.53" table:style-name="ce15">
            <text:p>92,53</text:p>
          </table:table-cell>
          <table:table-cell office:value-type="float" office:value="8138.47" table:style-name="ce15">
            <text:p>8138,47</text:p>
          </table:table-cell>
          <table:table-cell office:value-type="float" office:value="-480.18" table:style-name="ce15">
            <text:p>-480,18</text:p>
          </table:table-cell>
          <table:table-cell office:value-type="float" office:value="-400.88" table:style-name="ce15">
            <text:p>-400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81.06" table:style-name="ce15">
            <text:p>-881,06</text:p>
          </table:table-cell>
          <table:table-cell office:value-type="float" office:value="7257.41" table:style-name="ce15">
            <text:p>7257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LAUBER BILHALBA DE ALMEID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9675.25" table:style-name="ce15">
            <text:p>19675,25</text:p>
          </table:table-cell>
          <table:table-cell office:value-type="float" office:value="2495.9699999999998" table:style-name="ce15">
            <text:p>2495,97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707.15" table:style-name="ce15">
            <text:p>1707,15</text:p>
          </table:table-cell>
          <table:table-cell office:value-type="float" office:value="25738.880000000001" table:style-name="ce15">
            <text:p>25738,88</text:p>
          </table:table-cell>
          <table:table-cell office:value-type="float" office:value="-2748.38" table:style-name="ce15">
            <text:p>-2748,38</text:p>
          </table:table-cell>
          <table:table-cell office:value-type="float" office:value="-4432.55" table:style-name="ce15">
            <text:p>-4432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180.93" table:style-name="ce15">
            <text:p>-7180,93</text:p>
          </table:table-cell>
          <table:table-cell office:value-type="float" office:value="18557.95" table:style-name="ce15">
            <text:p>18557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LAUCE DE OLIVEIRA BARRO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4494.87" table:style-name="ce15">
            <text:p>4494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.46" table:style-name="ce15">
            <text:p>1116,46</text:p>
          </table:table-cell>
          <table:table-cell office:value-type="float" office:value="21834.15" table:style-name="ce15">
            <text:p>21834,15</text:p>
          </table:table-cell>
          <table:table-cell office:value-type="float" office:value="-1899.16" table:style-name="ce15">
            <text:p>-1899,16</text:p>
          </table:table-cell>
          <table:table-cell office:value-type="float" office:value="-3690.63" table:style-name="ce15">
            <text:p>-3690,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589.79" table:style-name="ce15">
            <text:p>-5589,79</text:p>
          </table:table-cell>
          <table:table-cell office:value-type="float" office:value="16244.36" table:style-name="ce15">
            <text:p>16244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LEISON AMARAL DOS SANTOS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DIVISÃO DE GOVERNANÇA E GESTÃO DE TIC</text:p>
          </table:table-cell>
          <table:table-cell office:value-type="float" office:value="16685.75" table:style-name="ce15">
            <text:p>16685,75</text:p>
          </table:table-cell>
          <table:table-cell office:value-type="float" office:value="2193.85" table:style-name="ce15">
            <text:p>2193,85</text:p>
          </table:table-cell>
          <table:table-cell office:value-type="float" office:value="1776.07" table:style-name="ce15">
            <text:p>1776,07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354.8" table:style-name="ce15">
            <text:p>1354,8</text:p>
          </table:table-cell>
          <table:table-cell office:value-type="float" office:value="25159.45" table:style-name="ce15">
            <text:p>25159,45</text:p>
          </table:table-cell>
          <table:table-cell office:value-type="float" office:value="-988.07" table:style-name="ce15">
            <text:p>-988,07</text:p>
          </table:table-cell>
          <table:table-cell office:value-type="float" office:value="-4343.45" table:style-name="ce15">
            <text:p>-4343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31.52" table:style-name="ce15">
            <text:p>-5331,52</text:p>
          </table:table-cell>
          <table:table-cell office:value-type="float" office:value="19827.93" table:style-name="ce15">
            <text:p>19827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RAZIELA MARTINS BARBOSA GUAZINA DE SIQUEIRA</text:p>
          </table:table-cell>
          <table:table-cell office:value-type="string" table:style-name="ce15">
            <text:p>SECRETÁRIO-GERAL DA PRESIDÊNCIA - CJ-04</text:p>
          </table:table-cell>
          <table:table-cell office:value-type="string" table:style-name="ce15">
            <text:p>SECRETARIA GERAL DA PRESIDÊNCI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2228.4" table:style-name="ce15">
            <text:p>12228,4</text:p>
          </table:table-cell>
          <table:table-cell office:value-type="float" office:value="3148.98" table:style-name="ce15">
            <text:p>3148,98</text:p>
          </table:table-cell>
          <table:table-cell office:value-type="float" office:value="713.93" table:style-name="ce15">
            <text:p>713,93</text:p>
          </table:table-cell>
          <table:table-cell office:value-type="float" office:value="1730.6" table:style-name="ce15">
            <text:p>1730,6</text:p>
          </table:table-cell>
          <table:table-cell office:value-type="float" office:value="34507.660000000003" table:style-name="ce15">
            <text:p>34507,66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6452.63" table:style-name="ce15">
            <text:p>-6452,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598.2099999999991" table:style-name="ce15">
            <text:p>-8598,21</text:p>
          </table:table-cell>
          <table:table-cell office:value-type="float" office:value="25909.45" table:style-name="ce15">
            <text:p>25909,45</text:p>
          </table:table-cell>
          <table:table-cell office:value-type="float" office:value="0" table:style-name="ce15">
            <text:p>0</text:p>
          </table:table-cell>
          <table:table-cell office:value-type="float" office:value="2447.65" table:style-name="ce34">
            <text:p>2447,65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RAZYELLY RAMOS DE OLIVEIR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GABINETE DE JUIZ TITULAR DA VTNAVI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70.23" table:style-name="ce15">
            <text:p>1370,23</text:p>
          </table:table-cell>
          <table:table-cell office:value-type="float" office:value="22414.82" table:style-name="ce15">
            <text:p>22414,82</text:p>
          </table:table-cell>
          <table:table-cell office:value-type="float" office:value="-988.07" table:style-name="ce15">
            <text:p>-988,07</text:p>
          </table:table-cell>
          <table:table-cell office:value-type="float" office:value="-4095.17" table:style-name="ce15">
            <text:p>-4095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83.24" table:style-name="ce15">
            <text:p>-5083,24</text:p>
          </table:table-cell>
          <table:table-cell office:value-type="float" office:value="17331.580000000002" table:style-name="ce15">
            <text:p>17331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UILHERME GOMES NUNES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SECRETARIA DA 1ªVTDO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79.53" table:style-name="ce15">
            <text:p>1279,53</text:p>
          </table:table-cell>
          <table:table-cell office:value-type="float" office:value="18607.740000000002" table:style-name="ce15">
            <text:p>18607,74</text:p>
          </table:table-cell>
          <table:table-cell office:value-type="float" office:value="-988.07" table:style-name="ce15">
            <text:p>-988,07</text:p>
          </table:table-cell>
          <table:table-cell office:value-type="float" office:value="-2978.95" table:style-name="ce15">
            <text:p>-2978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967.02" table:style-name="ce15">
            <text:p>-3967,02</text:p>
          </table:table-cell>
          <table:table-cell office:value-type="float" office:value="14640.72" table:style-name="ce15">
            <text:p>14640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USTAVO EIJI PINHEIRO MORIGUTI</text:p>
          </table:table-cell>
          <table:table-cell office:value-type="string" table:style-name="ce15">
            <text:p>ANALISTA JUDICIÁRIO - NÍVEL SUPERIOR A1</text:p>
          </table:table-cell>
          <table:table-cell office:value-type="string" table:style-name="ce15">
            <text:p>CENTRAL DE MANDADOS DA VTNAVI</text:p>
          </table:table-cell>
          <table:table-cell office:value-type="float" office:value="19923.28" table:style-name="ce15">
            <text:p>19923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7471.23" table:style-name="ce15">
            <text:p>7471,23</text:p>
          </table:table-cell>
          <table:table-cell office:value-type="float" office:value="30543.49" table:style-name="ce15">
            <text:p>30543,49</text:p>
          </table:table-cell>
          <table:table-cell office:value-type="float" office:value="-988.07" table:style-name="ce15">
            <text:p>-988,07</text:p>
          </table:table-cell>
          <table:table-cell office:value-type="float" office:value="-4093.83" table:style-name="ce15">
            <text:p>-4093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81.8999999999996" table:style-name="ce15">
            <text:p>-5081,9</text:p>
          </table:table-cell>
          <table:table-cell office:value-type="float" office:value="25461.59" table:style-name="ce15">
            <text:p>25461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EITOR INACIO GRUBERT JUNIOR</text:p>
          </table:table-cell>
          <table:table-cell office:value-type="string" table:style-name="ce15">
            <text:p>ASSISTENTE DE CONTADORIA - FC-05</text:p>
          </table:table-cell>
          <table:table-cell office:value-type="string" table:style-name="ce15">
            <text:p>NÚCLEO DE CONTADORIA E APOIO JUDICIÁRIO</text:p>
          </table:table-cell>
          <table:table-cell office:value-type="float" office:value="15142.65" table:style-name="ce15">
            <text:p>15142,6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925.34" table:style-name="ce15">
            <text:p>925,34</text:p>
          </table:table-cell>
          <table:table-cell office:value-type="float" office:value="22091.99" table:style-name="ce15">
            <text:p>22091,99</text:p>
          </table:table-cell>
          <table:table-cell office:value-type="float" office:value="-1890.97" table:style-name="ce15">
            <text:p>-1890,97</text:p>
          </table:table-cell>
          <table:table-cell office:value-type="float" office:value="-3421.84" table:style-name="ce15">
            <text:p>-3421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12.81" table:style-name="ce15">
            <text:p>-5312,81</text:p>
          </table:table-cell>
          <table:table-cell office:value-type="float" office:value="16779.18" table:style-name="ce15">
            <text:p>16779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EITOR PERIN CAMPITELLI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2549.81" table:style-name="ce15">
            <text:p>2549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390.2199999999998" table:style-name="ce15">
            <text:p>2390,22</text:p>
          </table:table-cell>
          <table:table-cell office:value-type="float" office:value="20391.3" table:style-name="ce15">
            <text:p>20391,3</text:p>
          </table:table-cell>
          <table:table-cell office:value-type="float" office:value="-1450.92" table:style-name="ce15">
            <text:p>-1450,92</text:p>
          </table:table-cell>
          <table:table-cell office:value-type="float" office:value="-3061.31" table:style-name="ce15">
            <text:p>-3061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512.2299999999996" table:style-name="ce15">
            <text:p>-4512,23</text:p>
          </table:table-cell>
          <table:table-cell office:value-type="float" office:value="15879.07" table:style-name="ce15">
            <text:p>15879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ELENA HIKARI TOMINAG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20260.37" table:style-name="ce15">
            <text:p>20260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0260.37" table:style-name="ce15">
            <text:p>20260,37</text:p>
          </table:table-cell>
          <table:table-cell office:value-type="float" office:value="0" table:style-name="ce15">
            <text:p>0</text:p>
          </table:table-cell>
          <table:table-cell office:value-type="float" office:value="-4495.8900000000003" table:style-name="ce15">
            <text:p>-4495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495.8900000000003" table:style-name="ce15">
            <text:p>-4495,89</text:p>
          </table:table-cell>
          <table:table-cell office:value-type="float" office:value="15764.48" table:style-name="ce15">
            <text:p>15764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ÉLIO KENJI NISHIMURA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JOÃO DE DEUS GOMES DE SOUZ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84.18" table:style-name="ce15">
            <text:p>1384,18</text:p>
          </table:table-cell>
          <table:table-cell office:value-type="float" office:value="22805.46" table:style-name="ce15">
            <text:p>22805,46</text:p>
          </table:table-cell>
          <table:table-cell office:value-type="float" office:value="-988.07" table:style-name="ce15">
            <text:p>-988,07</text:p>
          </table:table-cell>
          <table:table-cell office:value-type="float" office:value="-3950.47" table:style-name="ce15">
            <text:p>-3950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938.54" table:style-name="ce15">
            <text:p>-4938,54</text:p>
          </table:table-cell>
          <table:table-cell office:value-type="float" office:value="17866.919999999998" table:style-name="ce15">
            <text:p>17866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ÉLIO TEIXEIR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1873.78" table:style-name="ce15">
            <text:p>1873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99.22" table:style-name="ce15">
            <text:p>799,22</text:p>
          </table:table-cell>
          <table:table-cell office:value-type="float" office:value="18124.27" table:style-name="ce15">
            <text:p>18124,27</text:p>
          </table:table-cell>
          <table:table-cell office:value-type="float" office:value="-1339.38" table:style-name="ce15">
            <text:p>-1339,38</text:p>
          </table:table-cell>
          <table:table-cell office:value-type="float" office:value="-3383.05" table:style-name="ce15">
            <text:p>-3383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722.43" table:style-name="ce15">
            <text:p>-4722,43</text:p>
          </table:table-cell>
          <table:table-cell office:value-type="float" office:value="13401.84" table:style-name="ce15">
            <text:p>13401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ELOISA HELENA WANDERLEY MACIEL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4436.8599999999997" table:style-name="ce15">
            <text:p>4436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36.8599999999997" table:style-name="ce15">
            <text:p>4436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36.8599999999997" table:style-name="ce15">
            <text:p>4436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ELTON SAVIO DE SOUSA ROS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MANDADOS JUDICIAIS</text:p>
          </table:table-cell>
          <table:table-cell office:value-type="float" office:value="28677.82" table:style-name="ce15">
            <text:p>28677,82</text:p>
          </table:table-cell>
          <table:table-cell office:value-type="float" office:value="2596.15" table:style-name="ce15">
            <text:p>2596,15</text:p>
          </table:table-cell>
          <table:table-cell office:value-type="float" office:value="0" table:style-name="ce15">
            <text:p>0</text:p>
          </table:table-cell>
          <table:table-cell office:value-type="float" office:value="4251.8100000000004" table:style-name="ce15">
            <text:p>4251,81</text:p>
          </table:table-cell>
          <table:table-cell office:value-type="float" office:value="0" table:style-name="ce15">
            <text:p>0</text:p>
          </table:table-cell>
          <table:table-cell office:value-type="float" office:value="1139.43" table:style-name="ce15">
            <text:p>1139,43</text:p>
          </table:table-cell>
          <table:table-cell office:value-type="float" office:value="36665.21" table:style-name="ce15">
            <text:p>36665,21</text:p>
          </table:table-cell>
          <table:table-cell office:value-type="float" office:value="-4626.51" table:style-name="ce15">
            <text:p>-4626,51</text:p>
          </table:table-cell>
          <table:table-cell office:value-type="float" office:value="-6262.91" table:style-name="ce15">
            <text:p>-6262,9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889.42" table:style-name="ce15">
            <text:p>-10889,42</text:p>
          </table:table-cell>
          <table:table-cell office:value-type="float" office:value="25775.79" table:style-name="ce15">
            <text:p>25775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ENI PEREIRA RODRIGUES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/>
          </table:table-cell>
          <table:table-cell office:value-type="float" office:value="14679.72" table:style-name="ce15">
            <text:p>14679,72</text:p>
          </table:table-cell>
          <table:table-cell office:value-type="float" office:value="4790.2299999999996" table:style-name="ce15">
            <text:p>4790,23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557.28" table:style-name="ce15">
            <text:p>557,28</text:p>
          </table:table-cell>
          <table:table-cell office:value-type="float" office:value="21887.74" table:style-name="ce15">
            <text:p>21887,74</text:p>
          </table:table-cell>
          <table:table-cell office:value-type="float" office:value="-2301.59" table:style-name="ce15">
            <text:p>-2301,59</text:p>
          </table:table-cell>
          <table:table-cell office:value-type="float" office:value="-3812.57" table:style-name="ce15">
            <text:p>-3812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14.16" table:style-name="ce15">
            <text:p>-6114,16</text:p>
          </table:table-cell>
          <table:table-cell office:value-type="float" office:value="15773.58" table:style-name="ce15">
            <text:p>15773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ENRIQUE FEDER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6065.27" table:style-name="ce15">
            <text:p>6065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08.27" table:style-name="ce15">
            <text:p>808,27</text:p>
          </table:table-cell>
          <table:table-cell office:value-type="float" office:value="22324.81" table:style-name="ce15">
            <text:p>22324,81</text:p>
          </table:table-cell>
          <table:table-cell office:value-type="float" office:value="-2030.97" table:style-name="ce15">
            <text:p>-2030,97</text:p>
          </table:table-cell>
          <table:table-cell office:value-type="float" office:value="-3926.21" table:style-name="ce15">
            <text:p>-3926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57.18" table:style-name="ce15">
            <text:p>-5957,18</text:p>
          </table:table-cell>
          <table:table-cell office:value-type="float" office:value="16367.63" table:style-name="ce15">
            <text:p>16367,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ENRY SERR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TOR DE COORDENAÇÃO DE CARTAS PRECATÓRIAS E MANDADOS JUDICIAIS DE TRÊS LAGOAS</text:p>
          </table:table-cell>
          <table:table-cell office:value-type="float" office:value="27597.65" table:style-name="ce15">
            <text:p>27597,65</text:p>
          </table:table-cell>
          <table:table-cell office:value-type="float" office:value="4036.56" table:style-name="ce15">
            <text:p>4036,56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44.43" table:style-name="ce15">
            <text:p>1044,43</text:p>
          </table:table-cell>
          <table:table-cell office:value-type="float" office:value="34539.15" table:style-name="ce15">
            <text:p>34539,15</text:p>
          </table:table-cell>
          <table:table-cell office:value-type="float" office:value="-988.07" table:style-name="ce15">
            <text:p>-988,07</text:p>
          </table:table-cell>
          <table:table-cell office:value-type="float" office:value="-7466.82" table:style-name="ce15">
            <text:p>-7466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454.89" table:style-name="ce15">
            <text:p>-8454,89</text:p>
          </table:table-cell>
          <table:table-cell office:value-type="float" office:value="26084.26" table:style-name="ce15">
            <text:p>26084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IGYA ALESSANDRA MERLIN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NÚCLEO DE SAÚDE E PROGRAMAS ASSISTENCIAIS</text:p>
          </table:table-cell>
          <table:table-cell office:value-type="float" office:value="28405.9" table:style-name="ce15">
            <text:p>28405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564.54" table:style-name="ce15">
            <text:p>2564,54</text:p>
          </table:table-cell>
          <table:table-cell office:value-type="float" office:value="32830.949999999997" table:style-name="ce15">
            <text:p>32830,95</text:p>
          </table:table-cell>
          <table:table-cell office:value-type="float" office:value="-4079.41" table:style-name="ce15">
            <text:p>-4079,41</text:p>
          </table:table-cell>
          <table:table-cell office:value-type="float" office:value="-5728.92" table:style-name="ce15">
            <text:p>-5728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808.33" table:style-name="ce15">
            <text:p>-9808,33</text:p>
          </table:table-cell>
          <table:table-cell office:value-type="float" office:value="23022.62" table:style-name="ce15">
            <text:p>23022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ILDA LOPES PENHARBEL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15451.27" table:style-name="ce15">
            <text:p>15451,27</text:p>
          </table:table-cell>
          <table:table-cell office:value-type="float" office:value="2631.8" table:style-name="ce15">
            <text:p>2631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01.48" table:style-name="ce15">
            <text:p>801,48</text:p>
          </table:table-cell>
          <table:table-cell office:value-type="float" office:value="18884.55" table:style-name="ce15">
            <text:p>18884,55</text:p>
          </table:table-cell>
          <table:table-cell office:value-type="float" office:value="-1464.45" table:style-name="ce15">
            <text:p>-1464,45</text:p>
          </table:table-cell>
          <table:table-cell office:value-type="float" office:value="-3137.8" table:style-name="ce15">
            <text:p>-3137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602.25" table:style-name="ce15">
            <text:p>-4602,25</text:p>
          </table:table-cell>
          <table:table-cell office:value-type="float" office:value="14282.3" table:style-name="ce15">
            <text:p>14282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ORLENE DUTRA DE ARAÚJO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CRETARIA DE APOIO À EXECUÇÃO E À CONCILIAÇÃO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2488.64" table:style-name="ce15">
            <text:p>2488,64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77.24" table:style-name="ce15">
            <text:p>1377,24</text:p>
          </table:table-cell>
          <table:table-cell office:value-type="float" office:value="25132.85" table:style-name="ce15">
            <text:p>25132,85</text:p>
          </table:table-cell>
          <table:table-cell office:value-type="float" office:value="-2556.21" table:style-name="ce15">
            <text:p>-2556,21</text:p>
          </table:table-cell>
          <table:table-cell office:value-type="float" office:value="-4409.46" table:style-name="ce15">
            <text:p>-4409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965.67" table:style-name="ce15">
            <text:p>-6965,67</text:p>
          </table:table-cell>
          <table:table-cell office:value-type="float" office:value="18167.18" table:style-name="ce15">
            <text:p>18167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AMARA DE OLIVEIRA SILV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TOR DE ESTÁGIO E FREQUÊNCIA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360.7199999999998" table:style-name="ce15">
            <text:p>2360,72</text:p>
          </table:table-cell>
          <table:table-cell office:value-type="float" office:value="18966.669999999998" table:style-name="ce15">
            <text:p>18966,67</text:p>
          </table:table-cell>
          <table:table-cell office:value-type="float" office:value="-988.07" table:style-name="ce15">
            <text:p>-988,07</text:p>
          </table:table-cell>
          <table:table-cell office:value-type="float" office:value="-2738.81" table:style-name="ce15">
            <text:p>-2738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726.88" table:style-name="ce15">
            <text:p>-3726,88</text:p>
          </table:table-cell>
          <table:table-cell office:value-type="float" office:value="15239.79" table:style-name="ce15">
            <text:p>15239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ANE CECILIA TORRES BUCINSKY DE OLIVEIRA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6ªVTCG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4451.37" table:style-name="ce15">
            <text:p>4451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51.37" table:style-name="ce15">
            <text:p>4451,37</text:p>
          </table:table-cell>
          <table:table-cell office:value-type="float" office:value="1621" table:style-name="ce15">
            <text:p>1621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ÍCARO SABBATH DA SILVA LEAL</text:p>
          </table:table-cell>
          <table:table-cell office:value-type="string" table:style-name="ce15">
            <text:p>TÉCNICO JUDICIÁRIO - NÍVEL MÉDIO A1</text:p>
          </table:table-cell>
          <table:table-cell office:value-type="string" table:style-name="ce15">
            <text:p>SECRETARIA DA 1ªVTDO</text:p>
          </table:table-cell>
          <table:table-cell office:value-type="float" office:value="11540.8" table:style-name="ce15">
            <text:p>11540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3824.71" table:style-name="ce15">
            <text:p>3824,71</text:p>
          </table:table-cell>
          <table:table-cell office:value-type="float" office:value="17226.02" table:style-name="ce15">
            <text:p>17226,02</text:p>
          </table:table-cell>
          <table:table-cell office:value-type="float" office:value="-988.07" table:style-name="ce15">
            <text:p>-988,07</text:p>
          </table:table-cell>
          <table:table-cell office:value-type="float" office:value="-1926.79" table:style-name="ce15">
            <text:p>-1926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914.86" table:style-name="ce15">
            <text:p>-2914,86</text:p>
          </table:table-cell>
          <table:table-cell office:value-type="float" office:value="14311.16" table:style-name="ce15">
            <text:p>14311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DAMIR FRANCO DE LIM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59.36" table:style-name="ce15">
            <text:p>2459,36</text:p>
          </table:table-cell>
          <table:table-cell office:value-type="float" office:value="18682.18" table:style-name="ce15">
            <text:p>18682,18</text:p>
          </table:table-cell>
          <table:table-cell office:value-type="float" office:value="-1157.51" table:style-name="ce15">
            <text:p>-1157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57.51" table:style-name="ce15">
            <text:p>-1157,51</text:p>
          </table:table-cell>
          <table:table-cell office:value-type="float" office:value="17524.669999999998" table:style-name="ce15">
            <text:p>17524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LDA VIEIRA GENOUD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15233.7" table:style-name="ce15">
            <text:p>15233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233.7" table:style-name="ce15">
            <text:p>15233,7</text:p>
          </table:table-cell>
          <table:table-cell office:value-type="float" office:value="-994.31" table:style-name="ce15">
            <text:p>-994,31</text:p>
          </table:table-cell>
          <table:table-cell office:value-type="float" office:value="-2483.5100000000002" table:style-name="ce15">
            <text:p>-2483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477.82" table:style-name="ce15">
            <text:p>-3477,82</text:p>
          </table:table-cell>
          <table:table-cell office:value-type="float" office:value="11755.88" table:style-name="ce15">
            <text:p>11755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LÍDIO TEIXEIRA DE SOUSA FILHO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7905.23" table:style-name="ce15">
            <text:p>7905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66.53" table:style-name="ce15">
            <text:p>966,53</text:p>
          </table:table-cell>
          <table:table-cell office:value-type="float" office:value="33728.53" table:style-name="ce15">
            <text:p>33728,53</text:p>
          </table:table-cell>
          <table:table-cell office:value-type="float" office:value="-3979.81" table:style-name="ce15">
            <text:p>-3979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979.81" table:style-name="ce15">
            <text:p>-3979,81</text:p>
          </table:table-cell>
          <table:table-cell office:value-type="float" office:value="29748.720000000001" table:style-name="ce15">
            <text:p>29748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ONE ALBUQUERQUE PINTO</text:p>
          </table:table-cell>
          <table:table-cell office:value-type="string" table:style-name="ce15">
            <text:p>ASSESSOR-CHEFE - CJ-03</text:p>
          </table:table-cell>
          <table:table-cell office:value-type="string" table:style-name="ce15">
            <text:p>GAB. DESEMBARGADOR JOÃO DE DEUS GOMES DE SOUZA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665.13" table:style-name="ce15">
            <text:p>16665,1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17.23" table:style-name="ce15">
            <text:p>617,23</text:p>
          </table:table-cell>
          <table:table-cell office:value-type="float" office:value="19142.87" table:style-name="ce15">
            <text:p>19142,87</text:p>
          </table:table-cell>
          <table:table-cell office:value-type="float" office:value="-988.07" table:style-name="ce15">
            <text:p>-988,07</text:p>
          </table:table-cell>
          <table:table-cell office:value-type="float" office:value="-3402.46" table:style-name="ce15">
            <text:p>-3402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390.53" table:style-name="ce15">
            <text:p>-4390,53</text:p>
          </table:table-cell>
          <table:table-cell office:value-type="float" office:value="14752.34" table:style-name="ce15">
            <text:p>14752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ONE ALBUQUERQUE PINTO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5628.32" table:style-name="ce15">
            <text:p>25628,32</text:p>
          </table:table-cell>
          <table:table-cell office:value-type="float" office:value="2943.53" table:style-name="ce15">
            <text:p>2943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82.04" table:style-name="ce15">
            <text:p>1382,04</text:p>
          </table:table-cell>
          <table:table-cell office:value-type="float" office:value="29953.89" table:style-name="ce15">
            <text:p>29953,89</text:p>
          </table:table-cell>
          <table:table-cell office:value-type="float" office:value="-2280.81" table:style-name="ce15">
            <text:p>-2280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280.81" table:style-name="ce15">
            <text:p>-2280,81</text:p>
          </table:table-cell>
          <table:table-cell office:value-type="float" office:value="27673.08" table:style-name="ce15">
            <text:p>27673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RACELLE QUEIROZ SANTANA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NÚCLEO DE LEGISLAÇÃO DE PESSOAL</text:p>
          </table:table-cell>
          <table:table-cell office:value-type="float" office:value="12660.75" table:style-name="ce15">
            <text:p>12660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37.45" table:style-name="ce15">
            <text:p>4437,45</text:p>
          </table:table-cell>
          <table:table-cell office:value-type="float" office:value="122.12" table:style-name="ce15">
            <text:p>122,12</text:p>
          </table:table-cell>
          <table:table-cell office:value-type="float" office:value="1096.1300000000001" table:style-name="ce15">
            <text:p>1096,13</text:p>
          </table:table-cell>
          <table:table-cell office:value-type="float" office:value="18316.45" table:style-name="ce15">
            <text:p>18316,45</text:p>
          </table:table-cell>
          <table:table-cell office:value-type="float" office:value="-988.07" table:style-name="ce15">
            <text:p>-988,07</text:p>
          </table:table-cell>
          <table:table-cell office:value-type="float" office:value="-2237.7600000000002" table:style-name="ce15">
            <text:p>-2237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225.83" table:style-name="ce15">
            <text:p>-3225,83</text:p>
          </table:table-cell>
          <table:table-cell office:value-type="float" office:value="15090.62" table:style-name="ce15">
            <text:p>15090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RMA APARECIDA DOS SANTOS MIRANDA</text:p>
          </table:table-cell>
          <table:table-cell office:value-type="string" table:style-name="ce15">
            <text:p>AUXILIAR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1873.78" table:style-name="ce15">
            <text:p>1873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5.02" table:style-name="ce15">
            <text:p>555,02</text:p>
          </table:table-cell>
          <table:table-cell office:value-type="float" office:value="17108.52" table:style-name="ce15">
            <text:p>17108,52</text:p>
          </table:table-cell>
          <table:table-cell office:value-type="float" office:value="-1212.07" table:style-name="ce15">
            <text:p>-1212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212.07" table:style-name="ce15">
            <text:p>-1212,07</text:p>
          </table:table-cell>
          <table:table-cell office:value-type="float" office:value="15896.45" table:style-name="ce15">
            <text:p>15896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SABELA QUEVEDO GOMES</text:p>
          </table:table-cell>
          <table:table-cell office:value-type="string" table:style-name="ce15">
            <text:p>ASSISTENTE ADMINISTRATIVO - FC-03</text:p>
          </table:table-cell>
          <table:table-cell office:value-type="string" table:style-name="ce15">
            <text:p>GAB. DESEMBARGADOR ANDRÉ LUÍS MORAES DE OLIVEIRA</text:p>
          </table:table-cell>
          <table:table-cell office:value-type="float" office:value="25319.7" table:style-name="ce15">
            <text:p>25319,7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578.44000000000005" table:style-name="ce15">
            <text:p>578,44</text:p>
          </table:table-cell>
          <table:table-cell office:value-type="float" office:value="29534.720000000001" table:style-name="ce15">
            <text:p>29534,72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5560.81" table:style-name="ce15">
            <text:p>-5560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130.99" table:style-name="ce15">
            <text:p>-9130,99</text:p>
          </table:table-cell>
          <table:table-cell office:value-type="float" office:value="20403.73" table:style-name="ce15">
            <text:p>20403,7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SADORA REGGIORI KAMIYA</text:p>
          </table:table-cell>
          <table:table-cell office:value-type="string" table:style-name="ce15">
            <text:p>ANALISTA JUDICIÁRIO - NÍVEL SUPERIOR A1</text:p>
          </table:table-cell>
          <table:table-cell office:value-type="string" table:style-name="ce15">
            <text:p>SECRETARIA DA 1ªVTDO</text:p>
          </table:table-cell>
          <table:table-cell office:value-type="float" office:value="16803.86" table:style-name="ce15">
            <text:p>16803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188.93" table:style-name="ce15">
            <text:p>6188,93</text:p>
          </table:table-cell>
          <table:table-cell office:value-type="float" office:value="24853.3" table:style-name="ce15">
            <text:p>24853,3</text:p>
          </table:table-cell>
          <table:table-cell office:value-type="float" office:value="-988.07" table:style-name="ce15">
            <text:p>-988,07</text:p>
          </table:table-cell>
          <table:table-cell office:value-type="float" office:value="-3440.61" table:style-name="ce15">
            <text:p>-3440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428.68" table:style-name="ce15">
            <text:p>-4428,68</text:p>
          </table:table-cell>
          <table:table-cell office:value-type="float" office:value="20424.62" table:style-name="ce15">
            <text:p>20424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VETE FÁTIMA FERREIR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1945.48" table:style-name="ce15">
            <text:p>1945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07.3900000000001" table:style-name="ce15">
            <text:p>1107,39</text:p>
          </table:table-cell>
          <table:table-cell office:value-type="float" office:value="19275.689999999999" table:style-name="ce15">
            <text:p>19275,69</text:p>
          </table:table-cell>
          <table:table-cell office:value-type="float" office:value="-1478.52" table:style-name="ce15">
            <text:p>-1478,52</text:p>
          </table:table-cell>
          <table:table-cell office:value-type="float" office:value="-3105.23" table:style-name="ce15">
            <text:p>-3105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583.75" table:style-name="ce15">
            <text:p>-4583,75</text:p>
          </table:table-cell>
          <table:table-cell office:value-type="float" office:value="14691.94" table:style-name="ce15">
            <text:p>14691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ACIRA ROSA DOS SANTOS MOREIR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1934.94" table:style-name="ce15">
            <text:p>1934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.45" table:style-name="ce15">
            <text:p>1116,45</text:p>
          </table:table-cell>
          <table:table-cell office:value-type="float" office:value="19274.21" table:style-name="ce15">
            <text:p>19274,21</text:p>
          </table:table-cell>
          <table:table-cell office:value-type="float" office:value="-1476.78" table:style-name="ce15">
            <text:p>-1476,78</text:p>
          </table:table-cell>
          <table:table-cell office:value-type="float" office:value="-3154.95" table:style-name="ce15">
            <text:p>-3154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631.7299999999996" table:style-name="ce15">
            <text:p>-4631,73</text:p>
          </table:table-cell>
          <table:table-cell office:value-type="float" office:value="14642.48" table:style-name="ce15">
            <text:p>14642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ACKELINE GONÇALVES JACQUES EUQUÉRIO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5ªVTCG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489.08" table:style-name="ce15">
            <text:p>489,08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2315" table:style-name="ce15">
            <text:p>2315</text:p>
          </table:table-cell>
          <table:table-cell office:value-type="float" office:value="1422.77" table:style-name="ce15">
            <text:p>1422,77</text:p>
          </table:table-cell>
          <table:table-cell office:value-type="float" office:value="25117.13" table:style-name="ce15">
            <text:p>25117,13</text:p>
          </table:table-cell>
          <table:table-cell office:value-type="float" office:value="-988.07" table:style-name="ce15">
            <text:p>-988,07</text:p>
          </table:table-cell>
          <table:table-cell office:value-type="float" office:value="-4823.8599999999997" table:style-name="ce15">
            <text:p>-4823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11.93" table:style-name="ce15">
            <text:p>-5811,93</text:p>
          </table:table-cell>
          <table:table-cell office:value-type="float" office:value="19305.2" table:style-name="ce15">
            <text:p>19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ACSON DOUGLAS BOMFIM DE OLIVEIRA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ÇÃO DE CONTADORIA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79.53" table:style-name="ce15">
            <text:p>1279,53</text:p>
          </table:table-cell>
          <table:table-cell office:value-type="float" office:value="18607.740000000002" table:style-name="ce15">
            <text:p>18607,74</text:p>
          </table:table-cell>
          <table:table-cell office:value-type="float" office:value="-988.07" table:style-name="ce15">
            <text:p>-988,07</text:p>
          </table:table-cell>
          <table:table-cell office:value-type="float" office:value="-2920.55" table:style-name="ce15">
            <text:p>-2920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908.62" table:style-name="ce15">
            <text:p>-3908,62</text:p>
          </table:table-cell>
          <table:table-cell office:value-type="float" office:value="14699.12" table:style-name="ce15">
            <text:p>14699,1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AIME CALDEIRA</text:p>
          </table:table-cell>
          <table:table-cell office:value-type="string" table:style-name="ce15">
            <text:p>JUIZ CLASSISTA</text:p>
          </table:table-cell>
          <table:table-cell office:value-type="string" table:style-name="ce15">
            <text:p>INATIVO</text:p>
          </table:table-cell>
          <table:table-cell office:value-type="float" office:value="11424.91" table:style-name="ce15">
            <text:p>11424,91</text:p>
          </table:table-cell>
          <table:table-cell office:value-type="float" office:value="571.25" table:style-name="ce15">
            <text:p>571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996.16" table:style-name="ce15">
            <text:p>11996,16</text:p>
          </table:table-cell>
          <table:table-cell office:value-type="float" office:value="-510.48" table:style-name="ce15">
            <text:p>-510,48</text:p>
          </table:table-cell>
          <table:table-cell office:value-type="float" office:value="-1674.1" table:style-name="ce15">
            <text:p>-1674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184.58" table:style-name="ce15">
            <text:p>-2184,58</text:p>
          </table:table-cell>
          <table:table-cell office:value-type="float" office:value="9811.58" table:style-name="ce15">
            <text:p>9811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AIR MARTINS JANKOSWSKY</text:p>
          </table:table-cell>
          <table:table-cell office:value-type="string" table:style-name="ce15">
            <text:p>ASSISTENTE ADMINISTRATIVO - FC-03</text:p>
          </table:table-cell>
          <table:table-cell office:value-type="string" table:style-name="ce15">
            <text:p>GAB. DESEMBARGADOR CÉSAR PALUMBO FERNANDES</text:p>
          </table:table-cell>
          <table:table-cell office:value-type="float" office:value="24856.77" table:style-name="ce15">
            <text:p>24856,77</text:p>
          </table:table-cell>
          <table:table-cell office:value-type="float" office:value="7411.44" table:style-name="ce15">
            <text:p>7411,44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10.01" table:style-name="ce15">
            <text:p>1010,01</text:p>
          </table:table-cell>
          <table:table-cell office:value-type="float" office:value="36914.800000000003" table:style-name="ce15">
            <text:p>36914,8</text:p>
          </table:table-cell>
          <table:table-cell office:value-type="float" office:value="-988.07" table:style-name="ce15">
            <text:p>-988,07</text:p>
          </table:table-cell>
          <table:table-cell office:value-type="float" office:value="-7289.7" table:style-name="ce15">
            <text:p>-7289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277.77" table:style-name="ce15">
            <text:p>-8277,77</text:p>
          </table:table-cell>
          <table:table-cell office:value-type="float" office:value="28637.03" table:style-name="ce15">
            <text:p>28637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AIRO DE SOUSA ROS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2618.3000000000002" table:style-name="ce15">
            <text:p>2618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32.31" table:style-name="ce15">
            <text:p>1132,31</text:p>
          </table:table-cell>
          <table:table-cell office:value-type="float" office:value="19973.43" table:style-name="ce15">
            <text:p>19973,43</text:p>
          </table:table-cell>
          <table:table-cell office:value-type="float" office:value="-1589.53" table:style-name="ce15">
            <text:p>-1589,53</text:p>
          </table:table-cell>
          <table:table-cell office:value-type="float" office:value="-2924.04" table:style-name="ce15">
            <text:p>-2924,0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513.57" table:style-name="ce15">
            <text:p>-4513,57</text:p>
          </table:table-cell>
          <table:table-cell office:value-type="float" office:value="15459.86" table:style-name="ce15">
            <text:p>15459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AKSON GOMES PELZL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8517.919999999998" table:style-name="ce15">
            <text:p>18517,92</text:p>
          </table:table-cell>
          <table:table-cell office:value-type="float" office:value="1531.93" table:style-name="ce15">
            <text:p>1531,93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33.27" table:style-name="ce15">
            <text:p>1233,27</text:p>
          </table:table-cell>
          <table:table-cell office:value-type="float" office:value="23143.63" table:style-name="ce15">
            <text:p>23143,63</text:p>
          </table:table-cell>
          <table:table-cell office:value-type="float" office:value="-2387.91" table:style-name="ce15">
            <text:p>-2387,91</text:p>
          </table:table-cell>
          <table:table-cell office:value-type="float" office:value="-3896.17" table:style-name="ce15">
            <text:p>-3896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284.08" table:style-name="ce15">
            <text:p>-6284,08</text:p>
          </table:table-cell>
          <table:table-cell office:value-type="float" office:value="16859.55" table:style-name="ce15">
            <text:p>16859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ANAINA DIAS DUARTE MARTINS</text:p>
          </table:table-cell>
          <table:table-cell office:value-type="string" table:style-name="ce15">
            <text:p>ASSESSOR - CJ-02</text:p>
          </table:table-cell>
          <table:table-cell office:value-type="string" table:style-name="ce15">
            <text:p>GAB. DESEMBARGADOR FRANCISCO DAS CHAGAS LIMA FILHO</text:p>
          </table:table-cell>
          <table:table-cell office:value-type="float" office:value="23808.49" table:style-name="ce15">
            <text:p>23808,49</text:p>
          </table:table-cell>
          <table:table-cell office:value-type="float" office:value="0" table:style-name="ce15">
            <text:p>0</text:p>
          </table:table-cell>
          <table:table-cell office:value-type="float" office:value="9528.81" table:style-name="ce15">
            <text:p>9528,81</text:p>
          </table:table-cell>
          <table:table-cell office:value-type="float" office:value="3148.98" table:style-name="ce15">
            <text:p>3148,98</text:p>
          </table:table-cell>
          <table:table-cell office:value-type="float" office:value="362.09" table:style-name="ce15">
            <text:p>362,09</text:p>
          </table:table-cell>
          <table:table-cell office:value-type="float" office:value="4498.7" table:style-name="ce15">
            <text:p>4498,7</text:p>
          </table:table-cell>
          <table:table-cell office:value-type="float" office:value="41347.07" table:style-name="ce15">
            <text:p>41347,07</text:p>
          </table:table-cell>
          <table:table-cell office:value-type="float" office:value="-988.07" table:style-name="ce15">
            <text:p>-988,07</text:p>
          </table:table-cell>
          <table:table-cell office:value-type="float" office:value="-8034.75" table:style-name="ce15">
            <text:p>-8034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022.82" table:style-name="ce15">
            <text:p>-9022,82</text:p>
          </table:table-cell>
          <table:table-cell office:value-type="float" office:value="32324.25" table:style-name="ce15">
            <text:p>32324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ANCER BARBOSA SOBREIRA</text:p>
          </table:table-cell>
          <table:table-cell office:value-type="string" table:style-name="ce15">
            <text:p>CHEFE DO SETOR DE EXPEDIENTES ADMINISTRATIVOS - FC-03</text:p>
          </table:table-cell>
          <table:table-cell office:value-type="string" table:style-name="ce15">
            <text:p>SETOR DE EXPEDIENTES ADMINISTRATIVOS</text:p>
          </table:table-cell>
          <table:table-cell office:value-type="float" office:value="19023.810000000001" table:style-name="ce15">
            <text:p>19023,81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2176.66" table:style-name="ce15">
            <text:p>2176,66</text:p>
          </table:table-cell>
          <table:table-cell office:value-type="float" office:value="26125.52" table:style-name="ce15">
            <text:p>26125,52</text:p>
          </table:table-cell>
          <table:table-cell office:value-type="float" office:value="-2531.36" table:style-name="ce15">
            <text:p>-2531,36</text:p>
          </table:table-cell>
          <table:table-cell office:value-type="float" office:value="-4062.98" table:style-name="ce15">
            <text:p>-4062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594.34" table:style-name="ce15">
            <text:p>-6594,34</text:p>
          </table:table-cell>
          <table:table-cell office:value-type="float" office:value="19531.18" table:style-name="ce15">
            <text:p>19531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ANE CLÉIA DOBRI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3ªVTCG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44.24" table:style-name="ce15">
            <text:p>1244,24</text:p>
          </table:table-cell>
          <table:table-cell office:value-type="float" office:value="21980.21" table:style-name="ce15">
            <text:p>21980,21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691.99" table:style-name="ce15">
            <text:p>-3691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37.57" table:style-name="ce15">
            <text:p>-5837,57</text:p>
          </table:table-cell>
          <table:table-cell office:value-type="float" office:value="16142.64" table:style-name="ce15">
            <text:p>16142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ANETE RIBEIRO DE MIRAND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2549.81" table:style-name="ce15">
            <text:p>2549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9.55999999999995" table:style-name="ce15">
            <text:p>559,56</text:p>
          </table:table-cell>
          <table:table-cell office:value-type="float" office:value="17789.09" table:style-name="ce15">
            <text:p>17789,09</text:p>
          </table:table-cell>
          <table:table-cell office:value-type="float" office:value="-1323.62" table:style-name="ce15">
            <text:p>-1323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323.62" table:style-name="ce15">
            <text:p>-1323,62</text:p>
          </table:table-cell>
          <table:table-cell office:value-type="float" office:value="16465.47" table:style-name="ce15">
            <text:p>16465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ANINE PAGNAN DE CARVALH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FSUL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13.7" table:style-name="ce15">
            <text:p>1513,7</text:p>
          </table:table-cell>
          <table:table-cell office:value-type="float" office:value="32340.48" table:style-name="ce15">
            <text:p>32340,48</text:p>
          </table:table-cell>
          <table:table-cell office:value-type="float" office:value="-988.07" table:style-name="ce15">
            <text:p>-988,07</text:p>
          </table:table-cell>
          <table:table-cell office:value-type="float" office:value="-6264.99" table:style-name="ce15">
            <text:p>-6264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253.06" table:style-name="ce15">
            <text:p>-7253,06</text:p>
          </table:table-cell>
          <table:table-cell office:value-type="float" office:value="25087.42" table:style-name="ce15">
            <text:p>25087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ÂNIO APARECIDO VILA MAIOR DA SILV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6820.509999999998" table:style-name="ce15">
            <text:p>16820,51</text:p>
          </table:table-cell>
          <table:table-cell office:value-type="float" office:value="3024.54" table:style-name="ce15">
            <text:p>3024,54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1114.04" table:style-name="ce15">
            <text:p>1114,04</text:p>
          </table:table-cell>
          <table:table-cell office:value-type="float" office:value="638.85" table:style-name="ce15">
            <text:p>638,85</text:p>
          </table:table-cell>
          <table:table-cell office:value-type="float" office:value="23458.45" table:style-name="ce15">
            <text:p>23458,45</text:p>
          </table:table-cell>
          <table:table-cell office:value-type="float" office:value="-2722.01" table:style-name="ce15">
            <text:p>-2722,01</text:p>
          </table:table-cell>
          <table:table-cell office:value-type="float" office:value="-4106.47" table:style-name="ce15">
            <text:p>-4106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828.48" table:style-name="ce15">
            <text:p>-6828,48</text:p>
          </table:table-cell>
          <table:table-cell office:value-type="float" office:value="16629.97" table:style-name="ce15">
            <text:p>16629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AQUES BENTO HACHMANN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TOR DE APOIO AO JUIZ DIRETOR DO FORO DE DOURADOS</text:p>
          </table:table-cell>
          <table:table-cell office:value-type="float" office:value="17272.52" table:style-name="ce15">
            <text:p>17272,52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-8743.33" table:style-name="ce15">
            <text:p>-8743,33</text:p>
          </table:table-cell>
          <table:table-cell office:value-type="float" office:value="1325.37" table:style-name="ce15">
            <text:p>1325,37</text:p>
          </table:table-cell>
          <table:table-cell office:value-type="float" office:value="13491.14" table:style-name="ce15">
            <text:p>13491,1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1162.24" table:style-name="ce15">
            <text:p>-1162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307.82" table:style-name="ce15">
            <text:p>-3307,82</text:p>
          </table:table-cell>
          <table:table-cell office:value-type="float" office:value="10183.32" table:style-name="ce15">
            <text:p>10183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ARBAS OLIVA FILHO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MNOV</text:p>
          </table:table-cell>
          <table:table-cell office:value-type="float" office:value="16685.75" table:style-name="ce15">
            <text:p>16685,75</text:p>
          </table:table-cell>
          <table:table-cell office:value-type="float" office:value="1206.18" table:style-name="ce15">
            <text:p>1206,18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07.61" table:style-name="ce15">
            <text:p>1407,61</text:p>
          </table:table-cell>
          <table:table-cell office:value-type="float" office:value="23658.38" table:style-name="ce15">
            <text:p>23658,38</text:p>
          </table:table-cell>
          <table:table-cell office:value-type="float" office:value="-2344.6" table:style-name="ce15">
            <text:p>-2344,6</text:p>
          </table:table-cell>
          <table:table-cell office:value-type="float" office:value="-4001.69" table:style-name="ce15">
            <text:p>-4001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346.29" table:style-name="ce15">
            <text:p>-6346,29</text:p>
          </table:table-cell>
          <table:table-cell office:value-type="float" office:value="17312.09" table:style-name="ce15">
            <text:p>17312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EAN PAULO FRATARI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APOIO JUDICIÁRIO</text:p>
          </table:table-cell>
          <table:table-cell office:value-type="float" office:value="25936.94" table:style-name="ce15">
            <text:p>25936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76.52" table:style-name="ce15">
            <text:p>1376,52</text:p>
          </table:table-cell>
          <table:table-cell office:value-type="float" office:value="29173.97" table:style-name="ce15">
            <text:p>29173,97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5154.9799999999996" table:style-name="ce15">
            <text:p>-5154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852.4699999999993" table:style-name="ce15">
            <text:p>-8852,47</text:p>
          </table:table-cell>
          <table:table-cell office:value-type="float" office:value="20321.5" table:style-name="ce15">
            <text:p>20321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EANE CATELAN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2ªVTCG</text:p>
          </table:table-cell>
          <table:table-cell office:value-type="float" office:value="26091.25" table:style-name="ce15">
            <text:p>26091,25</text:p>
          </table:table-cell>
          <table:table-cell office:value-type="float" office:value="2591.91" table:style-name="ce15">
            <text:p>2591,91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717.69" table:style-name="ce15">
            <text:p>717,69</text:p>
          </table:table-cell>
          <table:table-cell office:value-type="float" office:value="1517.42" table:style-name="ce15">
            <text:p>1517,42</text:p>
          </table:table-cell>
          <table:table-cell office:value-type="float" office:value="35653.800000000003" table:style-name="ce15">
            <text:p>35653,8</text:p>
          </table:table-cell>
          <table:table-cell office:value-type="float" office:value="-4125.1499999999996" table:style-name="ce15">
            <text:p>-4125,15</text:p>
          </table:table-cell>
          <table:table-cell office:value-type="float" office:value="-6531.08" table:style-name="ce15">
            <text:p>-6531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656.23" table:style-name="ce15">
            <text:p>-10656,23</text:p>
          </table:table-cell>
          <table:table-cell office:value-type="float" office:value="24997.57" table:style-name="ce15">
            <text:p>24997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ECER PEREIRA LUIZ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2434.81" table:style-name="ce15">
            <text:p>2434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66.35" table:style-name="ce15">
            <text:p>566,35</text:p>
          </table:table-cell>
          <table:table-cell office:value-type="float" office:value="17680.88" table:style-name="ce15">
            <text:p>17680,88</text:p>
          </table:table-cell>
          <table:table-cell office:value-type="float" office:value="-1304.6400000000001" table:style-name="ce15">
            <text:p>-1304,64</text:p>
          </table:table-cell>
          <table:table-cell office:value-type="float" office:value="-2863.26" table:style-name="ce15">
            <text:p>-2863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67.8999999999996" table:style-name="ce15">
            <text:p>-4167,9</text:p>
          </table:table-cell>
          <table:table-cell office:value-type="float" office:value="13512.98" table:style-name="ce15">
            <text:p>13512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ENIFFER KELLY DA SILVA CHIRIATO PINTO MARTINS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4ªVTCG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244.24" table:style-name="ce15">
            <text:p>1244,24</text:p>
          </table:table-cell>
          <table:table-cell office:value-type="float" office:value="23268.68" table:style-name="ce15">
            <text:p>23268,68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535.58" table:style-name="ce15">
            <text:p>-3535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681.16" table:style-name="ce15">
            <text:p>-5681,16</text:p>
          </table:table-cell>
          <table:table-cell office:value-type="float" office:value="17587.52" table:style-name="ce15">
            <text:p>17587,5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ÉSSICA BORGES FÉLIX SALIB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PARA</text:p>
          </table:table-cell>
          <table:table-cell office:value-type="float" office:value="19298.95" table:style-name="ce15">
            <text:p>19298,9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4437.45" table:style-name="ce15">
            <text:p>4437,45</text:p>
          </table:table-cell>
          <table:table-cell office:value-type="float" office:value="0" table:style-name="ce15">
            <text:p>0</text:p>
          </table:table-cell>
          <table:table-cell office:value-type="float" office:value="910.41" table:style-name="ce15">
            <text:p>910,41</text:p>
          </table:table-cell>
          <table:table-cell office:value-type="float" office:value="27521.83" table:style-name="ce15">
            <text:p>27521,83</text:p>
          </table:table-cell>
          <table:table-cell office:value-type="float" office:value="-988.07" table:style-name="ce15">
            <text:p>-988,07</text:p>
          </table:table-cell>
          <table:table-cell office:value-type="float" office:value="-4597.1899999999996" table:style-name="ce15">
            <text:p>-4597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585.26" table:style-name="ce15">
            <text:p>-5585,26</text:p>
          </table:table-cell>
          <table:table-cell office:value-type="float" office:value="21936.57" table:style-name="ce15">
            <text:p>21936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ESSICA KRISTINA DA SILVA CHIRIATO PINT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20533.43" table:style-name="ce15">
            <text:p>20533,43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20.43" table:style-name="ce15">
            <text:p>1420,43</text:p>
          </table:table-cell>
          <table:table-cell office:value-type="float" office:value="26689.39" table:style-name="ce15">
            <text:p>26689,39</text:p>
          </table:table-cell>
          <table:table-cell office:value-type="float" office:value="-988.07" table:style-name="ce15">
            <text:p>-988,07</text:p>
          </table:table-cell>
          <table:table-cell office:value-type="float" office:value="-5152.6000000000004" table:style-name="ce15">
            <text:p>-5152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40.67" table:style-name="ce15">
            <text:p>-6140,67</text:p>
          </table:table-cell>
          <table:table-cell office:value-type="float" office:value="20548.72" table:style-name="ce15">
            <text:p>20548,72</text:p>
          </table:table-cell>
          <table:table-cell office:value-type="float" office:value="0" table:style-name="ce15">
            <text:p>0</text:p>
          </table:table-cell>
          <table:table-cell office:value-type="float" office:value="-1360.94" table:style-name="ce34">
            <text:p>-1360,94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ANA DARC DOS SANTOS LIM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2757.07" table:style-name="ce15">
            <text:p>2757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25.52" table:style-name="ce15">
            <text:p>1125,52</text:p>
          </table:table-cell>
          <table:table-cell office:value-type="float" office:value="20105.41" table:style-name="ce15">
            <text:p>20105,41</text:p>
          </table:table-cell>
          <table:table-cell office:value-type="float" office:value="-1612.43" table:style-name="ce15">
            <text:p>-1612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612.43" table:style-name="ce15">
            <text:p>-1612,43</text:p>
          </table:table-cell>
          <table:table-cell office:value-type="float" office:value="18492.98" table:style-name="ce15">
            <text:p>18492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ARMANDO MINOZZO MACHADO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NÚCLEO DE SAÚDE E PROGRAMAS ASSISTENCIAIS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5.78" table:style-name="ce15">
            <text:p>65,78</text:p>
          </table:table-cell>
          <table:table-cell office:value-type="float" office:value="3702.36" table:style-name="ce15">
            <text:p>3702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02.36" table:style-name="ce15">
            <text:p>3702,36</text:p>
          </table:table-cell>
          <table:table-cell office:value-type="float" office:value="18174.7" table:style-name="ce15">
            <text:p>18174,7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CARLOS ÁVILLA DA SILVA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VTJARD</text:p>
          </table:table-cell>
          <table:table-cell office:value-type="float" office:value="15914.2" table:style-name="ce15">
            <text:p>15914,2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55.24" table:style-name="ce15">
            <text:p>1055,24</text:p>
          </table:table-cell>
          <table:table-cell office:value-type="float" office:value="21328.28" table:style-name="ce15">
            <text:p>21328,28</text:p>
          </table:table-cell>
          <table:table-cell office:value-type="float" office:value="-2018.28" table:style-name="ce15">
            <text:p>-2018,28</text:p>
          </table:table-cell>
          <table:table-cell office:value-type="float" office:value="-3599.69" table:style-name="ce15">
            <text:p>-3599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617.97" table:style-name="ce15">
            <text:p>-5617,97</text:p>
          </table:table-cell>
          <table:table-cell office:value-type="float" office:value="15710.31" table:style-name="ce15">
            <text:p>15710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CARLOS BARBOSA TÁVOR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12241.67" table:style-name="ce15">
            <text:p>12241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241.67" table:style-name="ce15">
            <text:p>12241,67</text:p>
          </table:table-cell>
          <table:table-cell office:value-type="float" office:value="-546.08000000000004" table:style-name="ce15">
            <text:p>-546,08</text:p>
          </table:table-cell>
          <table:table-cell office:value-type="float" office:value="-2203.2800000000002" table:style-name="ce15">
            <text:p>-2203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749.36" table:style-name="ce15">
            <text:p>-2749,36</text:p>
          </table:table-cell>
          <table:table-cell office:value-type="float" office:value="9492.31" table:style-name="ce15">
            <text:p>9492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CARLOS FERREIRA FILHO</text:p>
          </table:table-cell>
          <table:table-cell office:value-type="string" table:style-name="ce15">
            <text:p>CHEFE DE DIVISÃO - CJ-01</text:p>
          </table:table-cell>
          <table:table-cell office:value-type="string" table:style-name="ce15">
            <text:p>DIVISÃO DE GOVERNANÇA E GESTÃO DE TIC</text:p>
          </table:table-cell>
          <table:table-cell office:value-type="float" office:value="17843.080000000002" table:style-name="ce15">
            <text:p>17843,08</text:p>
          </table:table-cell>
          <table:table-cell office:value-type="float" office:value="2426.11" table:style-name="ce15">
            <text:p>2426,11</text:p>
          </table:table-cell>
          <table:table-cell office:value-type="float" office:value="7715.5" table:style-name="ce15">
            <text:p>7715,5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083.5700000000002" table:style-name="ce15">
            <text:p>2083,57</text:p>
          </table:table-cell>
          <table:table-cell office:value-type="float" office:value="31928.77" table:style-name="ce15">
            <text:p>31928,77</text:p>
          </table:table-cell>
          <table:table-cell office:value-type="float" office:value="-988.07" table:style-name="ce15">
            <text:p>-988,07</text:p>
          </table:table-cell>
          <table:table-cell office:value-type="float" office:value="-5889.02" table:style-name="ce15">
            <text:p>-5889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877.09" table:style-name="ce15">
            <text:p>-6877,09</text:p>
          </table:table-cell>
          <table:table-cell office:value-type="float" office:value="25051.68" table:style-name="ce15">
            <text:p>25051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CARLOS VALENTE</text:p>
          </table:table-cell>
          <table:table-cell office:value-type="string" table:style-name="ce15">
            <text:p>SECRETÁRIO - CJ-03</text:p>
          </table:table-cell>
          <table:table-cell office:value-type="string" table:style-name="ce15">
            <text:p>SECRETARIA DE AUDITORIA INTERNA</text:p>
          </table:table-cell>
          <table:table-cell office:value-type="float" office:value="16851.68" table:style-name="ce15">
            <text:p>16851,68</text:p>
          </table:table-cell>
          <table:table-cell office:value-type="float" office:value="2426.11" table:style-name="ce15">
            <text:p>2426,11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277.9899999999998" table:style-name="ce15">
            <text:p>2277,99</text:p>
          </table:table-cell>
          <table:table-cell office:value-type="float" office:value="34248.620000000003" table:style-name="ce15">
            <text:p>34248,62</text:p>
          </table:table-cell>
          <table:table-cell office:value-type="float" office:value="-988.07" table:style-name="ce15">
            <text:p>-988,07</text:p>
          </table:table-cell>
          <table:table-cell office:value-type="float" office:value="-7099.83" table:style-name="ce15">
            <text:p>-7099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087.9" table:style-name="ce15">
            <text:p>-8087,9</text:p>
          </table:table-cell>
          <table:table-cell office:value-type="float" office:value="26160.720000000001" table:style-name="ce15">
            <text:p>26160,72</text:p>
          </table:table-cell>
          <table:table-cell office:value-type="float" office:value="0" table:style-name="ce15">
            <text:p>0</text:p>
          </table:table-cell>
          <table:table-cell office:value-type="float" office:value="3261" table:style-name="ce34">
            <text:p>3261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DOUGLAS GUIO DE AZEVEDO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COXIM</text:p>
          </table:table-cell>
          <table:table-cell office:value-type="float" office:value="16685.75" table:style-name="ce15">
            <text:p>16685,75</text:p>
          </table:table-cell>
          <table:table-cell office:value-type="float" office:value="6290.2" table:style-name="ce15">
            <text:p>6290,2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64.17" table:style-name="ce15">
            <text:p>1664,17</text:p>
          </table:table-cell>
          <table:table-cell office:value-type="float" office:value="37332.959999999999" table:style-name="ce15">
            <text:p>37332,96</text:p>
          </table:table-cell>
          <table:table-cell office:value-type="float" office:value="-988.07" table:style-name="ce15">
            <text:p>-988,07</text:p>
          </table:table-cell>
          <table:table-cell office:value-type="float" office:value="-8116.83" table:style-name="ce15">
            <text:p>-8116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104.9" table:style-name="ce15">
            <text:p>-9104,9</text:p>
          </table:table-cell>
          <table:table-cell office:value-type="float" office:value="28228.06" table:style-name="ce15">
            <text:p>28228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ELIAS FIGUEIREDO JUNIOR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TOR DE COORDENAÇÃO DE CARTAS PRECATÓRIAS E MANDADOS JUDICIAIS DE TRÊS LAGOAS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730.07" table:style-name="ce15">
            <text:p>4730,07</text:p>
          </table:table-cell>
          <table:table-cell office:value-type="float" office:value="0" table:style-name="ce15">
            <text:p>0</text:p>
          </table:table-cell>
          <table:table-cell office:value-type="float" office:value="1059.45" table:style-name="ce15">
            <text:p>1059,45</text:p>
          </table:table-cell>
          <table:table-cell office:value-type="float" office:value="34158.720000000001" table:style-name="ce15">
            <text:p>34158,72</text:p>
          </table:table-cell>
          <table:table-cell office:value-type="float" office:value="-988.07" table:style-name="ce15">
            <text:p>-988,07</text:p>
          </table:table-cell>
          <table:table-cell office:value-type="float" office:value="-4925.7299999999996" table:style-name="ce15">
            <text:p>-4925,7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13.8" table:style-name="ce15">
            <text:p>-5913,8</text:p>
          </table:table-cell>
          <table:table-cell office:value-type="float" office:value="28244.92" table:style-name="ce15">
            <text:p>28244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FRANCISCO DE BRITO NETO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/>
          </table:table-cell>
          <table:table-cell office:value-type="float" office:value="24856.77" table:style-name="ce15">
            <text:p>24856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929.36" table:style-name="ce15">
            <text:p>929,36</text:p>
          </table:table-cell>
          <table:table-cell office:value-type="float" office:value="28935.11" table:style-name="ce15">
            <text:p>28935,11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4840.8100000000004" table:style-name="ce15">
            <text:p>-4840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410.99" table:style-name="ce15">
            <text:p>-8410,99</text:p>
          </table:table-cell>
          <table:table-cell office:value-type="float" office:value="20524.12" table:style-name="ce15">
            <text:p>20524,1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GABRIEL PAMPLONA MOSIMANN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2409.5500000000002" table:style-name="ce15">
            <text:p>2409,55</text:p>
          </table:table-cell>
          <table:table-cell office:value-type="float" office:value="0" table:style-name="ce15">
            <text:p>0</text:p>
          </table:table-cell>
          <table:table-cell office:value-type="float" office:value="1355.86" table:style-name="ce15">
            <text:p>1355,86</text:p>
          </table:table-cell>
          <table:table-cell office:value-type="float" office:value="23326.18" table:style-name="ce15">
            <text:p>23326,18</text:p>
          </table:table-cell>
          <table:table-cell office:value-type="float" office:value="-988.07" table:style-name="ce15">
            <text:p>-988,07</text:p>
          </table:table-cell>
          <table:table-cell office:value-type="float" office:value="-3495.66" table:style-name="ce15">
            <text:p>-3495,6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483.7299999999996" table:style-name="ce15">
            <text:p>-4483,73</text:p>
          </table:table-cell>
          <table:table-cell office:value-type="float" office:value="18842.45" table:style-name="ce15">
            <text:p>18842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LUIZ BITENCOURT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DIVISÃO DE DOCUMENTAÇÃO E MEMÓRIA</text:p>
          </table:table-cell>
          <table:table-cell office:value-type="float" office:value="16222.82" table:style-name="ce15">
            <text:p>16222,82</text:p>
          </table:table-cell>
          <table:table-cell office:value-type="float" office:value="9924.67" table:style-name="ce15">
            <text:p>9924,67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289.92" table:style-name="ce15">
            <text:p>289,92</text:p>
          </table:table-cell>
          <table:table-cell office:value-type="float" office:value="1123.25" table:style-name="ce15">
            <text:p>1123,25</text:p>
          </table:table-cell>
          <table:table-cell office:value-type="float" office:value="29421.17" table:style-name="ce15">
            <text:p>29421,17</text:p>
          </table:table-cell>
          <table:table-cell office:value-type="float" office:value="-3238.15" table:style-name="ce15">
            <text:p>-3238,15</text:p>
          </table:table-cell>
          <table:table-cell office:value-type="float" office:value="-5391.34" table:style-name="ce15">
            <text:p>-5391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629.49" table:style-name="ce15">
            <text:p>-8629,49</text:p>
          </table:table-cell>
          <table:table-cell office:value-type="float" office:value="20791.68" table:style-name="ce15">
            <text:p>20791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LUIZ CARDOS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2582.62" table:style-name="ce15">
            <text:p>12582,62</text:p>
          </table:table-cell>
          <table:table-cell office:value-type="float" office:value="9662.16" table:style-name="ce15">
            <text:p>9662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48.82000000000005" table:style-name="ce15">
            <text:p>648,82</text:p>
          </table:table-cell>
          <table:table-cell office:value-type="float" office:value="22893.599999999999" table:style-name="ce15">
            <text:p>22893,6</text:p>
          </table:table-cell>
          <table:table-cell office:value-type="float" office:value="-2151.13" table:style-name="ce15">
            <text:p>-2151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151.13" table:style-name="ce15">
            <text:p>-2151,13</text:p>
          </table:table-cell>
          <table:table-cell office:value-type="float" office:value="20742.47" table:style-name="ce15">
            <text:p>20742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MÁRCIO HIDALGO TALARICO</text:p>
          </table:table-cell>
          <table:table-cell office:value-type="string" table:style-name="ce15">
            <text:p>COORDENADOR - CJ-02</text:p>
          </table:table-cell>
          <table:table-cell office:value-type="string" table:style-name="ce15">
            <text:p>COORDENADORIA DE MATERIAL E LOGÍSTICA</text:p>
          </table:table-cell>
          <table:table-cell office:value-type="float" office:value="16776.240000000002" table:style-name="ce15">
            <text:p>16776,24</text:p>
          </table:table-cell>
          <table:table-cell office:value-type="float" office:value="2193.85" table:style-name="ce15">
            <text:p>2193,85</text:p>
          </table:table-cell>
          <table:table-cell office:value-type="float" office:value="9528.81" table:style-name="ce15">
            <text:p>9528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13.63" table:style-name="ce15">
            <text:p>1613,63</text:p>
          </table:table-cell>
          <table:table-cell office:value-type="float" office:value="31973.040000000001" table:style-name="ce15">
            <text:p>31973,04</text:p>
          </table:table-cell>
          <table:table-cell office:value-type="float" office:value="-2496.86" table:style-name="ce15">
            <text:p>-2496,86</text:p>
          </table:table-cell>
          <table:table-cell office:value-type="float" office:value="-6137.56" table:style-name="ce15">
            <text:p>-6137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634.42" table:style-name="ce15">
            <text:p>-8634,42</text:p>
          </table:table-cell>
          <table:table-cell office:value-type="float" office:value="23338.62" table:style-name="ce15">
            <text:p>23338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CELIM TELES DA SILVA JÚNIOR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NAND</text:p>
          </table:table-cell>
          <table:table-cell office:value-type="float" office:value="2267.7600000000002" table:style-name="ce15">
            <text:p>2267,76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6719.13" table:style-name="ce15">
            <text:p>6719,13</text:p>
          </table:table-cell>
          <table:table-cell office:value-type="float" office:value="-317.48" table:style-name="ce15">
            <text:p>-317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17.48" table:style-name="ce15">
            <text:p>-317,48</text:p>
          </table:table-cell>
          <table:table-cell office:value-type="float" office:value="6401.65" table:style-name="ce15">
            <text:p>6401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NAS FREITAS RIBEIRO NETO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SECRETARIA DA VTPARA</text:p>
          </table:table-cell>
          <table:table-cell office:value-type="float" office:value="3084.34" table:style-name="ce15">
            <text:p>3084,34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443.18" table:style-name="ce15">
            <text:p>7443,18</text:p>
          </table:table-cell>
          <table:table-cell office:value-type="float" office:value="-431.81" table:style-name="ce15">
            <text:p>-431,81</text:p>
          </table:table-cell>
          <table:table-cell office:value-type="float" office:value="-224.21" table:style-name="ce15">
            <text:p>-224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56.02" table:style-name="ce15">
            <text:p>-656,02</text:p>
          </table:table-cell>
          <table:table-cell office:value-type="float" office:value="6787.16" table:style-name="ce15">
            <text:p>6787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ÔNIO LOPES RODRIGUES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MANDADOS JUDICIAIS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59.45" table:style-name="ce15">
            <text:p>1059,45</text:p>
          </table:table-cell>
          <table:table-cell office:value-type="float" office:value="31289.16" table:style-name="ce15">
            <text:p>31289,16</text:p>
          </table:table-cell>
          <table:table-cell office:value-type="float" office:value="-4149.7299999999996" table:style-name="ce15">
            <text:p>-4149,73</text:p>
          </table:table-cell>
          <table:table-cell office:value-type="float" office:value="-5751.62" table:style-name="ce15">
            <text:p>-5751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01.35" table:style-name="ce15">
            <text:p>-9901,35</text:p>
          </table:table-cell>
          <table:table-cell office:value-type="float" office:value="21387.81" table:style-name="ce15">
            <text:p>21387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RGE ELIAS HATCHWELL DE ALMEIDA JUNIOR</text:p>
          </table:table-cell>
          <table:table-cell office:value-type="string" table:style-name="ce15">
            <text:p>ASSESSOR - CJ-02</text:p>
          </table:table-cell>
          <table:table-cell office:value-type="string" table:style-name="ce15">
            <text:p>GAB. DESEMBARGADOR NICANOR DE ARAÚJO LIMA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9528.81" table:style-name="ce15">
            <text:p>9528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760.14" table:style-name="ce15">
            <text:p>1760,14</text:p>
          </table:table-cell>
          <table:table-cell office:value-type="float" office:value="39240.71" table:style-name="ce15">
            <text:p>39240,71</text:p>
          </table:table-cell>
          <table:table-cell office:value-type="float" office:value="-988.07" table:style-name="ce15">
            <text:p>-988,07</text:p>
          </table:table-cell>
          <table:table-cell office:value-type="float" office:value="-7874.55" table:style-name="ce15">
            <text:p>-7874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862.6200000000008" table:style-name="ce15">
            <text:p>-8862,62</text:p>
          </table:table-cell>
          <table:table-cell office:value-type="float" office:value="30378.09" table:style-name="ce15">
            <text:p>30378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RGE MARQUES BATIST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085.22" table:style-name="ce15">
            <text:p>24085,22</text:p>
          </table:table-cell>
          <table:table-cell office:value-type="float" office:value="4730.01" table:style-name="ce15">
            <text:p>4730,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14.34" table:style-name="ce15">
            <text:p>914,34</text:p>
          </table:table-cell>
          <table:table-cell office:value-type="float" office:value="29729.57" table:style-name="ce15">
            <text:p>29729,57</text:p>
          </table:table-cell>
          <table:table-cell office:value-type="float" office:value="-3235.26" table:style-name="ce15">
            <text:p>-3235,26</text:p>
          </table:table-cell>
          <table:table-cell office:value-type="float" office:value="-5602.17" table:style-name="ce15">
            <text:p>-5602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837.43" table:style-name="ce15">
            <text:p>-8837,43</text:p>
          </table:table-cell>
          <table:table-cell office:value-type="float" office:value="20892.14" table:style-name="ce15">
            <text:p>20892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ANTÔNIO CARDOSO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CENTRAL DE MANDADOS E APOIO DA VTMNOV</text:p>
          </table:table-cell>
          <table:table-cell office:value-type="float" office:value="27751.96" table:style-name="ce15">
            <text:p>27751,96</text:p>
          </table:table-cell>
          <table:table-cell office:value-type="float" office:value="686.89" table:style-name="ce15">
            <text:p>686,89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52.83" table:style-name="ce15">
            <text:p>1052,83</text:p>
          </table:table-cell>
          <table:table-cell office:value-type="float" office:value="31352.19" table:style-name="ce15">
            <text:p>31352,19</text:p>
          </table:table-cell>
          <table:table-cell office:value-type="float" office:value="-4135.76" table:style-name="ce15">
            <text:p>-4135,76</text:p>
          </table:table-cell>
          <table:table-cell office:value-type="float" office:value="-5722.48" table:style-name="ce15">
            <text:p>-5722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858.24" table:style-name="ce15">
            <text:p>-9858,24</text:p>
          </table:table-cell>
          <table:table-cell office:value-type="float" office:value="21493.95" table:style-name="ce15">
            <text:p>21493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APARECIDO DOS SANTOS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CRETARIA DA 2ªVTTL</text:p>
          </table:table-cell>
          <table:table-cell office:value-type="float" office:value="16222.82" table:style-name="ce15">
            <text:p>16222,82</text:p>
          </table:table-cell>
          <table:table-cell office:value-type="float" office:value="4477.47" table:style-name="ce15">
            <text:p>4477,47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53.03" table:style-name="ce15">
            <text:p>1253,03</text:p>
          </table:table-cell>
          <table:table-cell office:value-type="float" office:value="25589.9" table:style-name="ce15">
            <text:p>25589,9</text:p>
          </table:table-cell>
          <table:table-cell office:value-type="float" office:value="-2464.85" table:style-name="ce15">
            <text:p>-2464,85</text:p>
          </table:table-cell>
          <table:table-cell office:value-type="float" office:value="-4174.0600000000004" table:style-name="ce15">
            <text:p>-4174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638.91" table:style-name="ce15">
            <text:p>-6638,91</text:p>
          </table:table-cell>
          <table:table-cell office:value-type="float" office:value="18950.990000000002" table:style-name="ce15">
            <text:p>18950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AURELIO GUTERREZ NUNES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7ªVTCG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498.5500000000002" table:style-name="ce15">
            <text:p>2498,55</text:p>
          </table:table-cell>
          <table:table-cell office:value-type="float" office:value="23543.14" table:style-name="ce15">
            <text:p>23543,1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76.86" table:style-name="ce15">
            <text:p>-3776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22.44" table:style-name="ce15">
            <text:p>-5922,44</text:p>
          </table:table-cell>
          <table:table-cell office:value-type="float" office:value="17620.7" table:style-name="ce15">
            <text:p>17620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AUTO ARAÚJO NET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1ªVTDO</text:p>
          </table:table-cell>
          <table:table-cell office:value-type="float" office:value="20735.91" table:style-name="ce15">
            <text:p>20735,91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76.44" table:style-name="ce15">
            <text:p>976,44</text:p>
          </table:table-cell>
          <table:table-cell office:value-type="float" office:value="26447.88" table:style-name="ce15">
            <text:p>26447,88</text:p>
          </table:table-cell>
          <table:table-cell office:value-type="float" office:value="-988.07" table:style-name="ce15">
            <text:p>-988,07</text:p>
          </table:table-cell>
          <table:table-cell office:value-type="float" office:value="-5312.56" table:style-name="ce15">
            <text:p>-5312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300.63" table:style-name="ce15">
            <text:p>-6300,63</text:p>
          </table:table-cell>
          <table:table-cell office:value-type="float" office:value="20147.25" table:style-name="ce15">
            <text:p>20147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BARBOSA ALVE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2673.61" table:style-name="ce15">
            <text:p>2673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25.52" table:style-name="ce15">
            <text:p>1125,52</text:p>
          </table:table-cell>
          <table:table-cell office:value-type="float" office:value="20021.95" table:style-name="ce15">
            <text:p>20021,95</text:p>
          </table:table-cell>
          <table:table-cell office:value-type="float" office:value="-1598.66" table:style-name="ce15">
            <text:p>-1598,66</text:p>
          </table:table-cell>
          <table:table-cell office:value-type="float" office:value="-3796.02" table:style-name="ce15">
            <text:p>-3796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94.68" table:style-name="ce15">
            <text:p>-5394,68</text:p>
          </table:table-cell>
          <table:table-cell office:value-type="float" office:value="14627.27" table:style-name="ce15">
            <text:p>14627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BARBOSA FERREIR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0154.57" table:style-name="ce15">
            <text:p>10154,57</text:p>
          </table:table-cell>
          <table:table-cell office:value-type="float" office:value="1812.61" table:style-name="ce15">
            <text:p>1812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85.15" table:style-name="ce15">
            <text:p>385,15</text:p>
          </table:table-cell>
          <table:table-cell office:value-type="float" office:value="12352.33" table:style-name="ce15">
            <text:p>12352,33</text:p>
          </table:table-cell>
          <table:table-cell office:value-type="float" office:value="-506.28" table:style-name="ce15">
            <text:p>-506,28</text:p>
          </table:table-cell>
          <table:table-cell office:value-type="float" office:value="-1719.42" table:style-name="ce15">
            <text:p>-1719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225.6999999999998" table:style-name="ce15">
            <text:p>-2225,7</text:p>
          </table:table-cell>
          <table:table-cell office:value-type="float" office:value="10126.629999999999" table:style-name="ce15">
            <text:p>10126,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BRITO DE SAMPAI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2ªVTTL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602.99" table:style-name="ce15">
            <text:p>602,99</text:p>
          </table:table-cell>
          <table:table-cell office:value-type="float" office:value="1151.71" table:style-name="ce15">
            <text:p>1151,71</text:p>
          </table:table-cell>
          <table:table-cell office:value-type="float" office:value="19992.34" table:style-name="ce15">
            <text:p>19992,3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2962.22" table:style-name="ce15">
            <text:p>-2962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07.8" table:style-name="ce15">
            <text:p>-5107,8</text:p>
          </table:table-cell>
          <table:table-cell office:value-type="float" office:value="14884.54" table:style-name="ce15">
            <text:p>14884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CARLOS DE OLIVEIRA MONTEIR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DIVISÃO DE MANUTENÇÃO E PROJETOS DE ENGENHARI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1873.78" table:style-name="ce15">
            <text:p>1873,78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419.55" table:style-name="ce15">
            <text:p>419,55</text:p>
          </table:table-cell>
          <table:table-cell office:value-type="float" office:value="1260.71" table:style-name="ce15">
            <text:p>1260,71</text:p>
          </table:table-cell>
          <table:table-cell office:value-type="float" office:value="23388.77" table:style-name="ce15">
            <text:p>23388,77</text:p>
          </table:table-cell>
          <table:table-cell office:value-type="float" office:value="-2454.75" table:style-name="ce15">
            <text:p>-2454,75</text:p>
          </table:table-cell>
          <table:table-cell office:value-type="float" office:value="-2950.93" table:style-name="ce15">
            <text:p>-2950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405.68" table:style-name="ce15">
            <text:p>-5405,68</text:p>
          </table:table-cell>
          <table:table-cell office:value-type="float" office:value="17983.09" table:style-name="ce15">
            <text:p>17983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CARLOS DE SOUZA MELO</text:p>
          </table:table-cell>
          <table:table-cell office:value-type="string" table:style-name="ce15">
            <text:p>CHEFE DE NÚCLEO - FC-06</text:p>
          </table:table-cell>
          <table:table-cell office:value-type="string" table:style-name="ce15">
            <text:p>NÚCLEO DE SAÚDE E PROGRAMAS ASSISTENCIAIS</text:p>
          </table:table-cell>
          <table:table-cell office:value-type="float" office:value="17297.41" table:style-name="ce15">
            <text:p>17297,41</text:p>
          </table:table-cell>
          <table:table-cell office:value-type="float" office:value="3181.92" table:style-name="ce15">
            <text:p>3181,92</text:p>
          </table:table-cell>
          <table:table-cell office:value-type="float" office:value="3956.81" table:style-name="ce15">
            <text:p>3956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29.91" table:style-name="ce15">
            <text:p>1429,91</text:p>
          </table:table-cell>
          <table:table-cell office:value-type="float" office:value="27726.560000000001" table:style-name="ce15">
            <text:p>27726,56</text:p>
          </table:table-cell>
          <table:table-cell office:value-type="float" office:value="-988.07" table:style-name="ce15">
            <text:p>-988,07</text:p>
          </table:table-cell>
          <table:table-cell office:value-type="float" office:value="-5487.35" table:style-name="ce15">
            <text:p>-5487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475.42" table:style-name="ce15">
            <text:p>-6475,42</text:p>
          </table:table-cell>
          <table:table-cell office:value-type="float" office:value="21251.14" table:style-name="ce15">
            <text:p>21251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CLÁUDIO DE MESQUIT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2251.31" table:style-name="ce15">
            <text:p>2251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9.55999999999995" table:style-name="ce15">
            <text:p>559,56</text:p>
          </table:table-cell>
          <table:table-cell office:value-type="float" office:value="17490.59" table:style-name="ce15">
            <text:p>17490,59</text:p>
          </table:table-cell>
          <table:table-cell office:value-type="float" office:value="-1274.3699999999999" table:style-name="ce15">
            <text:p>-1274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274.3699999999999" table:style-name="ce15">
            <text:p>-1274,37</text:p>
          </table:table-cell>
          <table:table-cell office:value-type="float" office:value="16216.22" table:style-name="ce15">
            <text:p>16216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CLAZER MESQUIT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228.49" table:style-name="ce15">
            <text:p>3228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52.71" table:style-name="ce15">
            <text:p>1152,71</text:p>
          </table:table-cell>
          <table:table-cell office:value-type="float" office:value="20604.02" table:style-name="ce15">
            <text:p>20604,02</text:p>
          </table:table-cell>
          <table:table-cell office:value-type="float" office:value="-1690.21" table:style-name="ce15">
            <text:p>-1690,21</text:p>
          </table:table-cell>
          <table:table-cell office:value-type="float" office:value="-3399.84" table:style-name="ce15">
            <text:p>-3399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90.05" table:style-name="ce15">
            <text:p>-5090,05</text:p>
          </table:table-cell>
          <table:table-cell office:value-type="float" office:value="15513.97" table:style-name="ce15">
            <text:p>15513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ELÍSIO FERREIRA TORRES JUNIOR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ESCOLA JUDICIAL</text:p>
          </table:table-cell>
          <table:table-cell office:value-type="float" office:value="17162.009999999998" table:style-name="ce15">
            <text:p>17162,01</text:p>
          </table:table-cell>
          <table:table-cell office:value-type="float" office:value="2066.35" table:style-name="ce15">
            <text:p>2066,35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2330.83" table:style-name="ce15">
            <text:p>2330,83</text:p>
          </table:table-cell>
          <table:table-cell office:value-type="float" office:value="1326.97" table:style-name="ce15">
            <text:p>1326,97</text:p>
          </table:table-cell>
          <table:table-cell office:value-type="float" office:value="24746.67" table:style-name="ce15">
            <text:p>24746,67</text:p>
          </table:table-cell>
          <table:table-cell office:value-type="float" office:value="-2565.11" table:style-name="ce15">
            <text:p>-2565,11</text:p>
          </table:table-cell>
          <table:table-cell office:value-type="float" office:value="-4314.6400000000003" table:style-name="ce15">
            <text:p>-4314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879.75" table:style-name="ce15">
            <text:p>-6879,75</text:p>
          </table:table-cell>
          <table:table-cell office:value-type="float" office:value="17866.919999999998" table:style-name="ce15">
            <text:p>17866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FERREIRA BRONZE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16222.82" table:style-name="ce15">
            <text:p>16222,82</text:p>
          </table:table-cell>
          <table:table-cell office:value-type="float" office:value="2128.98" table:style-name="ce15">
            <text:p>2128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4.19" table:style-name="ce15">
            <text:p>1114,19</text:p>
          </table:table-cell>
          <table:table-cell office:value-type="float" office:value="19465.990000000002" table:style-name="ce15">
            <text:p>19465,99</text:p>
          </table:table-cell>
          <table:table-cell office:value-type="float" office:value="-1508.79" table:style-name="ce15">
            <text:p>-1508,79</text:p>
          </table:table-cell>
          <table:table-cell office:value-type="float" office:value="-3199.5" table:style-name="ce15">
            <text:p>-3199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708.29" table:style-name="ce15">
            <text:p>-4708,29</text:p>
          </table:table-cell>
          <table:table-cell office:value-type="float" office:value="14757.7" table:style-name="ce15">
            <text:p>14757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HENRIQUE AMORIM DOS SANTOS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MANDADOS JUDICIAIS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4149.7299999999996" table:style-name="ce15">
            <text:p>4149,73</text:p>
          </table:table-cell>
          <table:table-cell office:value-type="float" office:value="0" table:style-name="ce15">
            <text:p>0</text:p>
          </table:table-cell>
          <table:table-cell office:value-type="float" office:value="4251.8100000000004" table:style-name="ce15">
            <text:p>4251,81</text:p>
          </table:table-cell>
          <table:table-cell office:value-type="float" office:value="0" table:style-name="ce15">
            <text:p>0</text:p>
          </table:table-cell>
          <table:table-cell office:value-type="float" office:value="1407.9" table:style-name="ce15">
            <text:p>1407,9</text:p>
          </table:table-cell>
          <table:table-cell office:value-type="float" office:value="38178.639999999999" table:style-name="ce15">
            <text:p>38178,64</text:p>
          </table:table-cell>
          <table:table-cell office:value-type="float" office:value="-4149.7299999999996" table:style-name="ce15">
            <text:p>-4149,73</text:p>
          </table:table-cell>
          <table:table-cell office:value-type="float" office:value="-6892.8" table:style-name="ce15">
            <text:p>-6892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042.53" table:style-name="ce15">
            <text:p>-11042,53</text:p>
          </table:table-cell>
          <table:table-cell office:value-type="float" office:value="27136.11" table:style-name="ce15">
            <text:p>27136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HENRIQUE CARVALHO DE OLIVEIRA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6ªVTCG</text:p>
          </table:table-cell>
          <table:table-cell office:value-type="float" office:value="3249.48" table:style-name="ce15">
            <text:p>3249,48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7700.85" table:style-name="ce15">
            <text:p>7700,85</text:p>
          </table:table-cell>
          <table:table-cell office:value-type="float" office:value="-454.93" table:style-name="ce15">
            <text:p>-454,93</text:p>
          </table:table-cell>
          <table:table-cell office:value-type="float" office:value="-291.61" table:style-name="ce15">
            <text:p>-291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46.54" table:style-name="ce15">
            <text:p>-746,54</text:p>
          </table:table-cell>
          <table:table-cell office:value-type="float" office:value="6954.31" table:style-name="ce15">
            <text:p>6954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LUÍS DE AZEVEDO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GABINETE DE JUIZ TITULAR DA VTPARA</text:p>
          </table:table-cell>
          <table:table-cell office:value-type="float" office:value="16377.13" table:style-name="ce15">
            <text:p>16377,13</text:p>
          </table:table-cell>
          <table:table-cell office:value-type="float" office:value="5881.77" table:style-name="ce15">
            <text:p>5881,77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57.82" table:style-name="ce15">
            <text:p>1257,82</text:p>
          </table:table-cell>
          <table:table-cell office:value-type="float" office:value="27875.56" table:style-name="ce15">
            <text:p>27875,56</text:p>
          </table:table-cell>
          <table:table-cell office:value-type="float" office:value="-3116.07" table:style-name="ce15">
            <text:p>-3116,07</text:p>
          </table:table-cell>
          <table:table-cell office:value-type="float" office:value="-4315.1000000000004" table:style-name="ce15">
            <text:p>-4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431.17" table:style-name="ce15">
            <text:p>-7431,17</text:p>
          </table:table-cell>
          <table:table-cell office:value-type="float" office:value="20444.39" table:style-name="ce15">
            <text:p>20444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LUÍS PEREIRA DA SILV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8672.23" table:style-name="ce15">
            <text:p>18672,23</text:p>
          </table:table-cell>
          <table:table-cell office:value-type="float" office:value="6119.2" table:style-name="ce15">
            <text:p>6119,2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1615.11" table:style-name="ce15">
            <text:p>1615,11</text:p>
          </table:table-cell>
          <table:table-cell office:value-type="float" office:value="1327.4" table:style-name="ce15">
            <text:p>1327,4</text:p>
          </table:table-cell>
          <table:table-cell office:value-type="float" office:value="29594.45" table:style-name="ce15">
            <text:p>29594,45</text:p>
          </table:table-cell>
          <table:table-cell office:value-type="float" office:value="-3011.57" table:style-name="ce15">
            <text:p>-3011,57</text:p>
          </table:table-cell>
          <table:table-cell office:value-type="float" office:value="-5472.75" table:style-name="ce15">
            <text:p>-5472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484.32" table:style-name="ce15">
            <text:p>-8484,32</text:p>
          </table:table-cell>
          <table:table-cell office:value-type="float" office:value="21110.13" table:style-name="ce15">
            <text:p>21110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MARQUEIS DE LIM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531.43" table:style-name="ce15">
            <text:p>3531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.46" table:style-name="ce15">
            <text:p>1116,46</text:p>
          </table:table-cell>
          <table:table-cell office:value-type="float" office:value="20870.71" table:style-name="ce15">
            <text:p>20870,71</text:p>
          </table:table-cell>
          <table:table-cell office:value-type="float" office:value="-1740.2" table:style-name="ce15">
            <text:p>-1740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740.2" table:style-name="ce15">
            <text:p>-1740,2</text:p>
          </table:table-cell>
          <table:table-cell office:value-type="float" office:value="19130.509999999998" table:style-name="ce15">
            <text:p>19130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MARQUEIS DE LIMA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CHAPADÃO DO SUL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665.13" table:style-name="ce15">
            <text:p>16665,1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17.23" table:style-name="ce15">
            <text:p>617,23</text:p>
          </table:table-cell>
          <table:table-cell office:value-type="float" office:value="19142.87" table:style-name="ce15">
            <text:p>19142,87</text:p>
          </table:table-cell>
          <table:table-cell office:value-type="float" office:value="-988.07" table:style-name="ce15">
            <text:p>-988,07</text:p>
          </table:table-cell>
          <table:table-cell office:value-type="float" office:value="-3402.46" table:style-name="ce15">
            <text:p>-3402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390.53" table:style-name="ce15">
            <text:p>-4390,53</text:p>
          </table:table-cell>
          <table:table-cell office:value-type="float" office:value="14752.34" table:style-name="ce15">
            <text:p>14752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RENATO MOREIRA COST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7597.65" table:style-name="ce15">
            <text:p>27597,65</text:p>
          </table:table-cell>
          <table:table-cell office:value-type="float" office:value="4638.6899999999996" table:style-name="ce15">
            <text:p>4638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66.73" table:style-name="ce15">
            <text:p>1066,73</text:p>
          </table:table-cell>
          <table:table-cell office:value-type="float" office:value="33303.07" table:style-name="ce15">
            <text:p>33303,07</text:p>
          </table:table-cell>
          <table:table-cell office:value-type="float" office:value="-3879.93" table:style-name="ce15">
            <text:p>-3879,93</text:p>
          </table:table-cell>
          <table:table-cell office:value-type="float" office:value="-6313.55" table:style-name="ce15">
            <text:p>-6313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193.48" table:style-name="ce15">
            <text:p>-10193,48</text:p>
          </table:table-cell>
          <table:table-cell office:value-type="float" office:value="23109.59" table:style-name="ce15">
            <text:p>23109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RODRIGUES DA SILV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085.22" table:style-name="ce15">
            <text:p>24085,22</text:p>
          </table:table-cell>
          <table:table-cell office:value-type="float" office:value="4088.36" table:style-name="ce15">
            <text:p>4088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32.92" table:style-name="ce15">
            <text:p>932,92</text:p>
          </table:table-cell>
          <table:table-cell office:value-type="float" office:value="29106.5" table:style-name="ce15">
            <text:p>29106,5</text:p>
          </table:table-cell>
          <table:table-cell office:value-type="float" office:value="-3129.39" table:style-name="ce15">
            <text:p>-3129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129.39" table:style-name="ce15">
            <text:p>-3129,39</text:p>
          </table:table-cell>
          <table:table-cell office:value-type="float" office:value="25977.11" table:style-name="ce15">
            <text:p>25977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SILINGARDI CERVANTE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1296.18" table:style-name="ce15">
            <text:p>1296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1.92" table:style-name="ce15">
            <text:p>1111,92</text:p>
          </table:table-cell>
          <table:table-cell office:value-type="float" office:value="18630.919999999998" table:style-name="ce15">
            <text:p>18630,92</text:p>
          </table:table-cell>
          <table:table-cell office:value-type="float" office:value="-1371.38" table:style-name="ce15">
            <text:p>-1371,38</text:p>
          </table:table-cell>
          <table:table-cell office:value-type="float" office:value="-3008.27" table:style-name="ce15">
            <text:p>-3008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379.6499999999996" table:style-name="ce15">
            <text:p>-4379,65</text:p>
          </table:table-cell>
          <table:table-cell office:value-type="float" office:value="14251.27" table:style-name="ce15">
            <text:p>14251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SILVA BARBOSA</text:p>
          </table:table-cell>
          <table:table-cell office:value-type="string" table:style-name="ce15">
            <text:p>ASSESSOR - CJ-03</text:p>
          </table:table-cell>
          <table:table-cell office:value-type="string" table:style-name="ce15">
            <text:p>SECRETARIA DE GOVERNANÇA E GESTÃO ESTRATÉGICA</text:p>
          </table:table-cell>
          <table:table-cell office:value-type="float" office:value="16377.13" table:style-name="ce15">
            <text:p>16377,13</text:p>
          </table:table-cell>
          <table:table-cell office:value-type="float" office:value="3542.57" table:style-name="ce15">
            <text:p>3542,57</text:p>
          </table:table-cell>
          <table:table-cell office:value-type="float" office:value="10832.33" table:style-name="ce15">
            <text:p>10832,33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564.23" table:style-name="ce15">
            <text:p>1564,23</text:p>
          </table:table-cell>
          <table:table-cell office:value-type="float" office:value="35465.24" table:style-name="ce15">
            <text:p>35465,24</text:p>
          </table:table-cell>
          <table:table-cell office:value-type="float" office:value="-988.07" table:style-name="ce15">
            <text:p>-988,07</text:p>
          </table:table-cell>
          <table:table-cell office:value-type="float" office:value="-7172.08" table:style-name="ce15">
            <text:p>-7172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160.15" table:style-name="ce15">
            <text:p>-8160,15</text:p>
          </table:table-cell>
          <table:table-cell office:value-type="float" office:value="27305.09" table:style-name="ce15">
            <text:p>27305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É SPENCER GONZAG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2434.81" table:style-name="ce15">
            <text:p>2434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25.52" table:style-name="ce15">
            <text:p>1125,52</text:p>
          </table:table-cell>
          <table:table-cell office:value-type="float" office:value="19783.150000000001" table:style-name="ce15">
            <text:p>19783,15</text:p>
          </table:table-cell>
          <table:table-cell office:value-type="float" office:value="-1559.25" table:style-name="ce15">
            <text:p>-1559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59.25" table:style-name="ce15">
            <text:p>-1559,25</text:p>
          </table:table-cell>
          <table:table-cell office:value-type="float" office:value="18223.900000000001" table:style-name="ce15">
            <text:p>18223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SIANE NAKAO ARASHIRO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MARCIO VASQUES THIBAU DE ALMEID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491.19" table:style-name="ce15">
            <text:p>491,19</text:p>
          </table:table-cell>
          <table:table-cell office:value-type="float" office:value="1412.5" table:style-name="ce15">
            <text:p>1412,5</text:p>
          </table:table-cell>
          <table:table-cell office:value-type="float" office:value="23324.97" table:style-name="ce15">
            <text:p>23324,97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963.39" table:style-name="ce15">
            <text:p>-3963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08.97" table:style-name="ce15">
            <text:p>-6108,97</text:p>
          </table:table-cell>
          <table:table-cell office:value-type="float" office:value="17216" table:style-name="ce15">
            <text:p>172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UCIANE ROQUE DOS SANTOS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VTNAND</text:p>
          </table:table-cell>
          <table:table-cell office:value-type="float" office:value="2482.46" table:style-name="ce15">
            <text:p>2482,46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6933.83" table:style-name="ce15">
            <text:p>6933,83</text:p>
          </table:table-cell>
          <table:table-cell office:value-type="float" office:value="-442.26" table:style-name="ce15">
            <text:p>-442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42.26" table:style-name="ce15">
            <text:p>-442,26</text:p>
          </table:table-cell>
          <table:table-cell office:value-type="float" office:value="6491.57" table:style-name="ce15">
            <text:p>6491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ULIANA CRISTIANE PRIMÃO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CRETARIA DO TRIBUNAL PLENO</text:p>
          </table:table-cell>
          <table:table-cell office:value-type="float" office:value="25389.759999999998" table:style-name="ce15">
            <text:p>25389,76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790.35" table:style-name="ce15">
            <text:p>1790,35</text:p>
          </table:table-cell>
          <table:table-cell office:value-type="float" office:value="32105.16" table:style-name="ce15">
            <text:p>32105,16</text:p>
          </table:table-cell>
          <table:table-cell office:value-type="float" office:value="-3581.74" table:style-name="ce15">
            <text:p>-3581,74</text:p>
          </table:table-cell>
          <table:table-cell office:value-type="float" office:value="-5343.14" table:style-name="ce15">
            <text:p>-5343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924.8799999999992" table:style-name="ce15">
            <text:p>-8924,88</text:p>
          </table:table-cell>
          <table:table-cell office:value-type="float" office:value="23180.28" table:style-name="ce15">
            <text:p>23180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ULIANA ESTACIO SILVA DE LIM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CRETARIA DA VTBAT</text:p>
          </table:table-cell>
          <table:table-cell office:value-type="float" office:value="24856.77" table:style-name="ce15">
            <text:p>24856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929.36" table:style-name="ce15">
            <text:p>929,36</text:p>
          </table:table-cell>
          <table:table-cell office:value-type="float" office:value="28935.11" table:style-name="ce15">
            <text:p>28935,11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4696.8" table:style-name="ce15">
            <text:p>-4696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266.98" table:style-name="ce15">
            <text:p>-8266,98</text:p>
          </table:table-cell>
          <table:table-cell office:value-type="float" office:value="20668.13" table:style-name="ce15">
            <text:p>20668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ULIANA GOMES DE LIM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MANDADOS JUDICIAIS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401.42" table:style-name="ce15">
            <text:p>401,42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74.31" table:style-name="ce15">
            <text:p>1074,31</text:p>
          </table:table-cell>
          <table:table-cell office:value-type="float" office:value="31705.439999999999" table:style-name="ce15">
            <text:p>31705,44</text:p>
          </table:table-cell>
          <table:table-cell office:value-type="float" office:value="-988.07" table:style-name="ce15">
            <text:p>-988,07</text:p>
          </table:table-cell>
          <table:table-cell office:value-type="float" office:value="-6679.33" table:style-name="ce15">
            <text:p>-6679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667.4" table:style-name="ce15">
            <text:p>-7667,4</text:p>
          </table:table-cell>
          <table:table-cell office:value-type="float" office:value="24038.04" table:style-name="ce15">
            <text:p>24038,0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ULIANA LIMÃO LAURO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CRETARIA DA 3ªVTCG</text:p>
          </table:table-cell>
          <table:table-cell office:value-type="float" office:value="25165.39" table:style-name="ce15">
            <text:p>25165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90.75" table:style-name="ce15">
            <text:p>990,75</text:p>
          </table:table-cell>
          <table:table-cell office:value-type="float" office:value="28016.65" table:style-name="ce15">
            <text:p>28016,65</text:p>
          </table:table-cell>
          <table:table-cell office:value-type="float" office:value="-988.07" table:style-name="ce15">
            <text:p>-988,07</text:p>
          </table:table-cell>
          <table:table-cell office:value-type="float" office:value="-5740.03" table:style-name="ce15">
            <text:p>-5740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728.1" table:style-name="ce15">
            <text:p>-6728,1</text:p>
          </table:table-cell>
          <table:table-cell office:value-type="float" office:value="21288.55" table:style-name="ce15">
            <text:p>21288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ULIANA MARIA BOVÉRIO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BATAGUASSU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665.13" table:style-name="ce15">
            <text:p>16665,13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617.23" table:style-name="ce15">
            <text:p>617,23</text:p>
          </table:table-cell>
          <table:table-cell office:value-type="float" office:value="20431.34" table:style-name="ce15">
            <text:p>20431,34</text:p>
          </table:table-cell>
          <table:table-cell office:value-type="float" office:value="-568.91" table:style-name="ce15">
            <text:p>-568,91</text:p>
          </table:table-cell>
          <table:table-cell office:value-type="float" office:value="-3413.46" table:style-name="ce15">
            <text:p>-3413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982.37" table:style-name="ce15">
            <text:p>-3982,37</text:p>
          </table:table-cell>
          <table:table-cell office:value-type="float" office:value="16448.97" table:style-name="ce15">
            <text:p>16448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ULIANA MARIA DEL GROSSI</text:p>
          </table:table-cell>
          <table:table-cell office:value-type="string" table:style-name="ce15">
            <text:p>CHEFE DE NÚCLEO - FC-06</text:p>
          </table:table-cell>
          <table:table-cell office:value-type="string" table:style-name="ce15">
            <text:p>NÚCLEO DE APOIO AO CEJUSC-JT/1º GRAU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3956.81" table:style-name="ce15">
            <text:p>3956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53.77" table:style-name="ce15">
            <text:p>1553,77</text:p>
          </table:table-cell>
          <table:table-cell office:value-type="float" office:value="33462.339999999997" table:style-name="ce15">
            <text:p>33462,34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6337.68" table:style-name="ce15">
            <text:p>-6337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035.17" table:style-name="ce15">
            <text:p>-10035,17</text:p>
          </table:table-cell>
          <table:table-cell office:value-type="float" office:value="23427.17" table:style-name="ce15">
            <text:p>23427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ULIANA MARTINS PROTA DE SÁ DE OLIVEIR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639.08000000000004" table:style-name="ce15">
            <text:p>639,08</text:p>
          </table:table-cell>
          <table:table-cell office:value-type="float" office:value="1035.8399999999999" table:style-name="ce15">
            <text:p>1035,84</text:p>
          </table:table-cell>
          <table:table-cell office:value-type="float" office:value="31267.22" table:style-name="ce15">
            <text:p>31267,22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5683.58" table:style-name="ce15">
            <text:p>-5683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253.76" table:style-name="ce15">
            <text:p>-9253,76</text:p>
          </table:table-cell>
          <table:table-cell office:value-type="float" office:value="22013.46" table:style-name="ce15">
            <text:p>22013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ULIETA PEREIRA MENDES DOS REIS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1ª VARA DO TRABALHO DE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665.13" table:style-name="ce15">
            <text:p>16665,1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17.23" table:style-name="ce15">
            <text:p>617,23</text:p>
          </table:table-cell>
          <table:table-cell office:value-type="float" office:value="19142.87" table:style-name="ce15">
            <text:p>19142,87</text:p>
          </table:table-cell>
          <table:table-cell office:value-type="float" office:value="-258.87" table:style-name="ce15">
            <text:p>-258,87</text:p>
          </table:table-cell>
          <table:table-cell office:value-type="float" office:value="-3507.2" table:style-name="ce15">
            <text:p>-3507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766.07" table:style-name="ce15">
            <text:p>-3766,07</text:p>
          </table:table-cell>
          <table:table-cell office:value-type="float" office:value="15376.8" table:style-name="ce15">
            <text:p>15376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ÚLIO CÉSAR LOPES DE OLIVEIRA</text:p>
          </table:table-cell>
          <table:table-cell office:value-type="string" table:style-name="ce15">
            <text:p>ANALISTA JUDICIÁRIO - NÍVEL SUPERIOR B9</text:p>
          </table:table-cell>
          <table:table-cell office:value-type="string" table:style-name="ce15">
            <text:p>SEÇÃO DE MANDADOS JUDICIAIS</text:p>
          </table:table-cell>
          <table:table-cell office:value-type="float" office:value="25446.69" table:style-name="ce15">
            <text:p>25446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20.54" table:style-name="ce15">
            <text:p>1020,54</text:p>
          </table:table-cell>
          <table:table-cell office:value-type="float" office:value="28327.74" table:style-name="ce15">
            <text:p>28327,74</text:p>
          </table:table-cell>
          <table:table-cell office:value-type="float" office:value="-988.07" table:style-name="ce15">
            <text:p>-988,07</text:p>
          </table:table-cell>
          <table:table-cell office:value-type="float" office:value="-5817.39" table:style-name="ce15">
            <text:p>-5817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805.46" table:style-name="ce15">
            <text:p>-6805,46</text:p>
          </table:table-cell>
          <table:table-cell office:value-type="float" office:value="21522.28" table:style-name="ce15">
            <text:p>21522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ÚLIO CÉSAR MACHAD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27248.58" table:style-name="ce15">
            <text:p>27248,58</text:p>
          </table:table-cell>
          <table:table-cell office:value-type="float" office:value="7082.7" table:style-name="ce15">
            <text:p>7082,7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009.67" table:style-name="ce15">
            <text:p>2009,67</text:p>
          </table:table-cell>
          <table:table-cell office:value-type="float" office:value="41076.480000000003" table:style-name="ce15">
            <text:p>41076,48</text:p>
          </table:table-cell>
          <table:table-cell office:value-type="float" office:value="-988.07" table:style-name="ce15">
            <text:p>-988,07</text:p>
          </table:table-cell>
          <table:table-cell office:value-type="float" office:value="-6947.02" table:style-name="ce15">
            <text:p>-6947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935.09" table:style-name="ce15">
            <text:p>-7935,09</text:p>
          </table:table-cell>
          <table:table-cell office:value-type="float" office:value="33141.39" table:style-name="ce15">
            <text:p>33141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USSARA DA CONCEIÇÃO LEITE MEDEIRO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1985.98" table:style-name="ce15">
            <text:p>1985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7.28" table:style-name="ce15">
            <text:p>557,28</text:p>
          </table:table-cell>
          <table:table-cell office:value-type="float" office:value="17222.98" table:style-name="ce15">
            <text:p>17222,98</text:p>
          </table:table-cell>
          <table:table-cell office:value-type="float" office:value="-1230.5899999999999" table:style-name="ce15">
            <text:p>-1230,59</text:p>
          </table:table-cell>
          <table:table-cell office:value-type="float" office:value="-2812.33" table:style-name="ce15">
            <text:p>-2812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042.92" table:style-name="ce15">
            <text:p>-4042,92</text:p>
          </table:table-cell>
          <table:table-cell office:value-type="float" office:value="13180.06" table:style-name="ce15">
            <text:p>13180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KARITA CRISTINA FRANCISCO VERÍSSIMO GONÇALVES</text:p>
          </table:table-cell>
          <table:table-cell office:value-type="string" table:style-name="ce15">
            <text:p>CHEFE DE DIVISÃO - CJ-01</text:p>
          </table:table-cell>
          <table:table-cell office:value-type="string" table:style-name="ce15">
            <text:p>DIVISÃO DE DOCUMENTAÇÃO E MEMÓRIA</text:p>
          </table:table-cell>
          <table:table-cell office:value-type="float" office:value="7238.12" table:style-name="ce15">
            <text:p>7238,12</text:p>
          </table:table-cell>
          <table:table-cell office:value-type="float" office:value="0" table:style-name="ce15">
            <text:p>0</text:p>
          </table:table-cell>
          <table:table-cell office:value-type="float" office:value="7715.5" table:style-name="ce15">
            <text:p>7715,5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85.76" table:style-name="ce15">
            <text:p>285,76</text:p>
          </table:table-cell>
          <table:table-cell office:value-type="float" office:value="17099.89" table:style-name="ce15">
            <text:p>17099,89</text:p>
          </table:table-cell>
          <table:table-cell office:value-type="float" office:value="-1013.34" table:style-name="ce15">
            <text:p>-1013,34</text:p>
          </table:table-cell>
          <table:table-cell office:value-type="float" office:value="-2924.85" table:style-name="ce15">
            <text:p>-2924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938.19" table:style-name="ce15">
            <text:p>-3938,19</text:p>
          </table:table-cell>
          <table:table-cell office:value-type="float" office:value="13161.7" table:style-name="ce15">
            <text:p>13161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KARLA FERNANDES LAFAYETTE</text:p>
          </table:table-cell>
          <table:table-cell office:value-type="string" table:style-name="ce15">
            <text:p>ANALISTA JUDICIÁRIO - NÍVEL SUPERIOR A4</text:p>
          </table:table-cell>
          <table:table-cell office:value-type="string" table:style-name="ce15">
            <text:p/>
          </table:table-cell>
          <table:table-cell office:value-type="float" office:value="22462.78" table:style-name="ce15">
            <text:p>22462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1261.31" table:style-name="ce15">
            <text:p>1261,31</text:p>
          </table:table-cell>
          <table:table-cell office:value-type="float" office:value="1359.59" table:style-name="ce15">
            <text:p>1359,59</text:p>
          </table:table-cell>
          <table:table-cell office:value-type="float" office:value="26944.19" table:style-name="ce15">
            <text:p>26944,19</text:p>
          </table:table-cell>
          <table:table-cell office:value-type="float" office:value="-988.07" table:style-name="ce15">
            <text:p>-988,07</text:p>
          </table:table-cell>
          <table:table-cell office:value-type="float" office:value="-4677.08" table:style-name="ce15">
            <text:p>-4677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665.15" table:style-name="ce15">
            <text:p>-5665,15</text:p>
          </table:table-cell>
          <table:table-cell office:value-type="float" office:value="21279.040000000001" table:style-name="ce15">
            <text:p>21279,0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KARLA MARCHITTO JACOB FARIAS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2ªVTTL</text:p>
          </table:table-cell>
          <table:table-cell office:value-type="float" office:value="25165.39" table:style-name="ce15">
            <text:p>25165,39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4437.45" table:style-name="ce15">
            <text:p>4437,45</text:p>
          </table:table-cell>
          <table:table-cell office:value-type="float" office:value="692.35" table:style-name="ce15">
            <text:p>692,35</text:p>
          </table:table-cell>
          <table:table-cell office:value-type="float" office:value="1143.69" table:style-name="ce15">
            <text:p>1143,69</text:p>
          </table:table-cell>
          <table:table-cell office:value-type="float" office:value="34313.9" table:style-name="ce15">
            <text:p>34313,9</text:p>
          </table:table-cell>
          <table:table-cell office:value-type="float" office:value="-988.07" table:style-name="ce15">
            <text:p>-988,07</text:p>
          </table:table-cell>
          <table:table-cell office:value-type="float" office:value="-5872" table:style-name="ce15">
            <text:p>-58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860.07" table:style-name="ce15">
            <text:p>-6860,07</text:p>
          </table:table-cell>
          <table:table-cell office:value-type="float" office:value="27453.83" table:style-name="ce15">
            <text:p>27453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KÁTIA FEDICHIMA GONÇALVES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TOR DE COORDENAÇÃO DE CARTAS PRECATÓRIAS E MANDADOS JUDICIAIS DE TRÊS LAGOAS</text:p>
          </table:table-cell>
          <table:table-cell office:value-type="float" office:value="28523.51" table:style-name="ce15">
            <text:p>28523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354.06" table:style-name="ce15">
            <text:p>3354,06</text:p>
          </table:table-cell>
          <table:table-cell office:value-type="float" office:value="0" table:style-name="ce15">
            <text:p>0</text:p>
          </table:table-cell>
          <table:table-cell office:value-type="float" office:value="1090.1500000000001" table:style-name="ce15">
            <text:p>1090,15</text:p>
          </table:table-cell>
          <table:table-cell office:value-type="float" office:value="32967.72" table:style-name="ce15">
            <text:p>32967,72</text:p>
          </table:table-cell>
          <table:table-cell office:value-type="float" office:value="-988.07" table:style-name="ce15">
            <text:p>-988,07</text:p>
          </table:table-cell>
          <table:table-cell office:value-type="float" office:value="-6611.38" table:style-name="ce15">
            <text:p>-6611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599.45" table:style-name="ce15">
            <text:p>-7599,45</text:p>
          </table:table-cell>
          <table:table-cell office:value-type="float" office:value="25368.27" table:style-name="ce15">
            <text:p>25368,27</text:p>
          </table:table-cell>
          <table:table-cell office:value-type="float" office:value="0" table:style-name="ce15">
            <text:p>0</text:p>
          </table:table-cell>
          <table:table-cell office:value-type="float" office:value="-1054.93" table:style-name="ce34">
            <text:p>-1054,93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KELLI CRISTINA GRANDO ALVES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/>
          </table:table-cell>
          <table:table-cell office:value-type="float" office:value="17843.080000000002" table:style-name="ce15">
            <text:p>17843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828.04" table:style-name="ce15">
            <text:p>1828,04</text:p>
          </table:table-cell>
          <table:table-cell office:value-type="float" office:value="21531.63" table:style-name="ce15">
            <text:p>21531,63</text:p>
          </table:table-cell>
          <table:table-cell office:value-type="float" office:value="-2336.54" table:style-name="ce15">
            <text:p>-2336,54</text:p>
          </table:table-cell>
          <table:table-cell office:value-type="float" office:value="-3355.57" table:style-name="ce15">
            <text:p>-3355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692.11" table:style-name="ce15">
            <text:p>-5692,11</text:p>
          </table:table-cell>
          <table:table-cell office:value-type="float" office:value="15839.52" table:style-name="ce15">
            <text:p>15839,5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KEYNE AUGUSTO KELLER RIZZO</text:p>
          </table:table-cell>
          <table:table-cell office:value-type="string" table:style-name="ce15">
            <text:p>COORDENADOR DE POLÍCIA JUDICIAL - CJ-02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5373.33" table:style-name="ce15">
            <text:p>15373,33</text:p>
          </table:table-cell>
          <table:table-cell office:value-type="float" office:value="0" table:style-name="ce15">
            <text:p>0</text:p>
          </table:table-cell>
          <table:table-cell office:value-type="float" office:value="9528.81" table:style-name="ce15">
            <text:p>9528,81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2298.9699999999998" table:style-name="ce15">
            <text:p>2298,97</text:p>
          </table:table-cell>
          <table:table-cell office:value-type="float" office:value="30350.09" table:style-name="ce15">
            <text:p>30350,09</text:p>
          </table:table-cell>
          <table:table-cell office:value-type="float" office:value="-988.07" table:style-name="ce15">
            <text:p>-988,07</text:p>
          </table:table-cell>
          <table:table-cell office:value-type="float" office:value="-5511.23" table:style-name="ce15">
            <text:p>-5511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499.3" table:style-name="ce15">
            <text:p>-6499,3</text:p>
          </table:table-cell>
          <table:table-cell office:value-type="float" office:value="23850.79" table:style-name="ce15">
            <text:p>23850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KIANE CAVALCANTE DA SILVA BITTENCOURT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AMAM</text:p>
          </table:table-cell>
          <table:table-cell office:value-type="float" office:value="19298.95" table:style-name="ce15">
            <text:p>19298,9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4437.45" table:style-name="ce15">
            <text:p>4437,45</text:p>
          </table:table-cell>
          <table:table-cell office:value-type="float" office:value="0" table:style-name="ce15">
            <text:p>0</text:p>
          </table:table-cell>
          <table:table-cell office:value-type="float" office:value="1154.07" table:style-name="ce15">
            <text:p>1154,07</text:p>
          </table:table-cell>
          <table:table-cell office:value-type="float" office:value="27388.799999999999" table:style-name="ce15">
            <text:p>27388,8</text:p>
          </table:table-cell>
          <table:table-cell office:value-type="float" office:value="-988.07" table:style-name="ce15">
            <text:p>-988,07</text:p>
          </table:table-cell>
          <table:table-cell office:value-type="float" office:value="-4306.55" table:style-name="ce15">
            <text:p>-4306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294.62" table:style-name="ce15">
            <text:p>-5294,62</text:p>
          </table:table-cell>
          <table:table-cell office:value-type="float" office:value="22094.18" table:style-name="ce15">
            <text:p>22094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KISSILA AVILA DANGUI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ANDRÉ LUÍS MORAES DE OLIVEIR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5.86" table:style-name="ce15">
            <text:p>1355,86</text:p>
          </table:table-cell>
          <table:table-cell office:value-type="float" office:value="22777.14" table:style-name="ce15">
            <text:p>22777,1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76.17" table:style-name="ce15">
            <text:p>-3776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21.75" table:style-name="ce15">
            <text:p>-5921,75</text:p>
          </table:table-cell>
          <table:table-cell office:value-type="float" office:value="16855.39" table:style-name="ce15">
            <text:p>16855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KLINGER JOSÉ SILVA NEPOMUCENO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TOR DE ATERMAÇÃO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5.78" table:style-name="ce15">
            <text:p>65,78</text:p>
          </table:table-cell>
          <table:table-cell office:value-type="float" office:value="3702.36" table:style-name="ce15">
            <text:p>3702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02.36" table:style-name="ce15">
            <text:p>3702,36</text:p>
          </table:table-cell>
          <table:table-cell office:value-type="float" office:value="23729.94" table:style-name="ce15">
            <text:p>23729,94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AÉRCIO GIOVANI RODRIGUES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TOR DE APOIO AO JUIZ DIRETOR DO FORO DE DOURADOS</text:p>
          </table:table-cell>
          <table:table-cell office:value-type="float" office:value="18826.54" table:style-name="ce15">
            <text:p>18826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168.2399999999998" table:style-name="ce15">
            <text:p>2168,24</text:p>
          </table:table-cell>
          <table:table-cell office:value-type="float" office:value="0" table:style-name="ce15">
            <text:p>0</text:p>
          </table:table-cell>
          <table:table-cell office:value-type="float" office:value="1328.67" table:style-name="ce15">
            <text:p>1328,67</text:p>
          </table:table-cell>
          <table:table-cell office:value-type="float" office:value="22323.45" table:style-name="ce15">
            <text:p>22323,45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678.53" table:style-name="ce15">
            <text:p>-3678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24.11" table:style-name="ce15">
            <text:p>-5824,11</text:p>
          </table:table-cell>
          <table:table-cell office:value-type="float" office:value="16499.34" table:style-name="ce15">
            <text:p>16499,34</text:p>
          </table:table-cell>
          <table:table-cell office:value-type="float" office:value="0" table:style-name="ce15">
            <text:p>0</text:p>
          </table:table-cell>
          <table:table-cell office:value-type="float" office:value="3401.35" table:style-name="ce34">
            <text:p>3401,35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AERTE SOUZA COSTA NETO</text:p>
          </table:table-cell>
          <table:table-cell office:value-type="string" table:style-name="ce15">
            <text:p>ANALISTA JUDICIÁRIO - NÍVEL SUPERIOR A1</text:p>
          </table:table-cell>
          <table:table-cell office:value-type="string" table:style-name="ce15">
            <text:p>NÚCLEO DE SISTEMAS DE INFORMAÇÃO</text:p>
          </table:table-cell>
          <table:table-cell office:value-type="float" office:value="16040.88" table:style-name="ce15">
            <text:p>16040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015.33" table:style-name="ce15">
            <text:p>6015,33</text:p>
          </table:table-cell>
          <table:table-cell office:value-type="float" office:value="23916.720000000001" table:style-name="ce15">
            <text:p>23916,72</text:p>
          </table:table-cell>
          <table:table-cell office:value-type="float" office:value="-988.07" table:style-name="ce15">
            <text:p>-988,07</text:p>
          </table:table-cell>
          <table:table-cell office:value-type="float" office:value="-3230.79" table:style-name="ce15">
            <text:p>-3230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218.8599999999997" table:style-name="ce15">
            <text:p>-4218,86</text:p>
          </table:table-cell>
          <table:table-cell office:value-type="float" office:value="19697.86" table:style-name="ce15">
            <text:p>19697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AIANE OLIVEIRA SILVA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JOÃO MARCELO BALSANELLI</text:p>
          </table:table-cell>
          <table:table-cell office:value-type="float" office:value="26424.63" table:style-name="ce15">
            <text:p>26424,63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560.16" table:style-name="ce15">
            <text:p>1560,16</text:p>
          </table:table-cell>
          <table:table-cell office:value-type="float" office:value="34008.79" table:style-name="ce15">
            <text:p>34008,79</text:p>
          </table:table-cell>
          <table:table-cell office:value-type="float" office:value="-3752.5" table:style-name="ce15">
            <text:p>-3752,5</text:p>
          </table:table-cell>
          <table:table-cell office:value-type="float" office:value="-6012.46" table:style-name="ce15">
            <text:p>-6012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764.9599999999991" table:style-name="ce15">
            <text:p>-9764,96</text:p>
          </table:table-cell>
          <table:table-cell office:value-type="float" office:value="24243.83" table:style-name="ce15">
            <text:p>24243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ARA TÁSSIA TORRES ZAPPULLA BATAGINI</text:p>
          </table:table-cell>
          <table:table-cell office:value-type="string" table:style-name="ce15">
            <text:p>ANALISTA JUDICIÁRIO - NÍVEL SUPERIOR A4</text:p>
          </table:table-cell>
          <table:table-cell office:value-type="string" table:style-name="ce15">
            <text:p>SECRETARIA DA 7ªVTCG</text:p>
          </table:table-cell>
          <table:table-cell office:value-type="float" office:value="18913.689999999999" table:style-name="ce15">
            <text:p>18913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0774.2" table:style-name="ce15">
            <text:p>20774,2</text:p>
          </table:table-cell>
          <table:table-cell office:value-type="float" office:value="-988.07" table:style-name="ce15">
            <text:p>-988,07</text:p>
          </table:table-cell>
          <table:table-cell office:value-type="float" office:value="-3780.43" table:style-name="ce15">
            <text:p>-3780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768.5" table:style-name="ce15">
            <text:p>-4768,5</text:p>
          </table:table-cell>
          <table:table-cell office:value-type="float" office:value="16005.7" table:style-name="ce15">
            <text:p>16005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ARISSA DE MENDONÇA LOUREIRO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6ªVTCG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41.91" table:style-name="ce15">
            <text:p>1341,91</text:p>
          </table:table-cell>
          <table:table-cell office:value-type="float" office:value="22386.5" table:style-name="ce15">
            <text:p>22386,5</text:p>
          </table:table-cell>
          <table:table-cell office:value-type="float" office:value="-988.07" table:style-name="ce15">
            <text:p>-988,07</text:p>
          </table:table-cell>
          <table:table-cell office:value-type="float" office:value="-4095.17" table:style-name="ce15">
            <text:p>-4095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83.24" table:style-name="ce15">
            <text:p>-5083,24</text:p>
          </table:table-cell>
          <table:table-cell office:value-type="float" office:value="17303.259999999998" table:style-name="ce15">
            <text:p>17303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AURA CRISTINA NEVES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MARCIO VASQUES THIBAU DE ALMEID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3866.29" table:style-name="ce15">
            <text:p>3866,29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69.45" table:style-name="ce15">
            <text:p>1369,45</text:p>
          </table:table-cell>
          <table:table-cell office:value-type="float" office:value="26657.02" table:style-name="ce15">
            <text:p>26657,02</text:p>
          </table:table-cell>
          <table:table-cell office:value-type="float" office:value="-2772.82" table:style-name="ce15">
            <text:p>-2772,82</text:p>
          </table:table-cell>
          <table:table-cell office:value-type="float" office:value="-4771.1899999999996" table:style-name="ce15">
            <text:p>-4771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544.01" table:style-name="ce15">
            <text:p>-7544,01</text:p>
          </table:table-cell>
          <table:table-cell office:value-type="float" office:value="19113.009999999998" table:style-name="ce15">
            <text:p>19113,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AURA HELENA LICETI DE BRITT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NÚCLEO DE CONTADORIA E APOIO JUDICIÁRIO</text:p>
          </table:table-cell>
          <table:table-cell office:value-type="float" office:value="25319.7" table:style-name="ce15">
            <text:p>25319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538.16" table:style-name="ce15">
            <text:p>538,16</text:p>
          </table:table-cell>
          <table:table-cell office:value-type="float" office:value="29006.84" table:style-name="ce15">
            <text:p>29006,84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5020.25" table:style-name="ce15">
            <text:p>-5020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590.43" table:style-name="ce15">
            <text:p>-8590,43</text:p>
          </table:table-cell>
          <table:table-cell office:value-type="float" office:value="20416.41" table:style-name="ce15">
            <text:p>20416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AURA INÁCIA DE OLIVEIRA BARBOSA PESSATTO</text:p>
          </table:table-cell>
          <table:table-cell office:value-type="string" table:style-name="ce15">
            <text:p>ASSISTENTE - FC-02</text:p>
          </table:table-cell>
          <table:table-cell office:value-type="string" table:style-name="ce15">
            <text:p>DIVISÃO DE MANUTENÇÃO E PROJETOS DE ENGENHARIA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1526.19" table:style-name="ce15">
            <text:p>1526,19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08.24" table:style-name="ce15">
            <text:p>1208,24</text:p>
          </table:table-cell>
          <table:table-cell office:value-type="float" office:value="20972.07" table:style-name="ce15">
            <text:p>20972,07</text:p>
          </table:table-cell>
          <table:table-cell office:value-type="float" office:value="-988.07" table:style-name="ce15">
            <text:p>-988,07</text:p>
          </table:table-cell>
          <table:table-cell office:value-type="float" office:value="-3690.83" table:style-name="ce15">
            <text:p>-3690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678.8999999999996" table:style-name="ce15">
            <text:p>-4678,9</text:p>
          </table:table-cell>
          <table:table-cell office:value-type="float" office:value="16293.17" table:style-name="ce15">
            <text:p>16293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AUSIMAR KAHALI DE OLIVEIRA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SECRETARIA DA VTNAVI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4451.37" table:style-name="ce15">
            <text:p>4451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51.37" table:style-name="ce15">
            <text:p>4451,37</text:p>
          </table:table-cell>
          <table:table-cell office:value-type="float" office:value="3303.59" table:style-name="ce15">
            <text:p>3303,59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EANDRO BASS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25319.7" table:style-name="ce15">
            <text:p>25319,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27.92" table:style-name="ce15">
            <text:p>1127,92</text:p>
          </table:table-cell>
          <table:table-cell office:value-type="float" office:value="31183.15" table:style-name="ce15">
            <text:p>31183,15</text:p>
          </table:table-cell>
          <table:table-cell office:value-type="float" office:value="-988.07" table:style-name="ce15">
            <text:p>-988,07</text:p>
          </table:table-cell>
          <table:table-cell office:value-type="float" office:value="-6573.1" table:style-name="ce15">
            <text:p>-6573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561.17" table:style-name="ce15">
            <text:p>-7561,17</text:p>
          </table:table-cell>
          <table:table-cell office:value-type="float" office:value="23621.98" table:style-name="ce15">
            <text:p>23621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EANDRO HIGA DO CANTO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/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746.2" table:style-name="ce15">
            <text:p>1746,2</text:p>
          </table:table-cell>
          <table:table-cell office:value-type="float" office:value="29697.96" table:style-name="ce15">
            <text:p>29697,96</text:p>
          </table:table-cell>
          <table:table-cell office:value-type="float" office:value="-988.07" table:style-name="ce15">
            <text:p>-988,07</text:p>
          </table:table-cell>
          <table:table-cell office:value-type="float" office:value="-5593.7" table:style-name="ce15">
            <text:p>-5593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581.77" table:style-name="ce15">
            <text:p>-6581,77</text:p>
          </table:table-cell>
          <table:table-cell office:value-type="float" office:value="23116.19" table:style-name="ce15">
            <text:p>23116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EANDRO MONTEIRO DA SILV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15605.58" table:style-name="ce15">
            <text:p>15605,58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43.2" table:style-name="ce15">
            <text:p>943,2</text:p>
          </table:table-cell>
          <table:table-cell office:value-type="float" office:value="21284.31" table:style-name="ce15">
            <text:p>21284,31</text:p>
          </table:table-cell>
          <table:table-cell office:value-type="float" office:value="-988.07" table:style-name="ce15">
            <text:p>-988,07</text:p>
          </table:table-cell>
          <table:table-cell office:value-type="float" office:value="-3901.72" table:style-name="ce15">
            <text:p>-3901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889.79" table:style-name="ce15">
            <text:p>-4889,79</text:p>
          </table:table-cell>
          <table:table-cell office:value-type="float" office:value="16394.52" table:style-name="ce15">
            <text:p>16394,5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EÃO MALDONADO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CRETARIA DE ORÇAMENTO E FINANÇAS</text:p>
          </table:table-cell>
          <table:table-cell office:value-type="float" office:value="27248.58" table:style-name="ce15">
            <text:p>27248,58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976.21" table:style-name="ce15">
            <text:p>1976,21</text:p>
          </table:table-cell>
          <table:table-cell office:value-type="float" office:value="33960.32" table:style-name="ce15">
            <text:p>33960,32</text:p>
          </table:table-cell>
          <table:table-cell office:value-type="float" office:value="-3888.45" table:style-name="ce15">
            <text:p>-3888,45</text:p>
          </table:table-cell>
          <table:table-cell office:value-type="float" office:value="-6305.94" table:style-name="ce15">
            <text:p>-6305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194.39" table:style-name="ce15">
            <text:p>-10194,39</text:p>
          </table:table-cell>
          <table:table-cell office:value-type="float" office:value="23765.93" table:style-name="ce15">
            <text:p>23765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EONARDO LOPEZ DE ÁVILA RODRIGUES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8384.51" table:style-name="ce15">
            <text:p>8384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384.51" table:style-name="ce15">
            <text:p>8384,51</text:p>
          </table:table-cell>
          <table:table-cell office:value-type="float" office:value="-623.82000000000005" table:style-name="ce15">
            <text:p>-623,82</text:p>
          </table:table-cell>
          <table:table-cell office:value-type="float" office:value="-1225.46" table:style-name="ce15">
            <text:p>-1225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849.28" table:style-name="ce15">
            <text:p>-1849,28</text:p>
          </table:table-cell>
          <table:table-cell office:value-type="float" office:value="6535.23" table:style-name="ce15">
            <text:p>6535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ETICIA GOMES SOUZA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TOMÁS BAWDEN DE CASTRO SILVA</text:p>
          </table:table-cell>
          <table:table-cell office:value-type="float" office:value="17789.330000000002" table:style-name="ce15">
            <text:p>17789,33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22.55" table:style-name="ce15">
            <text:p>1122,55</text:p>
          </table:table-cell>
          <table:table-cell office:value-type="float" office:value="23647.41" table:style-name="ce15">
            <text:p>23647,41</text:p>
          </table:table-cell>
          <table:table-cell office:value-type="float" office:value="-988.07" table:style-name="ce15">
            <text:p>-988,07</text:p>
          </table:table-cell>
          <table:table-cell office:value-type="float" office:value="-4217.33" table:style-name="ce15">
            <text:p>-4217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205.3999999999996" table:style-name="ce15">
            <text:p>-5205,4</text:p>
          </table:table-cell>
          <table:table-cell office:value-type="float" office:value="18442.009999999998" table:style-name="ce15">
            <text:p>18442,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ETÍCIA YOZA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ÇÃO DE APOIO À SECRETARIA ADMINISTRATIVA</text:p>
          </table:table-cell>
          <table:table-cell office:value-type="float" office:value="8173.04" table:style-name="ce15">
            <text:p>8173,04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33.39" table:style-name="ce15">
            <text:p>33,39</text:p>
          </table:table-cell>
          <table:table-cell office:value-type="float" office:value="106.48" table:style-name="ce15">
            <text:p>106,48</text:p>
          </table:table-cell>
          <table:table-cell office:value-type="float" office:value="13048.44" table:style-name="ce15">
            <text:p>13048,44</text:p>
          </table:table-cell>
          <table:table-cell office:value-type="float" office:value="-1144.23" table:style-name="ce15">
            <text:p>-1144,23</text:p>
          </table:table-cell>
          <table:table-cell office:value-type="float" office:value="-1824.01" table:style-name="ce15">
            <text:p>-1824,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968.24" table:style-name="ce15">
            <text:p>-2968,24</text:p>
          </table:table-cell>
          <table:table-cell office:value-type="float" office:value="10080.200000000001" table:style-name="ce15">
            <text:p>10080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EVI LARA BELÃO</text:p>
          </table:table-cell>
          <table:table-cell office:value-type="string" table:style-name="ce15">
            <text:p>SECRETÁRIO - CJ-03</text:p>
          </table:table-cell>
          <table:table-cell office:value-type="string" table:style-name="ce15">
            <text:p>SECRETARIA DE APOIO À EXECUÇÃO E À CONCILIAÇÃ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749.69" table:style-name="ce15">
            <text:p>1749,69</text:p>
          </table:table-cell>
          <table:table-cell office:value-type="float" office:value="31128.28" table:style-name="ce15">
            <text:p>31128,28</text:p>
          </table:table-cell>
          <table:table-cell office:value-type="float" office:value="-988.07" table:style-name="ce15">
            <text:p>-988,07</text:p>
          </table:table-cell>
          <table:table-cell office:value-type="float" office:value="-6334.89" table:style-name="ce15">
            <text:p>-6334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322.96" table:style-name="ce15">
            <text:p>-7322,96</text:p>
          </table:table-cell>
          <table:table-cell office:value-type="float" office:value="23805.32" table:style-name="ce15">
            <text:p>23805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IA GLAUCE LEITE MARTINS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4ªVTCG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850.13" table:style-name="ce15">
            <text:p>850,13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23.66" table:style-name="ce15">
            <text:p>1323,66</text:p>
          </table:table-cell>
          <table:table-cell office:value-type="float" office:value="23064.07" table:style-name="ce15">
            <text:p>23064,07</text:p>
          </table:table-cell>
          <table:table-cell office:value-type="float" office:value="-988.07" table:style-name="ce15">
            <text:p>-988,07</text:p>
          </table:table-cell>
          <table:table-cell office:value-type="float" office:value="-4182.25" table:style-name="ce15">
            <text:p>-4182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70.32" table:style-name="ce15">
            <text:p>-5170,32</text:p>
          </table:table-cell>
          <table:table-cell office:value-type="float" office:value="17893.75" table:style-name="ce15">
            <text:p>17893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IDIANE DE FREITAS SOUZ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7382.64" table:style-name="ce15">
            <text:p>7382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38.26" table:style-name="ce15">
            <text:p>-738,26</text:p>
          </table:table-cell>
          <table:table-cell office:value-type="float" office:value="0" table:style-name="ce15">
            <text:p>0</text:p>
          </table:table-cell>
          <table:table-cell office:value-type="float" office:value="307.61" table:style-name="ce15">
            <text:p>307,61</text:p>
          </table:table-cell>
          <table:table-cell office:value-type="float" office:value="6951.99" table:style-name="ce15">
            <text:p>6951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951.99" table:style-name="ce15">
            <text:p>6951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ÍGIA REGINA SALOMÃO DA SILV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3714.93" table:style-name="ce15">
            <text:p>3714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08.27" table:style-name="ce15">
            <text:p>808,27</text:p>
          </table:table-cell>
          <table:table-cell office:value-type="float" office:value="19974.47" table:style-name="ce15">
            <text:p>19974,47</text:p>
          </table:table-cell>
          <table:table-cell office:value-type="float" office:value="-1643.17" table:style-name="ce15">
            <text:p>-1643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643.17" table:style-name="ce15">
            <text:p>-1643,17</text:p>
          </table:table-cell>
          <table:table-cell office:value-type="float" office:value="18331.3" table:style-name="ce15">
            <text:p>18331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ILIAN AJUL MIYASATO DE ARRUDA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JOÃO DE DEUS GOMES DE SOUZA</text:p>
          </table:table-cell>
          <table:table-cell office:value-type="float" office:value="17166.77" table:style-name="ce15">
            <text:p>17166,7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83.29" table:style-name="ce15">
            <text:p>1483,29</text:p>
          </table:table-cell>
          <table:table-cell office:value-type="float" office:value="23385.59" table:style-name="ce15">
            <text:p>23385,59</text:p>
          </table:table-cell>
          <table:table-cell office:value-type="float" office:value="-2173.1999999999998" table:style-name="ce15">
            <text:p>-2173,2</text:p>
          </table:table-cell>
          <table:table-cell office:value-type="float" office:value="-4005.13" table:style-name="ce15">
            <text:p>-4005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78.33" table:style-name="ce15">
            <text:p>-6178,33</text:p>
          </table:table-cell>
          <table:table-cell office:value-type="float" office:value="17207.259999999998" table:style-name="ce15">
            <text:p>17207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ILIANE APARECIDA DE OLIVEIRA SOUSA MIRANDA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CÉSAR PALUMBO FERNANDE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1611.02" table:style-name="ce15">
            <text:p>1611,02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14.77" table:style-name="ce15">
            <text:p>1414,77</text:p>
          </table:table-cell>
          <table:table-cell office:value-type="float" office:value="24447.07" table:style-name="ce15">
            <text:p>24447,07</text:p>
          </table:table-cell>
          <table:table-cell office:value-type="float" office:value="-988.07" table:style-name="ce15">
            <text:p>-988,07</text:p>
          </table:table-cell>
          <table:table-cell office:value-type="float" office:value="-4304.4399999999996" table:style-name="ce15">
            <text:p>-4304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292.51" table:style-name="ce15">
            <text:p>-5292,51</text:p>
          </table:table-cell>
          <table:table-cell office:value-type="float" office:value="19154.560000000001" table:style-name="ce15">
            <text:p>19154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INA MAYUMI GONDA</text:p>
          </table:table-cell>
          <table:table-cell office:value-type="string" table:style-name="ce15">
            <text:p>ASSISTENTE DE APOIO ADMINISTRATIVO - FC-03</text:p>
          </table:table-cell>
          <table:table-cell office:value-type="string" table:style-name="ce15">
            <text:p>SEÇÃO DE APOIO À SECRETARIA-GERAL JUDICIÁRIA</text:p>
          </table:table-cell>
          <table:table-cell office:value-type="float" office:value="25936.94" table:style-name="ce15">
            <text:p>25936,94</text:p>
          </table:table-cell>
          <table:table-cell office:value-type="float" office:value="4772.99" table:style-name="ce15">
            <text:p>4772,99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18.14" table:style-name="ce15">
            <text:p>1418,14</text:p>
          </table:table-cell>
          <table:table-cell office:value-type="float" office:value="35764.65" table:style-name="ce15">
            <text:p>35764,65</text:p>
          </table:table-cell>
          <table:table-cell office:value-type="float" office:value="-988.07" table:style-name="ce15">
            <text:p>-988,07</text:p>
          </table:table-cell>
          <table:table-cell office:value-type="float" office:value="-7753.2" table:style-name="ce15">
            <text:p>-7753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741.27" table:style-name="ce15">
            <text:p>-8741,27</text:p>
          </table:table-cell>
          <table:table-cell office:value-type="float" office:value="27023.38" table:style-name="ce15">
            <text:p>27023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ÍNCIO MENDES NOGUEIR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2128.98" table:style-name="ce15">
            <text:p>2128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4.19" table:style-name="ce15">
            <text:p>1114,19</text:p>
          </table:table-cell>
          <table:table-cell office:value-type="float" office:value="19465.990000000002" table:style-name="ce15">
            <text:p>19465,99</text:p>
          </table:table-cell>
          <table:table-cell office:value-type="float" office:value="-1508.79" table:style-name="ce15">
            <text:p>-1508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08.79" table:style-name="ce15">
            <text:p>-1508,79</text:p>
          </table:table-cell>
          <table:table-cell office:value-type="float" office:value="17957.2" table:style-name="ce15">
            <text:p>17957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ÍSIAS JOAQUIM DA SILV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/>
          </table:table-cell>
          <table:table-cell office:value-type="float" office:value="18363.61" table:style-name="ce15">
            <text:p>18363,61</text:p>
          </table:table-cell>
          <table:table-cell office:value-type="float" office:value="2488.64" table:style-name="ce15">
            <text:p>2488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95.75" table:style-name="ce15">
            <text:p>1195,75</text:p>
          </table:table-cell>
          <table:table-cell office:value-type="float" office:value="22048" table:style-name="ce15">
            <text:p>22048</text:p>
          </table:table-cell>
          <table:table-cell office:value-type="float" office:value="-2909.44" table:style-name="ce15">
            <text:p>-2909,44</text:p>
          </table:table-cell>
          <table:table-cell office:value-type="float" office:value="-3973.41" table:style-name="ce15">
            <text:p>-3973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882.85" table:style-name="ce15">
            <text:p>-6882,85</text:p>
          </table:table-cell>
          <table:table-cell office:value-type="float" office:value="15165.15" table:style-name="ce15">
            <text:p>15165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CAS FREITAS DO ROSÁRIO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NÚCLEO DE SISTEMAS DE INFORMAÇÃO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87" table:style-name="ce15">
            <text:p>1187</text:p>
          </table:table-cell>
          <table:table-cell office:value-type="float" office:value="16016.88" table:style-name="ce15">
            <text:p>16016,88</text:p>
          </table:table-cell>
          <table:table-cell office:value-type="float" office:value="-988.07" table:style-name="ce15">
            <text:p>-988,07</text:p>
          </table:table-cell>
          <table:table-cell office:value-type="float" office:value="-2386.13" table:style-name="ce15">
            <text:p>-2386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374.2" table:style-name="ce15">
            <text:p>-3374,2</text:p>
          </table:table-cell>
          <table:table-cell office:value-type="float" office:value="12642.68" table:style-name="ce15">
            <text:p>12642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CEIMAR SOUZA SCHRODER ROSA</text:p>
          </table:table-cell>
          <table:table-cell office:value-type="string" table:style-name="ce15">
            <text:p>ANALISTA JUDICIÁRIO - NÍVEL SUPERIOR C12</text:p>
          </table:table-cell>
          <table:table-cell office:value-type="string" table:style-name="ce15">
            <text:p>CENTRAL DE MANDADOS E APOIO DA VTFSUL</text:p>
          </table:table-cell>
          <table:table-cell office:value-type="float" office:value="27719.72" table:style-name="ce15">
            <text:p>27719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44.36" table:style-name="ce15">
            <text:p>1444,36</text:p>
          </table:table-cell>
          <table:table-cell office:value-type="float" office:value="31024.59" table:style-name="ce15">
            <text:p>31024,59</text:p>
          </table:table-cell>
          <table:table-cell office:value-type="float" office:value="-4017.11" table:style-name="ce15">
            <text:p>-4017,11</text:p>
          </table:table-cell>
          <table:table-cell office:value-type="float" office:value="-5609.49" table:style-name="ce15">
            <text:p>-5609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626.6" table:style-name="ce15">
            <text:p>-9626,6</text:p>
          </table:table-cell>
          <table:table-cell office:value-type="float" office:value="21397.99" table:style-name="ce15">
            <text:p>21397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ÚCIA HELENA FREITAS DA SILVA SOLETO PIMENT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7597.65" table:style-name="ce15">
            <text:p>27597,65</text:p>
          </table:table-cell>
          <table:table-cell office:value-type="float" office:value="4337.63" table:style-name="ce15">
            <text:p>4337,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55.58" table:style-name="ce15">
            <text:p>1055,58</text:p>
          </table:table-cell>
          <table:table-cell office:value-type="float" office:value="32990.86" table:style-name="ce15">
            <text:p>32990,86</text:p>
          </table:table-cell>
          <table:table-cell office:value-type="float" office:value="-3822.73" table:style-name="ce15">
            <text:p>-3822,73</text:p>
          </table:table-cell>
          <table:table-cell office:value-type="float" office:value="-6822.22" table:style-name="ce15">
            <text:p>-6822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644.95" table:style-name="ce15">
            <text:p>-10644,95</text:p>
          </table:table-cell>
          <table:table-cell office:value-type="float" office:value="22345.91" table:style-name="ce15">
            <text:p>22345,9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CIANA AGNES MAGALHÃES BITENCOURT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5.86" table:style-name="ce15">
            <text:p>1355,86</text:p>
          </table:table-cell>
          <table:table-cell office:value-type="float" office:value="22777.14" table:style-name="ce15">
            <text:p>22777,1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880.45" table:style-name="ce15">
            <text:p>-3880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026.03" table:style-name="ce15">
            <text:p>-6026,03</text:p>
          </table:table-cell>
          <table:table-cell office:value-type="float" office:value="16751.11" table:style-name="ce15">
            <text:p>16751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CIANA BEGHINI ZAMBRIM VOLCI</text:p>
          </table:table-cell>
          <table:table-cell office:value-type="string" table:style-name="ce15">
            <text:p>ASSESSOR - CJ-02</text:p>
          </table:table-cell>
          <table:table-cell office:value-type="string" table:style-name="ce15">
            <text:p>GAB. DESEMBARGADOR ANDRÉ LUÍS MORAES DE OLIVEIRA</text:p>
          </table:table-cell>
          <table:table-cell office:value-type="float" office:value="25165.39" table:style-name="ce15">
            <text:p>25165,39</text:p>
          </table:table-cell>
          <table:table-cell office:value-type="float" office:value="0" table:style-name="ce15">
            <text:p>0</text:p>
          </table:table-cell>
          <table:table-cell office:value-type="float" office:value="9528.81" table:style-name="ce15">
            <text:p>9528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2063.6" table:style-name="ce15">
            <text:p>2063,6</text:p>
          </table:table-cell>
          <table:table-cell office:value-type="float" office:value="4470.59" table:style-name="ce15">
            <text:p>4470,59</text:p>
          </table:table-cell>
          <table:table-cell office:value-type="float" office:value="43088.9" table:style-name="ce15">
            <text:p>43088,9</text:p>
          </table:table-cell>
          <table:table-cell office:value-type="float" office:value="-988.07" table:style-name="ce15">
            <text:p>-988,07</text:p>
          </table:table-cell>
          <table:table-cell office:value-type="float" office:value="-8692.3700000000008" table:style-name="ce15">
            <text:p>-8692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680.44" table:style-name="ce15">
            <text:p>-9680,44</text:p>
          </table:table-cell>
          <table:table-cell office:value-type="float" office:value="33408.46" table:style-name="ce15">
            <text:p>33408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CIANA CANÉPPELE DE MELO ALVES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MARCIO VASQUES THIBAU DE ALMEIDA</text:p>
          </table:table-cell>
          <table:table-cell office:value-type="float" office:value="25319.7" table:style-name="ce15">
            <text:p>25319,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74.3800000000001" table:style-name="ce15">
            <text:p>1174,38</text:p>
          </table:table-cell>
          <table:table-cell office:value-type="float" office:value="31229.61" table:style-name="ce15">
            <text:p>31229,61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5863.02" table:style-name="ce15">
            <text:p>-5863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433.2000000000007" table:style-name="ce15">
            <text:p>-9433,2</text:p>
          </table:table-cell>
          <table:table-cell office:value-type="float" office:value="21796.41" table:style-name="ce15">
            <text:p>21796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CIANA DA COSTA HIGA</text:p>
          </table:table-cell>
          <table:table-cell office:value-type="string" table:style-name="ce15">
            <text:p>CHEFE DE DIVISÃO - CJ-01</text:p>
          </table:table-cell>
          <table:table-cell office:value-type="string" table:style-name="ce15">
            <text:p>DIVISAO DE INTELIGÊNCIA, PRECEDENTES E AÇÕES COLETIVAS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7715.5" table:style-name="ce15">
            <text:p>7715,5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92.98" table:style-name="ce15">
            <text:p>1692,98</text:p>
          </table:table-cell>
          <table:table-cell office:value-type="float" office:value="37360.239999999998" table:style-name="ce15">
            <text:p>37360,24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7371.32" table:style-name="ce15">
            <text:p>-7371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068.81" table:style-name="ce15">
            <text:p>-11068,81</text:p>
          </table:table-cell>
          <table:table-cell office:value-type="float" office:value="26291.43" table:style-name="ce15">
            <text:p>26291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CIANA MOLINA ROCHA HASHIOKA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VTNAND</text:p>
          </table:table-cell>
          <table:table-cell office:value-type="float" office:value="4645.88" table:style-name="ce15">
            <text:p>4645,88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9097.25" table:style-name="ce15">
            <text:p>9097,25</text:p>
          </table:table-cell>
          <table:table-cell office:value-type="float" office:value="-650.41999999999996" table:style-name="ce15">
            <text:p>-650,42</text:p>
          </table:table-cell>
          <table:table-cell office:value-type="float" office:value="-849.66" table:style-name="ce15">
            <text:p>-849,6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00.08" table:style-name="ce15">
            <text:p>-1500,08</text:p>
          </table:table-cell>
          <table:table-cell office:value-type="float" office:value="7597.17" table:style-name="ce15">
            <text:p>7597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CIANA OTSUKA TAMAZATO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CRETARIA DE ORÇAMENTO E FINANÇA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3416.31" table:style-name="ce15">
            <text:p>3416,31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69.45" table:style-name="ce15">
            <text:p>1369,45</text:p>
          </table:table-cell>
          <table:table-cell office:value-type="float" office:value="26207.040000000001" table:style-name="ce15">
            <text:p>26207,04</text:p>
          </table:table-cell>
          <table:table-cell office:value-type="float" office:value="-2698.57" table:style-name="ce15">
            <text:p>-2698,57</text:p>
          </table:table-cell>
          <table:table-cell office:value-type="float" office:value="-4667.8599999999997" table:style-name="ce15">
            <text:p>-4667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366.43" table:style-name="ce15">
            <text:p>-7366,43</text:p>
          </table:table-cell>
          <table:table-cell office:value-type="float" office:value="18840.61" table:style-name="ce15">
            <text:p>18840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CIANA RODRIGUES DOS SANTOS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2ªVTCG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2590.86" table:style-name="ce15">
            <text:p>2590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590.86" table:style-name="ce15">
            <text:p>2590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CIANE PERAZOLO DE ALMEIDA ANTUNES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CRETARIA DA 2ªVTDO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58.19" table:style-name="ce15">
            <text:p>1258,19</text:p>
          </table:table-cell>
          <table:table-cell office:value-type="float" office:value="22370.85" table:style-name="ce15">
            <text:p>22370,85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95.58" table:style-name="ce15">
            <text:p>-3795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41.16" table:style-name="ce15">
            <text:p>-5941,16</text:p>
          </table:table-cell>
          <table:table-cell office:value-type="float" office:value="16429.689999999999" table:style-name="ce15">
            <text:p>16429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CIANO CESAR NICODEMO RIBEIR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TOR DE ALMOXARIFAD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32.07" table:style-name="ce15">
            <text:p>1032,07</text:p>
          </table:table-cell>
          <table:table-cell office:value-type="float" office:value="19115.400000000001" table:style-name="ce15">
            <text:p>19115,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2910.37" table:style-name="ce15">
            <text:p>-2910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55.95" table:style-name="ce15">
            <text:p>-5055,95</text:p>
          </table:table-cell>
          <table:table-cell office:value-type="float" office:value="14059.45" table:style-name="ce15">
            <text:p>14059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CIMAR GONÇALVES DE OLIVEIRA MEDEIROS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SECRETARIA DA VTRBRI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4451.37" table:style-name="ce15">
            <text:p>4451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51.37" table:style-name="ce15">
            <text:p>4451,37</text:p>
          </table:table-cell>
          <table:table-cell office:value-type="float" office:value="7644.31" table:style-name="ce15">
            <text:p>7644,31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ÍS FERNANDO PETRAC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2789.45" table:style-name="ce15">
            <text:p>2789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47.94" table:style-name="ce15">
            <text:p>947,94</text:p>
          </table:table-cell>
          <table:table-cell office:value-type="float" office:value="28594.16" table:style-name="ce15">
            <text:p>28594,16</text:p>
          </table:table-cell>
          <table:table-cell office:value-type="float" office:value="-3042.37" table:style-name="ce15">
            <text:p>-3042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042.37" table:style-name="ce15">
            <text:p>-3042,37</text:p>
          </table:table-cell>
          <table:table-cell office:value-type="float" office:value="25551.79" table:style-name="ce15">
            <text:p>25551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IZ AUGUSTO DE ASSIS COLETI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1ªVTTL</text:p>
          </table:table-cell>
          <table:table-cell office:value-type="float" office:value="2994.14" table:style-name="ce15">
            <text:p>2994,14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7445.51" table:style-name="ce15">
            <text:p>7445,51</text:p>
          </table:table-cell>
          <table:table-cell office:value-type="float" office:value="-419.18" table:style-name="ce15">
            <text:p>-419,18</text:p>
          </table:table-cell>
          <table:table-cell office:value-type="float" office:value="-186.96" table:style-name="ce15">
            <text:p>-186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06.14" table:style-name="ce15">
            <text:p>-606,14</text:p>
          </table:table-cell>
          <table:table-cell office:value-type="float" office:value="6839.37" table:style-name="ce15">
            <text:p>6839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IZ AUGUSTO FRÓES</text:p>
          </table:table-cell>
          <table:table-cell office:value-type="string" table:style-name="ce15">
            <text:p>TÉCNICO JUDICIÁRIO - NÍVEL MÉDIO C12</text:p>
          </table:table-cell>
          <table:table-cell office:value-type="string" table:style-name="ce15">
            <text:p>SECRETARIA DA VTCHAP</text:p>
          </table:table-cell>
          <table:table-cell office:value-type="float" office:value="16258.17" table:style-name="ce15">
            <text:p>16258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42.79" table:style-name="ce15">
            <text:p>1442,79</text:p>
          </table:table-cell>
          <table:table-cell office:value-type="float" office:value="19561.47" table:style-name="ce15">
            <text:p>19561,47</text:p>
          </table:table-cell>
          <table:table-cell office:value-type="float" office:value="-988.07" table:style-name="ce15">
            <text:p>-988,07</text:p>
          </table:table-cell>
          <table:table-cell office:value-type="float" office:value="-3015.18" table:style-name="ce15">
            <text:p>-3015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003.25" table:style-name="ce15">
            <text:p>-4003,25</text:p>
          </table:table-cell>
          <table:table-cell office:value-type="float" office:value="15558.22" table:style-name="ce15">
            <text:p>15558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IZ CARLOS DA SILV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5451.27" table:style-name="ce15">
            <text:p>15451,27</text:p>
          </table:table-cell>
          <table:table-cell office:value-type="float" office:value="6628.89" table:style-name="ce15">
            <text:p>6628,89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1653.41" table:style-name="ce15">
            <text:p>1653,41</text:p>
          </table:table-cell>
          <table:table-cell office:value-type="float" office:value="821.87" table:style-name="ce15">
            <text:p>821,87</text:p>
          </table:table-cell>
          <table:table-cell office:value-type="float" office:value="26415.95" table:style-name="ce15">
            <text:p>26415,95</text:p>
          </table:table-cell>
          <table:table-cell office:value-type="float" office:value="-2662.09" table:style-name="ce15">
            <text:p>-2662,09</text:p>
          </table:table-cell>
          <table:table-cell office:value-type="float" office:value="-4833.79" table:style-name="ce15">
            <text:p>-4833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495.88" table:style-name="ce15">
            <text:p>-7495,88</text:p>
          </table:table-cell>
          <table:table-cell office:value-type="float" office:value="18920.07" table:style-name="ce15">
            <text:p>18920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IZ CARLOS GARCI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8826.54" table:style-name="ce15">
            <text:p>18826,54</text:p>
          </table:table-cell>
          <table:table-cell office:value-type="float" office:value="5970.29" table:style-name="ce15">
            <text:p>5970,29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69.45" table:style-name="ce15">
            <text:p>1369,45</text:p>
          </table:table-cell>
          <table:table-cell office:value-type="float" office:value="28026.79" table:style-name="ce15">
            <text:p>28026,79</text:p>
          </table:table-cell>
          <table:table-cell office:value-type="float" office:value="-2981.29" table:style-name="ce15">
            <text:p>-2981,29</text:p>
          </table:table-cell>
          <table:table-cell office:value-type="float" office:value="-5090.54" table:style-name="ce15">
            <text:p>-5090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071.83" table:style-name="ce15">
            <text:p>-8071,83</text:p>
          </table:table-cell>
          <table:table-cell office:value-type="float" office:value="19954.96" table:style-name="ce15">
            <text:p>19954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IZ FELIPE BRAGA MARQUES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TOR DE REMUNERAÇÃO DE MAGISTRADOS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4982.99" table:style-name="ce15">
            <text:p>4982,99</text:p>
          </table:table-cell>
          <table:table-cell office:value-type="float" office:value="1252.78" table:style-name="ce15">
            <text:p>1252,78</text:p>
          </table:table-cell>
          <table:table-cell office:value-type="float" office:value="22841.72" table:style-name="ce15">
            <text:p>22841,72</text:p>
          </table:table-cell>
          <table:table-cell office:value-type="float" office:value="-988.07" table:style-name="ce15">
            <text:p>-988,07</text:p>
          </table:table-cell>
          <table:table-cell office:value-type="float" office:value="-2798.98" table:style-name="ce15">
            <text:p>-2798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787.05" table:style-name="ce15">
            <text:p>-3787,05</text:p>
          </table:table-cell>
          <table:table-cell office:value-type="float" office:value="19054.669999999998" table:style-name="ce15">
            <text:p>19054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IZ FERNANDES FERREIR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5628.32" table:style-name="ce15">
            <text:p>25628,32</text:p>
          </table:table-cell>
          <table:table-cell office:value-type="float" office:value="788.96" table:style-name="ce15">
            <text:p>788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3" table:style-name="ce15">
            <text:p>1315,13</text:p>
          </table:table-cell>
          <table:table-cell office:value-type="float" office:value="27732.41" table:style-name="ce15">
            <text:p>27732,41</text:p>
          </table:table-cell>
          <table:table-cell office:value-type="float" office:value="-2839.6" table:style-name="ce15">
            <text:p>-2839,6</text:p>
          </table:table-cell>
          <table:table-cell office:value-type="float" office:value="-5522.99" table:style-name="ce15">
            <text:p>-5522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362.59" table:style-name="ce15">
            <text:p>-8362,59</text:p>
          </table:table-cell>
          <table:table-cell office:value-type="float" office:value="19369.82" table:style-name="ce15">
            <text:p>19369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IZ HENRIQUE FOGANHOLO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2ªVTDO</text:p>
          </table:table-cell>
          <table:table-cell office:value-type="float" office:value="25996.95" table:style-name="ce15">
            <text:p>25996,9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38.36" table:style-name="ce15">
            <text:p>1438,36</text:p>
          </table:table-cell>
          <table:table-cell office:value-type="float" office:value="31794.15" table:style-name="ce15">
            <text:p>31794,15</text:p>
          </table:table-cell>
          <table:table-cell office:value-type="float" office:value="-3732.85" table:style-name="ce15">
            <text:p>-3732,85</text:p>
          </table:table-cell>
          <table:table-cell office:value-type="float" office:value="-5848.8" table:style-name="ce15">
            <text:p>-5848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581.65" table:style-name="ce15">
            <text:p>-9581,65</text:p>
          </table:table-cell>
          <table:table-cell office:value-type="float" office:value="22212.5" table:style-name="ce15">
            <text:p>22212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IZ MAIDANA RICARDI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15451.27" table:style-name="ce15">
            <text:p>15451,27</text:p>
          </table:table-cell>
          <table:table-cell office:value-type="float" office:value="2549.81" table:style-name="ce15">
            <text:p>2549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03.74" table:style-name="ce15">
            <text:p>803,74</text:p>
          </table:table-cell>
          <table:table-cell office:value-type="float" office:value="18804.82" table:style-name="ce15">
            <text:p>18804,82</text:p>
          </table:table-cell>
          <table:table-cell office:value-type="float" office:value="-1450.92" table:style-name="ce15">
            <text:p>-1450,92</text:p>
          </table:table-cell>
          <table:table-cell office:value-type="float" office:value="-3642.56" table:style-name="ce15">
            <text:p>-3642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93.4799999999996" table:style-name="ce15">
            <text:p>-5093,48</text:p>
          </table:table-cell>
          <table:table-cell office:value-type="float" office:value="13711.34" table:style-name="ce15">
            <text:p>13711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ZIA ALMEIDA GONÇALVES KUNTZEL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NÚCLEO DE APOIO AO CEJUSC-JT/1º GRAU</text:p>
          </table:table-cell>
          <table:table-cell office:value-type="float" office:value="16685.75" table:style-name="ce15">
            <text:p>16685,75</text:p>
          </table:table-cell>
          <table:table-cell office:value-type="float" office:value="2190.14" table:style-name="ce15">
            <text:p>2190,14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28.75" table:style-name="ce15">
            <text:p>1328,75</text:p>
          </table:table-cell>
          <table:table-cell office:value-type="float" office:value="23841.22" table:style-name="ce15">
            <text:p>23841,22</text:p>
          </table:table-cell>
          <table:table-cell office:value-type="float" office:value="-2506.9499999999998" table:style-name="ce15">
            <text:p>-2506,95</text:p>
          </table:table-cell>
          <table:table-cell office:value-type="float" office:value="-4081.15" table:style-name="ce15">
            <text:p>-4081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588.1" table:style-name="ce15">
            <text:p>-6588,1</text:p>
          </table:table-cell>
          <table:table-cell office:value-type="float" office:value="17253.12" table:style-name="ce15">
            <text:p>17253,1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ZINARA GONÇALVES ALCARÁ CASTEL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056.55" table:style-name="ce15">
            <text:p>3056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1.93" table:style-name="ce15">
            <text:p>1111,93</text:p>
          </table:table-cell>
          <table:table-cell office:value-type="float" office:value="20391.3" table:style-name="ce15">
            <text:p>20391,3</text:p>
          </table:table-cell>
          <table:table-cell office:value-type="float" office:value="-1661.84" table:style-name="ce15">
            <text:p>-1661,84</text:p>
          </table:table-cell>
          <table:table-cell office:value-type="float" office:value="-3883.95" table:style-name="ce15">
            <text:p>-3883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545.79" table:style-name="ce15">
            <text:p>-5545,79</text:p>
          </table:table-cell>
          <table:table-cell office:value-type="float" office:value="14845.51" table:style-name="ce15">
            <text:p>14845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DALENA MONTANHERA JACOMINI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NÚCLEO DE APOIO AO ATENDIMENTO DE MAGISTRADOS</text:p>
          </table:table-cell>
          <table:table-cell office:value-type="float" office:value="14679.72" table:style-name="ce15">
            <text:p>14679,72</text:p>
          </table:table-cell>
          <table:table-cell office:value-type="float" office:value="4184.01" table:style-name="ce15">
            <text:p>4184,01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33.92" table:style-name="ce15">
            <text:p>33,92</text:p>
          </table:table-cell>
          <table:table-cell office:value-type="float" office:value="623.05999999999995" table:style-name="ce15">
            <text:p>623,06</text:p>
          </table:table-cell>
          <table:table-cell office:value-type="float" office:value="23157.29" table:style-name="ce15">
            <text:p>23157,29</text:p>
          </table:table-cell>
          <table:table-cell office:value-type="float" office:value="-2210.23" table:style-name="ce15">
            <text:p>-2210,23</text:p>
          </table:table-cell>
          <table:table-cell office:value-type="float" office:value="-4116.59" table:style-name="ce15">
            <text:p>-4116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326.82" table:style-name="ce15">
            <text:p>-6326,82</text:p>
          </table:table-cell>
          <table:table-cell office:value-type="float" office:value="16830.47" table:style-name="ce15">
            <text:p>16830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ÍSA MITICO KOBAYASHI BONAMIGO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085.22" table:style-name="ce15">
            <text:p>24085,22</text:p>
          </table:table-cell>
          <table:table-cell office:value-type="float" office:value="7503.81" table:style-name="ce15">
            <text:p>7503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14.34" table:style-name="ce15">
            <text:p>914,34</text:p>
          </table:table-cell>
          <table:table-cell office:value-type="float" office:value="32503.37" table:style-name="ce15">
            <text:p>32503,37</text:p>
          </table:table-cell>
          <table:table-cell office:value-type="float" office:value="-3756.94" table:style-name="ce15">
            <text:p>-3756,94</text:p>
          </table:table-cell>
          <table:table-cell office:value-type="float" office:value="-6221.5" table:style-name="ce15">
            <text:p>-6221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78.44" table:style-name="ce15">
            <text:p>-9978,44</text:p>
          </table:table-cell>
          <table:table-cell office:value-type="float" office:value="22524.93" table:style-name="ce15">
            <text:p>22524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NOEL BENTO DA SILV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TOR DE APOIO AO JUIZ DIRETOR DO FOR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4352.5600000000004" table:style-name="ce15">
            <text:p>4352,56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561.80999999999995" table:style-name="ce15">
            <text:p>561,81</text:p>
          </table:table-cell>
          <table:table-cell office:value-type="float" office:value="21454.6" table:style-name="ce15">
            <text:p>21454,6</text:p>
          </table:table-cell>
          <table:table-cell office:value-type="float" office:value="-2230.42" table:style-name="ce15">
            <text:p>-2230,42</text:p>
          </table:table-cell>
          <table:table-cell office:value-type="float" office:value="-3659.64" table:style-name="ce15">
            <text:p>-3659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90.06" table:style-name="ce15">
            <text:p>-5890,06</text:p>
          </table:table-cell>
          <table:table-cell office:value-type="float" office:value="15564.54" table:style-name="ce15">
            <text:p>15564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ELA DE MENEZES DORIA ALBRES</text:p>
          </table:table-cell>
          <table:table-cell office:value-type="string" table:style-name="ce15">
            <text:p>COORDENADOR DE COMUNICAÇÃO SOCIAL - CJ-02</text:p>
          </table:table-cell>
          <table:table-cell office:value-type="string" table:style-name="ce15">
            <text:p>COORDENADORIA DE COMUNICAÇÃO SOCIAL</text:p>
          </table:table-cell>
          <table:table-cell office:value-type="float" office:value="16258.17" table:style-name="ce15">
            <text:p>16258,17</text:p>
          </table:table-cell>
          <table:table-cell office:value-type="float" office:value="0" table:style-name="ce15">
            <text:p>0</text:p>
          </table:table-cell>
          <table:table-cell office:value-type="float" office:value="9528.81" table:style-name="ce15">
            <text:p>9528,81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2635.21" table:style-name="ce15">
            <text:p>2635,21</text:p>
          </table:table-cell>
          <table:table-cell office:value-type="float" office:value="31571.17" table:style-name="ce15">
            <text:p>31571,17</text:p>
          </table:table-cell>
          <table:table-cell office:value-type="float" office:value="-988.07" table:style-name="ce15">
            <text:p>-988,07</text:p>
          </table:table-cell>
          <table:table-cell office:value-type="float" office:value="-5465" table:style-name="ce15">
            <text:p>-54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453.07" table:style-name="ce15">
            <text:p>-6453,07</text:p>
          </table:table-cell>
          <table:table-cell office:value-type="float" office:value="25118.1" table:style-name="ce15">
            <text:p>25118,1</text:p>
          </table:table-cell>
          <table:table-cell office:value-type="float" office:value="0" table:style-name="ce15">
            <text:p>0</text:p>
          </table:table-cell>
          <table:table-cell office:value-type="float" office:value="3978.59" table:style-name="ce34">
            <text:p>3978,59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ELLE KARINE GOMES CRISTINO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/>
          </table:table-cell>
          <table:table-cell office:value-type="float" office:value="12815.06" table:style-name="ce15">
            <text:p>12815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415.53" table:style-name="ce15">
            <text:p>1415,53</text:p>
          </table:table-cell>
          <table:table-cell office:value-type="float" office:value="17379.57" table:style-name="ce15">
            <text:p>17379,57</text:p>
          </table:table-cell>
          <table:table-cell office:value-type="float" office:value="-988.07" table:style-name="ce15">
            <text:p>-988,07</text:p>
          </table:table-cell>
          <table:table-cell office:value-type="float" office:value="-2197.33" table:style-name="ce15">
            <text:p>-2197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185.4" table:style-name="ce15">
            <text:p>-3185,4</text:p>
          </table:table-cell>
          <table:table-cell office:value-type="float" office:value="14194.17" table:style-name="ce15">
            <text:p>14194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ELO ANTÔNIO NAKAO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DIVISÃO DE MANUTENÇÃO E PROJETOS DE ENGENHARIA</text:p>
          </table:table-cell>
          <table:table-cell office:value-type="float" office:value="24856.77" table:style-name="ce15">
            <text:p>24856,77</text:p>
          </table:table-cell>
          <table:table-cell office:value-type="float" office:value="3494.21" table:style-name="ce15">
            <text:p>3494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8350.98" table:style-name="ce15">
            <text:p>28350,98</text:p>
          </table:table-cell>
          <table:table-cell office:value-type="float" office:value="-988.07" table:style-name="ce15">
            <text:p>-988,07</text:p>
          </table:table-cell>
          <table:table-cell office:value-type="float" office:value="-6563.93" table:style-name="ce15">
            <text:p>-6563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552" table:style-name="ce15">
            <text:p>-7552</text:p>
          </table:table-cell>
          <table:table-cell office:value-type="float" office:value="20798.98" table:style-name="ce15">
            <text:p>20798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ELO CESTARI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1ªVTD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3011.14" table:style-name="ce15">
            <text:p>3011,14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792.86" table:style-name="ce15">
            <text:p>1792,86</text:p>
          </table:table-cell>
          <table:table-cell office:value-type="float" office:value="23842.560000000001" table:style-name="ce15">
            <text:p>23842,56</text:p>
          </table:table-cell>
          <table:table-cell office:value-type="float" office:value="-2049.62" table:style-name="ce15">
            <text:p>-2049,62</text:p>
          </table:table-cell>
          <table:table-cell office:value-type="float" office:value="-4079.65" table:style-name="ce15">
            <text:p>-4079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29.27" table:style-name="ce15">
            <text:p>-6129,27</text:p>
          </table:table-cell>
          <table:table-cell office:value-type="float" office:value="17713.29" table:style-name="ce15">
            <text:p>17713,2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ELO DA ROSA COUTINH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/>
          </table:table-cell>
          <table:table-cell office:value-type="float" office:value="18826.54" table:style-name="ce15">
            <text:p>18826,54</text:p>
          </table:table-cell>
          <table:table-cell office:value-type="float" office:value="2485.9299999999998" table:style-name="ce15">
            <text:p>2485,93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484.49" table:style-name="ce15">
            <text:p>484,49</text:p>
          </table:table-cell>
          <table:table-cell office:value-type="float" office:value="1443.07" table:style-name="ce15">
            <text:p>1443,07</text:p>
          </table:table-cell>
          <table:table-cell office:value-type="float" office:value="25100.54" table:style-name="ce15">
            <text:p>25100,54</text:p>
          </table:table-cell>
          <table:table-cell office:value-type="float" office:value="-2908.99" table:style-name="ce15">
            <text:p>-2908,99</text:p>
          </table:table-cell>
          <table:table-cell office:value-type="float" office:value="-4047.95" table:style-name="ce15">
            <text:p>-4047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956.94" table:style-name="ce15">
            <text:p>-6956,94</text:p>
          </table:table-cell>
          <table:table-cell office:value-type="float" office:value="18143.599999999999" table:style-name="ce15">
            <text:p>18143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ELO DOS SANTOS CAEIRO</text:p>
          </table:table-cell>
          <table:table-cell office:value-type="string" table:style-name="ce15">
            <text:p>CONCILIADOR - FC-04</text:p>
          </table:table-cell>
          <table:table-cell office:value-type="string" table:style-name="ce15">
            <text:p>NÚCLEO DE APOIO AO CEJUSC-JT/1º GRAU</text:p>
          </table:table-cell>
          <table:table-cell office:value-type="float" office:value="26805.65" table:style-name="ce15">
            <text:p>26805,6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99.75" table:style-name="ce15">
            <text:p>1499,75</text:p>
          </table:table-cell>
          <table:table-cell office:value-type="float" office:value="32664.240000000002" table:style-name="ce15">
            <text:p>32664,24</text:p>
          </table:table-cell>
          <table:table-cell office:value-type="float" office:value="-3815.37" table:style-name="ce15">
            <text:p>-3815,37</text:p>
          </table:table-cell>
          <table:table-cell office:value-type="float" office:value="-6100.64" table:style-name="ce15">
            <text:p>-6100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16.01" table:style-name="ce15">
            <text:p>-9916,01</text:p>
          </table:table-cell>
          <table:table-cell office:value-type="float" office:value="22748.23" table:style-name="ce15">
            <text:p>22748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ELO ROGÉRIO DIAS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5.86" table:style-name="ce15">
            <text:p>1355,86</text:p>
          </table:table-cell>
          <table:table-cell office:value-type="float" office:value="22777.14" table:style-name="ce15">
            <text:p>22777,14</text:p>
          </table:table-cell>
          <table:table-cell office:value-type="float" office:value="-988.07" table:style-name="ce15">
            <text:p>-988,07</text:p>
          </table:table-cell>
          <table:table-cell office:value-type="float" office:value="-3741.92" table:style-name="ce15">
            <text:p>-3741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729.99" table:style-name="ce15">
            <text:p>-4729,99</text:p>
          </table:table-cell>
          <table:table-cell office:value-type="float" office:value="18047.150000000001" table:style-name="ce15">
            <text:p>18047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ELO SOARES DA SILV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CENTRAL DE MANDADOS E APOIO DA VTSGAB/2NJ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2167.58" table:style-name="ce15">
            <text:p>2167,58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63.17" table:style-name="ce15">
            <text:p>1063,17</text:p>
          </table:table-cell>
          <table:table-cell office:value-type="float" office:value="33460.46" table:style-name="ce15">
            <text:p>33460,46</text:p>
          </table:table-cell>
          <table:table-cell office:value-type="float" office:value="-4545.08" table:style-name="ce15">
            <text:p>-4545,08</text:p>
          </table:table-cell>
          <table:table-cell office:value-type="float" office:value="-6082.58" table:style-name="ce15">
            <text:p>-6082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627.66" table:style-name="ce15">
            <text:p>-10627,66</text:p>
          </table:table-cell>
          <table:table-cell office:value-type="float" office:value="22832.799999999999" table:style-name="ce15">
            <text:p>22832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ÁRCIA APARECIDA FRANCHI DE SANTI</text:p>
          </table:table-cell>
          <table:table-cell office:value-type="string" table:style-name="ce15">
            <text:p>ASSISTENTE DE RISCOS E PROJETOS - FC-04</text:p>
          </table:table-cell>
          <table:table-cell office:value-type="string" table:style-name="ce15">
            <text:p>SECRETARIA DE GOVERNANÇA E GESTÃO ESTRATÉGIC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41.91" table:style-name="ce15">
            <text:p>1341,91</text:p>
          </table:table-cell>
          <table:table-cell office:value-type="float" office:value="22386.5" table:style-name="ce15">
            <text:p>22386,5</text:p>
          </table:table-cell>
          <table:table-cell office:value-type="float" office:value="-988.07" table:style-name="ce15">
            <text:p>-988,07</text:p>
          </table:table-cell>
          <table:table-cell office:value-type="float" office:value="-3855.68" table:style-name="ce15">
            <text:p>-3855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843.75" table:style-name="ce15">
            <text:p>-4843,75</text:p>
          </table:table-cell>
          <table:table-cell office:value-type="float" office:value="17542.75" table:style-name="ce15">
            <text:p>17542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ÁRCIA DOS SANTOS QUEIROZ FRANÇ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2ªVTTL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4451.37" table:style-name="ce15">
            <text:p>4451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51.37" table:style-name="ce15">
            <text:p>4451,37</text:p>
          </table:table-cell>
          <table:table-cell office:value-type="float" office:value="3952.79" table:style-name="ce15">
            <text:p>3952,79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ÁRCIA ELEONORA ADDOR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5073.52" table:style-name="ce15">
            <text:p>25073,5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5073.52" table:style-name="ce15">
            <text:p>25073,52</text:p>
          </table:table-cell>
          <table:table-cell office:value-type="float" office:value="-2617.88" table:style-name="ce15">
            <text:p>-2617,88</text:p>
          </table:table-cell>
          <table:table-cell office:value-type="float" office:value="-4742.9799999999996" table:style-name="ce15">
            <text:p>-4742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360.86" table:style-name="ce15">
            <text:p>-7360,86</text:p>
          </table:table-cell>
          <table:table-cell office:value-type="float" office:value="17712.66" table:style-name="ce15">
            <text:p>17712,6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ÁRCIA MARIA TERRA VILLELA VIEIR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801.42" table:style-name="ce15">
            <text:p>3801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.45" table:style-name="ce15">
            <text:p>1116,45</text:p>
          </table:table-cell>
          <table:table-cell office:value-type="float" office:value="21140.69" table:style-name="ce15">
            <text:p>21140,69</text:p>
          </table:table-cell>
          <table:table-cell office:value-type="float" office:value="-1784.75" table:style-name="ce15">
            <text:p>-1784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784.75" table:style-name="ce15">
            <text:p>-1784,75</text:p>
          </table:table-cell>
          <table:table-cell office:value-type="float" office:value="19355.939999999999" table:style-name="ce15">
            <text:p>19355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ÁRCIA TIEKA YASUE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CRETARIA DA 7ªVTCG</text:p>
          </table:table-cell>
          <table:table-cell office:value-type="float" office:value="26091.25" table:style-name="ce15">
            <text:p>26091,25</text:p>
          </table:table-cell>
          <table:table-cell office:value-type="float" office:value="4497.72" table:style-name="ce15">
            <text:p>4497,72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8926.0499999999993" table:style-name="ce15">
            <text:p>8926,05</text:p>
          </table:table-cell>
          <table:table-cell office:value-type="float" office:value="474.45" table:style-name="ce15">
            <text:p>474,45</text:p>
          </table:table-cell>
          <table:table-cell office:value-type="float" office:value="41849.980000000003" table:style-name="ce15">
            <text:p>41849,98</text:p>
          </table:table-cell>
          <table:table-cell office:value-type="float" office:value="-3810.83" table:style-name="ce15">
            <text:p>-3810,83</text:p>
          </table:table-cell>
          <table:table-cell office:value-type="float" office:value="-7834.21" table:style-name="ce15">
            <text:p>-7834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645.04" table:style-name="ce15">
            <text:p>-11645,04</text:p>
          </table:table-cell>
          <table:table-cell office:value-type="float" office:value="30204.94" table:style-name="ce15">
            <text:p>30204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ÁRCIA VALÉRIA RIBAS PISSURNO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MANDADOS JUDICIAIS</text:p>
          </table:table-cell>
          <table:table-cell office:value-type="float" office:value="29164.560000000001" table:style-name="ce15">
            <text:p>29164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773.55" table:style-name="ce15">
            <text:p>3773,55</text:p>
          </table:table-cell>
          <table:table-cell office:value-type="float" office:value="0" table:style-name="ce15">
            <text:p>0</text:p>
          </table:table-cell>
          <table:table-cell office:value-type="float" office:value="1793.68" table:style-name="ce15">
            <text:p>1793,68</text:p>
          </table:table-cell>
          <table:table-cell office:value-type="float" office:value="34731.79" table:style-name="ce15">
            <text:p>34731,79</text:p>
          </table:table-cell>
          <table:table-cell office:value-type="float" office:value="-988.07" table:style-name="ce15">
            <text:p>-988,07</text:p>
          </table:table-cell>
          <table:table-cell office:value-type="float" office:value="-6839.8" table:style-name="ce15">
            <text:p>-6839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827.87" table:style-name="ce15">
            <text:p>-7827,87</text:p>
          </table:table-cell>
          <table:table-cell office:value-type="float" office:value="26903.919999999998" table:style-name="ce15">
            <text:p>26903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ÁRCIO LUIZ LOUREIRO EUQUÉRIO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DIVISÃO DE GOVERNANÇA E GESTÃO DE TIC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71.8" table:style-name="ce15">
            <text:p>1371,8</text:p>
          </table:table-cell>
          <table:table-cell office:value-type="float" office:value="21694.13" table:style-name="ce15">
            <text:p>21694,13</text:p>
          </table:table-cell>
          <table:table-cell office:value-type="float" office:value="-988.07" table:style-name="ce15">
            <text:p>-988,07</text:p>
          </table:table-cell>
          <table:table-cell office:value-type="float" office:value="-3792.28" table:style-name="ce15">
            <text:p>-3792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780.3500000000004" table:style-name="ce15">
            <text:p>-4780,35</text:p>
          </table:table-cell>
          <table:table-cell office:value-type="float" office:value="16913.78" table:style-name="ce15">
            <text:p>16913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ÁRCIO TERUHIKO YAMAMOTO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TOR DE REMUNERAÇÃO DE SERVIDORE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15.16" table:style-name="ce15">
            <text:p>1315,16</text:p>
          </table:table-cell>
          <table:table-cell office:value-type="float" office:value="21637.49" table:style-name="ce15">
            <text:p>21637,49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369.69" table:style-name="ce15">
            <text:p>-3369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515.27" table:style-name="ce15">
            <text:p>-5515,27</text:p>
          </table:table-cell>
          <table:table-cell office:value-type="float" office:value="16122.22" table:style-name="ce15">
            <text:p>16122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ÁRCIO YAMAZATO</text:p>
          </table:table-cell>
          <table:table-cell office:value-type="string" table:style-name="ce15">
            <text:p>ASSISTENTE DO NUPEMEC E DO CEJUSC/JT 2° - FC-05</text:p>
          </table:table-cell>
          <table:table-cell office:value-type="string" table:style-name="ce15">
            <text:p>DIVISÃO DE GESTÃO DO NUPEMEC E DO CEJUSC-JT/2º GRAU</text:p>
          </table:table-cell>
          <table:table-cell office:value-type="float" office:value="25319.7" table:style-name="ce15">
            <text:p>25319,7</text:p>
          </table:table-cell>
          <table:table-cell office:value-type="float" office:value="1366.48" table:style-name="ce15">
            <text:p>1366,48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163.02000000000001" table:style-name="ce15">
            <text:p>163,02</text:p>
          </table:table-cell>
          <table:table-cell office:value-type="float" office:value="1131.6400000000001" table:style-name="ce15">
            <text:p>1131,64</text:p>
          </table:table-cell>
          <table:table-cell office:value-type="float" office:value="32716.37" table:style-name="ce15">
            <text:p>32716,37</text:p>
          </table:table-cell>
          <table:table-cell office:value-type="float" office:value="-3786.93" table:style-name="ce15">
            <text:p>-3786,93</text:p>
          </table:table-cell>
          <table:table-cell office:value-type="float" office:value="-6179.19" table:style-name="ce15">
            <text:p>-6179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66.1200000000008" table:style-name="ce15">
            <text:p>-9966,12</text:p>
          </table:table-cell>
          <table:table-cell office:value-type="float" office:value="22750.25" table:style-name="ce15">
            <text:p>22750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O ANTÔNIO PEREIRA DE LUCEN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7746.37" table:style-name="ce15">
            <text:p>17746,37</text:p>
          </table:table-cell>
          <table:table-cell office:value-type="float" office:value="3670.06" table:style-name="ce15">
            <text:p>3670,06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31.88" table:style-name="ce15">
            <text:p>931,88</text:p>
          </table:table-cell>
          <table:table-cell office:value-type="float" office:value="24208.82" table:style-name="ce15">
            <text:p>24208,82</text:p>
          </table:table-cell>
          <table:table-cell office:value-type="float" office:value="-2602.4299999999998" table:style-name="ce15">
            <text:p>-2602,43</text:p>
          </table:table-cell>
          <table:table-cell office:value-type="float" office:value="-4212.9799999999996" table:style-name="ce15">
            <text:p>-4212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815.41" table:style-name="ce15">
            <text:p>-6815,41</text:p>
          </table:table-cell>
          <table:table-cell office:value-type="float" office:value="17393.41" table:style-name="ce15">
            <text:p>17393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O ANTONIO RIBEIRO MOLENTO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NÚCLEO DE MICROINFORMÁTICA E SUPORTE AO USUÁRIO</text:p>
          </table:table-cell>
          <table:table-cell office:value-type="float" office:value="15605.58" table:style-name="ce15">
            <text:p>15605,58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902.5" table:style-name="ce15">
            <text:p>902,5</text:p>
          </table:table-cell>
          <table:table-cell office:value-type="float" office:value="21433.13" table:style-name="ce15">
            <text:p>21433,13</text:p>
          </table:table-cell>
          <table:table-cell office:value-type="float" office:value="-988.07" table:style-name="ce15">
            <text:p>-988,07</text:p>
          </table:table-cell>
          <table:table-cell office:value-type="float" office:value="-3495.23" table:style-name="ce15">
            <text:p>-3495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483.3" table:style-name="ce15">
            <text:p>-4483,3</text:p>
          </table:table-cell>
          <table:table-cell office:value-type="float" office:value="16949.830000000002" table:style-name="ce15">
            <text:p>16949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O ANTONIO TORRES DOS SANTOS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SECRETARIA DA 5ªVTCG</text:p>
          </table:table-cell>
          <table:table-cell office:value-type="float" office:value="14679.72" table:style-name="ce15">
            <text:p>14679,72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36.22" table:style-name="ce15">
            <text:p>636,22</text:p>
          </table:table-cell>
          <table:table-cell office:value-type="float" office:value="19674.78" table:style-name="ce15">
            <text:p>19674,78</text:p>
          </table:table-cell>
          <table:table-cell office:value-type="float" office:value="-1890.97" table:style-name="ce15">
            <text:p>-1890,97</text:p>
          </table:table-cell>
          <table:table-cell office:value-type="float" office:value="-3295.22" table:style-name="ce15">
            <text:p>-3295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86.1899999999996" table:style-name="ce15">
            <text:p>-5186,19</text:p>
          </table:table-cell>
          <table:table-cell office:value-type="float" office:value="14488.59" table:style-name="ce15">
            <text:p>14488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O AURÉLIO MARTINS SILV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35.8399999999999" table:style-name="ce15">
            <text:p>1035,84</text:p>
          </table:table-cell>
          <table:table-cell office:value-type="float" office:value="30628.14" table:style-name="ce15">
            <text:p>30628,14</text:p>
          </table:table-cell>
          <table:table-cell office:value-type="float" office:value="-988.07" table:style-name="ce15">
            <text:p>-988,07</text:p>
          </table:table-cell>
          <table:table-cell office:value-type="float" office:value="-5968.59" table:style-name="ce15">
            <text:p>-5968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956.66" table:style-name="ce15">
            <text:p>-6956,66</text:p>
          </table:table-cell>
          <table:table-cell office:value-type="float" office:value="23671.48" table:style-name="ce15">
            <text:p>23671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OS MARCIO DE ARAUJO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2ªVTDO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2845.56" table:style-name="ce15">
            <text:p>2845,56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37.25" table:style-name="ce15">
            <text:p>1337,25</text:p>
          </table:table-cell>
          <table:table-cell office:value-type="float" office:value="25073.09" table:style-name="ce15">
            <text:p>25073,09</text:p>
          </table:table-cell>
          <table:table-cell office:value-type="float" office:value="-988.07" table:style-name="ce15">
            <text:p>-988,07</text:p>
          </table:table-cell>
          <table:table-cell office:value-type="float" office:value="-4835.2700000000004" table:style-name="ce15">
            <text:p>-4835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23.34" table:style-name="ce15">
            <text:p>-5823,34</text:p>
          </table:table-cell>
          <table:table-cell office:value-type="float" office:value="19249.75" table:style-name="ce15">
            <text:p>19249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OS REIS FERREIRA</text:p>
          </table:table-cell>
          <table:table-cell office:value-type="string" table:style-name="ce15">
            <text:p>CHEFE DE DIVISÃO - CJ-01</text:p>
          </table:table-cell>
          <table:table-cell office:value-type="string" table:style-name="ce15">
            <text:p>SUBSECRETARIA DA 1ª TURMA</text:p>
          </table:table-cell>
          <table:table-cell office:value-type="float" office:value="16377.13" table:style-name="ce15">
            <text:p>16377,13</text:p>
          </table:table-cell>
          <table:table-cell office:value-type="float" office:value="305.83" table:style-name="ce15">
            <text:p>305,83</text:p>
          </table:table-cell>
          <table:table-cell office:value-type="float" office:value="7715.5" table:style-name="ce15">
            <text:p>7715,5</text:p>
          </table:table-cell>
          <table:table-cell office:value-type="float" office:value="1860.51" table:style-name="ce15">
            <text:p>1860,51</text:p>
          </table:table-cell>
          <table:table-cell office:value-type="float" office:value="865.79" table:style-name="ce15">
            <text:p>865,79</text:p>
          </table:table-cell>
          <table:table-cell office:value-type="float" office:value="1448.79" table:style-name="ce15">
            <text:p>1448,79</text:p>
          </table:table-cell>
          <table:table-cell office:value-type="float" office:value="28573.55" table:style-name="ce15">
            <text:p>28573,55</text:p>
          </table:table-cell>
          <table:table-cell office:value-type="float" office:value="-2196.04" table:style-name="ce15">
            <text:p>-2196,04</text:p>
          </table:table-cell>
          <table:table-cell office:value-type="float" office:value="-5435.03" table:style-name="ce15">
            <text:p>-5435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631.07" table:style-name="ce15">
            <text:p>-7631,07</text:p>
          </table:table-cell>
          <table:table-cell office:value-type="float" office:value="20942.48" table:style-name="ce15">
            <text:p>20942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OS RIBEIRO MENDES MARTINS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DIVISÃO DE INFRAESTRUTURA DE TIC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51.71" table:style-name="ce15">
            <text:p>1151,71</text:p>
          </table:table-cell>
          <table:table-cell office:value-type="float" office:value="19389.349999999999" table:style-name="ce15">
            <text:p>19389,35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004.95" table:style-name="ce15">
            <text:p>-3004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50.53" table:style-name="ce15">
            <text:p>-5150,53</text:p>
          </table:table-cell>
          <table:table-cell office:value-type="float" office:value="14238.82" table:style-name="ce15">
            <text:p>14238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OS ROBERTO SEVERO ROS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DIVISÃO DE MANUTENÇÃO E PROJETOS DE ENGENHARIA</text:p>
          </table:table-cell>
          <table:table-cell office:value-type="float" office:value="14834.03" table:style-name="ce15">
            <text:p>14834,03</text:p>
          </table:table-cell>
          <table:table-cell office:value-type="float" office:value="1874.24" table:style-name="ce15">
            <text:p>1874,24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01.6" table:style-name="ce15">
            <text:p>601,6</text:p>
          </table:table-cell>
          <table:table-cell office:value-type="float" office:value="19170.38" table:style-name="ce15">
            <text:p>19170,38</text:p>
          </table:table-cell>
          <table:table-cell office:value-type="float" office:value="-988.07" table:style-name="ce15">
            <text:p>-988,07</text:p>
          </table:table-cell>
          <table:table-cell office:value-type="float" office:value="-3362.19" table:style-name="ce15">
            <text:p>-3362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350.26" table:style-name="ce15">
            <text:p>-4350,26</text:p>
          </table:table-cell>
          <table:table-cell office:value-type="float" office:value="14820.12" table:style-name="ce15">
            <text:p>14820,1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COS SALDANHA VENTUR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1305.81" table:style-name="ce15">
            <text:p>21305,81</text:p>
          </table:table-cell>
          <table:table-cell office:value-type="float" office:value="1294.1400000000001" table:style-name="ce15">
            <text:p>1294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00.32" table:style-name="ce15">
            <text:p>800,32</text:p>
          </table:table-cell>
          <table:table-cell office:value-type="float" office:value="23400.27" table:style-name="ce15">
            <text:p>23400,27</text:p>
          </table:table-cell>
          <table:table-cell office:value-type="float" office:value="-2209.7399999999998" table:style-name="ce15">
            <text:p>-2209,74</text:p>
          </table:table-cell>
          <table:table-cell office:value-type="float" office:value="-4174.9799999999996" table:style-name="ce15">
            <text:p>-4174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384.72" table:style-name="ce15">
            <text:p>-6384,72</text:p>
          </table:table-cell>
          <table:table-cell office:value-type="float" office:value="17015.55" table:style-name="ce15">
            <text:p>17015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GARETE MARQUES BORBA CANNAZZARO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5628.32" table:style-name="ce15">
            <text:p>25628,32</text:p>
          </table:table-cell>
          <table:table-cell office:value-type="float" office:value="7212.65" table:style-name="ce15">
            <text:p>7212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455.07" table:style-name="ce15">
            <text:p>1455,07</text:p>
          </table:table-cell>
          <table:table-cell office:value-type="float" office:value="34296.04" table:style-name="ce15">
            <text:p>34296,04</text:p>
          </table:table-cell>
          <table:table-cell office:value-type="float" office:value="-3994.81" table:style-name="ce15">
            <text:p>-3994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994.81" table:style-name="ce15">
            <text:p>-3994,81</text:p>
          </table:table-cell>
          <table:table-cell office:value-type="float" office:value="30301.23" table:style-name="ce15">
            <text:p>30301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GARETH OLIVEIRA DA SILVA GONÇALVES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464.99" table:style-name="ce15">
            <text:p>464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33.08" table:style-name="ce15">
            <text:p>933,08</text:p>
          </table:table-cell>
          <table:table-cell office:value-type="float" office:value="26254.84" table:style-name="ce15">
            <text:p>26254,84</text:p>
          </table:table-cell>
          <table:table-cell office:value-type="float" office:value="-2658.84" table:style-name="ce15">
            <text:p>-2658,84</text:p>
          </table:table-cell>
          <table:table-cell office:value-type="float" office:value="-4799.9799999999996" table:style-name="ce15">
            <text:p>-4799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458.82" table:style-name="ce15">
            <text:p>-7458,82</text:p>
          </table:table-cell>
          <table:table-cell office:value-type="float" office:value="18796.02" table:style-name="ce15">
            <text:p>18796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ALICE MERLI OLIVEIRA LIM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2190.14" table:style-name="ce15">
            <text:p>2190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.45" table:style-name="ce15">
            <text:p>1116,45</text:p>
          </table:table-cell>
          <table:table-cell office:value-type="float" office:value="19529.41" table:style-name="ce15">
            <text:p>19529,41</text:p>
          </table:table-cell>
          <table:table-cell office:value-type="float" office:value="-1518.88" table:style-name="ce15">
            <text:p>-1518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18.88" table:style-name="ce15">
            <text:p>-1518,88</text:p>
          </table:table-cell>
          <table:table-cell office:value-type="float" office:value="18010.53" table:style-name="ce15">
            <text:p>18010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ALVES PEREIRA FERREIRA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17211.080000000002" table:style-name="ce15">
            <text:p>17211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211.080000000002" table:style-name="ce15">
            <text:p>17211,08</text:p>
          </table:table-cell>
          <table:table-cell office:value-type="float" office:value="-1320.57" table:style-name="ce15">
            <text:p>-1320,57</text:p>
          </table:table-cell>
          <table:table-cell office:value-type="float" office:value="-2937.57" table:style-name="ce15">
            <text:p>-2937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258.1400000000003" table:style-name="ce15">
            <text:p>-4258,14</text:p>
          </table:table-cell>
          <table:table-cell office:value-type="float" office:value="12952.94" table:style-name="ce15">
            <text:p>12952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ANGÉLICA BACELAR ALVE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0564.84" table:style-name="ce15">
            <text:p>10564,84</text:p>
          </table:table-cell>
          <table:table-cell office:value-type="float" office:value="2390.0700000000002" table:style-name="ce15">
            <text:p>2390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27.29" table:style-name="ce15">
            <text:p>727,29</text:p>
          </table:table-cell>
          <table:table-cell office:value-type="float" office:value="13682.2" table:style-name="ce15">
            <text:p>13682,2</text:p>
          </table:table-cell>
          <table:table-cell office:value-type="float" office:value="-649.5" table:style-name="ce15">
            <text:p>-649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49.5" table:style-name="ce15">
            <text:p>-649,5</text:p>
          </table:table-cell>
          <table:table-cell office:value-type="float" office:value="13032.7" table:style-name="ce15">
            <text:p>13032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AURIA DE SA MENDES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17789.16" table:style-name="ce15">
            <text:p>17789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789.16" table:style-name="ce15">
            <text:p>17789,16</text:p>
          </table:table-cell>
          <table:table-cell office:value-type="float" office:value="-1415.96" table:style-name="ce15">
            <text:p>-1415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415.96" table:style-name="ce15">
            <text:p>-1415,96</text:p>
          </table:table-cell>
          <table:table-cell office:value-type="float" office:value="16373.2" table:style-name="ce15">
            <text:p>16373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CAROLINA MARTINHO LESCANO CARDOSO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ÇÃO DE CONTADORIA</text:p>
          </table:table-cell>
          <table:table-cell office:value-type="float" office:value="25319.7" table:style-name="ce15">
            <text:p>25319,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253.3499999999999" table:style-name="ce15">
            <text:p>1253,35</text:p>
          </table:table-cell>
          <table:table-cell office:value-type="float" office:value="32220.36" table:style-name="ce15">
            <text:p>32220,36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5550.88" table:style-name="ce15">
            <text:p>-5550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121.06" table:style-name="ce15">
            <text:p>-9121,06</text:p>
          </table:table-cell>
          <table:table-cell office:value-type="float" office:value="23099.3" table:style-name="ce15">
            <text:p>23099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CECÍLIA DOS SANTOS QUEIROZ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NÚCLEO DE APOIO À COORDENADORIA DE CADASTRO E REMUNERAÇÃO DE PESSOAL</text:p>
          </table:table-cell>
          <table:table-cell office:value-type="float" office:value="16719.09" table:style-name="ce15">
            <text:p>16719,09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1077.44" table:style-name="ce15">
            <text:p>1077,44</text:p>
          </table:table-cell>
          <table:table-cell office:value-type="float" office:value="1315.16" table:style-name="ce15">
            <text:p>1315,16</text:p>
          </table:table-cell>
          <table:table-cell office:value-type="float" office:value="22748.27" table:style-name="ce15">
            <text:p>22748,27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831.56" table:style-name="ce15">
            <text:p>-3831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77.14" table:style-name="ce15">
            <text:p>-5977,14</text:p>
          </table:table-cell>
          <table:table-cell office:value-type="float" office:value="16771.13" table:style-name="ce15">
            <text:p>16771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CLÁUDIA GOMES NUNES VELLOSO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ANDRÉ LUÍS MORAES DE OLIVEIRA</text:p>
          </table:table-cell>
          <table:table-cell office:value-type="float" office:value="25165.39" table:style-name="ce15">
            <text:p>25165,39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43.69" table:style-name="ce15">
            <text:p>1143,69</text:p>
          </table:table-cell>
          <table:table-cell office:value-type="float" office:value="31044.61" table:style-name="ce15">
            <text:p>31044,61</text:p>
          </table:table-cell>
          <table:table-cell office:value-type="float" office:value="-988.07" table:style-name="ce15">
            <text:p>-988,07</text:p>
          </table:table-cell>
          <table:table-cell office:value-type="float" office:value="-6426.39" table:style-name="ce15">
            <text:p>-6426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414.46" table:style-name="ce15">
            <text:p>-7414,46</text:p>
          </table:table-cell>
          <table:table-cell office:value-type="float" office:value="23630.15" table:style-name="ce15">
            <text:p>23630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CLEMILDA MONTEIR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679.09" table:style-name="ce15">
            <text:p>3679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1.93" table:style-name="ce15">
            <text:p>1111,93</text:p>
          </table:table-cell>
          <table:table-cell office:value-type="float" office:value="21013.84" table:style-name="ce15">
            <text:p>21013,84</text:p>
          </table:table-cell>
          <table:table-cell office:value-type="float" office:value="-1764.56" table:style-name="ce15">
            <text:p>-1764,56</text:p>
          </table:table-cell>
          <table:table-cell office:value-type="float" office:value="-3555.45" table:style-name="ce15">
            <text:p>-3555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20.01" table:style-name="ce15">
            <text:p>-5320,01</text:p>
          </table:table-cell>
          <table:table-cell office:value-type="float" office:value="15693.83" table:style-name="ce15">
            <text:p>15693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CONCEIÇÃO APARECIDA BARRIONUEV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740.26" table:style-name="ce15">
            <text:p>3740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4.19" table:style-name="ce15">
            <text:p>1114,19</text:p>
          </table:table-cell>
          <table:table-cell office:value-type="float" office:value="21077.27" table:style-name="ce15">
            <text:p>21077,27</text:p>
          </table:table-cell>
          <table:table-cell office:value-type="float" office:value="-1774.65" table:style-name="ce15">
            <text:p>-1774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774.65" table:style-name="ce15">
            <text:p>-1774,65</text:p>
          </table:table-cell>
          <table:table-cell office:value-type="float" office:value="19302.62" table:style-name="ce15">
            <text:p>19302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CONSOLATA COSTA DE OLIVEIRA</text:p>
          </table:table-cell>
          <table:table-cell office:value-type="string" table:style-name="ce15">
            <text:p>ASSISTENTE DE SESSÕES DE TURMA - FC-03</text:p>
          </table:table-cell>
          <table:table-cell office:value-type="string" table:style-name="ce15">
            <text:p>SUBSECRETARIA DA 1ª TURMA</text:p>
          </table:table-cell>
          <table:table-cell office:value-type="float" office:value="4135.71" table:style-name="ce15">
            <text:p>4135,71</text:p>
          </table:table-cell>
          <table:table-cell office:value-type="float" office:value="579" table:style-name="ce15">
            <text:p>579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5.78" table:style-name="ce15">
            <text:p>65,78</text:p>
          </table:table-cell>
          <table:table-cell office:value-type="float" office:value="8417.07" table:style-name="ce15">
            <text:p>8417,07</text:p>
          </table:table-cell>
          <table:table-cell office:value-type="float" office:value="-579" table:style-name="ce15">
            <text:p>-579</text:p>
          </table:table-cell>
          <table:table-cell office:value-type="float" office:value="-594.85" table:style-name="ce15">
            <text:p>-594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73.8499999999999" table:style-name="ce15">
            <text:p>-1173,85</text:p>
          </table:table-cell>
          <table:table-cell office:value-type="float" office:value="7243.22" table:style-name="ce15">
            <text:p>7243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CRISTINA RODRIGUES TREU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NICANOR DE ARAÚJO LIM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5037.8599999999997" table:style-name="ce15">
            <text:p>5037,86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76.25" table:style-name="ce15">
            <text:p>1376,25</text:p>
          </table:table-cell>
          <table:table-cell office:value-type="float" office:value="27835.39" table:style-name="ce15">
            <text:p>27835,39</text:p>
          </table:table-cell>
          <table:table-cell office:value-type="float" office:value="-988.07" table:style-name="ce15">
            <text:p>-988,07</text:p>
          </table:table-cell>
          <table:table-cell office:value-type="float" office:value="-5532.04" table:style-name="ce15">
            <text:p>-5532,0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520.11" table:style-name="ce15">
            <text:p>-6520,11</text:p>
          </table:table-cell>
          <table:table-cell office:value-type="float" office:value="21315.279999999999" table:style-name="ce15">
            <text:p>21315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DE FÁTIMA DA SILVA BORGES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085.22" table:style-name="ce15">
            <text:p>24085,22</text:p>
          </table:table-cell>
          <table:table-cell office:value-type="float" office:value="3586.58" table:style-name="ce15">
            <text:p>3586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14.34" table:style-name="ce15">
            <text:p>914,34</text:p>
          </table:table-cell>
          <table:table-cell office:value-type="float" office:value="28586.14" table:style-name="ce15">
            <text:p>28586,14</text:p>
          </table:table-cell>
          <table:table-cell office:value-type="float" office:value="-3046.59" table:style-name="ce15">
            <text:p>-3046,59</text:p>
          </table:table-cell>
          <table:table-cell office:value-type="float" office:value="-5339.61" table:style-name="ce15">
            <text:p>-5339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386.2000000000007" table:style-name="ce15">
            <text:p>-8386,2</text:p>
          </table:table-cell>
          <table:table-cell office:value-type="float" office:value="20199.939999999999" table:style-name="ce15">
            <text:p>20199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DE JESUS SANTAN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4ªVTCG</text:p>
          </table:table-cell>
          <table:table-cell office:value-type="float" office:value="13606.23" table:style-name="ce15">
            <text:p>13606,23</text:p>
          </table:table-cell>
          <table:table-cell office:value-type="float" office:value="1732.01" table:style-name="ce15">
            <text:p>1732,01</text:p>
          </table:table-cell>
          <table:table-cell office:value-type="float" office:value="0" table:style-name="ce15">
            <text:p>0</text:p>
          </table:table-cell>
          <table:table-cell office:value-type="float" office:value="3551.88" table:style-name="ce15">
            <text:p>3551,88</text:p>
          </table:table-cell>
          <table:table-cell office:value-type="float" office:value="0" table:style-name="ce15">
            <text:p>0</text:p>
          </table:table-cell>
          <table:table-cell office:value-type="float" office:value="4731.6499999999996" table:style-name="ce15">
            <text:p>4731,65</text:p>
          </table:table-cell>
          <table:table-cell office:value-type="float" office:value="23621.77" table:style-name="ce15">
            <text:p>23621,77</text:p>
          </table:table-cell>
          <table:table-cell office:value-type="float" office:value="-1732.01" table:style-name="ce15">
            <text:p>-1732,01</text:p>
          </table:table-cell>
          <table:table-cell office:value-type="float" office:value="-2832.98" table:style-name="ce15">
            <text:p>-2832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564.99" table:style-name="ce15">
            <text:p>-4564,99</text:p>
          </table:table-cell>
          <table:table-cell office:value-type="float" office:value="19056.78" table:style-name="ce15">
            <text:p>19056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DE JESUS SANTAN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08.5" table:style-name="ce15">
            <text:p>1508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647.31" table:style-name="ce15">
            <text:p>-6647,31</text:p>
          </table:table-cell>
          <table:table-cell office:value-type="float" office:value="-5138.8100000000004" table:style-name="ce15">
            <text:p>-5138,81</text:p>
          </table:table-cell>
          <table:table-cell office:value-type="float" office:value="0" table:style-name="ce15">
            <text:p>0</text:p>
          </table:table-cell>
          <table:table-cell office:value-type="float" office:value="-414.84" table:style-name="ce15">
            <text:p>-414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4.84" table:style-name="ce15">
            <text:p>-414,84</text:p>
          </table:table-cell>
          <table:table-cell office:value-type="float" office:value="-5553.65" table:style-name="ce15">
            <text:p>-5553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DE LOURDES MARTINS FREITAS</text:p>
          </table:table-cell>
          <table:table-cell office:value-type="string" table:style-name="ce15">
            <text:p>CHEFE DE DIVISÃO - CJ-01</text:p>
          </table:table-cell>
          <table:table-cell office:value-type="string" table:style-name="ce15">
            <text:p>DIVISÃO DE OUVIDORI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6422.1" table:style-name="ce15">
            <text:p>6422,1</text:p>
          </table:table-cell>
          <table:table-cell office:value-type="float" office:value="7715.5" table:style-name="ce15">
            <text:p>7715,5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41.94" table:style-name="ce15">
            <text:p>1541,94</text:p>
          </table:table-cell>
          <table:table-cell office:value-type="float" office:value="34225.800000000003" table:style-name="ce15">
            <text:p>34225,8</text:p>
          </table:table-cell>
          <table:table-cell office:value-type="float" office:value="-2742.54" table:style-name="ce15">
            <text:p>-2742,54</text:p>
          </table:table-cell>
          <table:table-cell office:value-type="float" office:value="-6813.49" table:style-name="ce15">
            <text:p>-6813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556.0300000000007" table:style-name="ce15">
            <text:p>-9556,03</text:p>
          </table:table-cell>
          <table:table-cell office:value-type="float" office:value="24669.77" table:style-name="ce15">
            <text:p>24669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DIVINA RODRIGUES DOS SANTO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657.27" table:style-name="ce15">
            <text:p>3657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27.79" table:style-name="ce15">
            <text:p>1127,79</text:p>
          </table:table-cell>
          <table:table-cell office:value-type="float" office:value="21007.88" table:style-name="ce15">
            <text:p>21007,88</text:p>
          </table:table-cell>
          <table:table-cell office:value-type="float" office:value="-1760.96" table:style-name="ce15">
            <text:p>-1760,96</text:p>
          </table:table-cell>
          <table:table-cell office:value-type="float" office:value="-3550.44" table:style-name="ce15">
            <text:p>-3550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11.4" table:style-name="ce15">
            <text:p>-5311,4</text:p>
          </table:table-cell>
          <table:table-cell office:value-type="float" office:value="15696.48" table:style-name="ce15">
            <text:p>15696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DO CARMO NETA ARANTE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2506.1" table:style-name="ce15">
            <text:p>2506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70.88" table:style-name="ce15">
            <text:p>570,88</text:p>
          </table:table-cell>
          <table:table-cell office:value-type="float" office:value="17756.7" table:style-name="ce15">
            <text:p>17756,7</text:p>
          </table:table-cell>
          <table:table-cell office:value-type="float" office:value="-1316.41" table:style-name="ce15">
            <text:p>-1316,41</text:p>
          </table:table-cell>
          <table:table-cell office:value-type="float" office:value="-2879.63" table:style-name="ce15">
            <text:p>-2879,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96.04" table:style-name="ce15">
            <text:p>-4196,04</text:p>
          </table:table-cell>
          <table:table-cell office:value-type="float" office:value="13560.66" table:style-name="ce15">
            <text:p>13560,6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DORALICE SATYRO BONAVIDES HALLER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4157.6400000000003" table:style-name="ce15">
            <text:p>4157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62.82" table:style-name="ce15">
            <text:p>962,82</text:p>
          </table:table-cell>
          <table:table-cell office:value-type="float" office:value="29977.23" table:style-name="ce15">
            <text:p>29977,23</text:p>
          </table:table-cell>
          <table:table-cell office:value-type="float" office:value="-3268.12" table:style-name="ce15">
            <text:p>-3268,1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268.12" table:style-name="ce15">
            <text:p>-3268,12</text:p>
          </table:table-cell>
          <table:table-cell office:value-type="float" office:value="26709.11" table:style-name="ce15">
            <text:p>26709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EUGÊNIA WITZLER ANTUNES RIBEIRO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5814.05" table:style-name="ce15">
            <text:p>5814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81.39" table:style-name="ce15">
            <text:p>981,39</text:p>
          </table:table-cell>
          <table:table-cell office:value-type="float" office:value="31652.21" table:style-name="ce15">
            <text:p>31652,21</text:p>
          </table:table-cell>
          <table:table-cell office:value-type="float" office:value="-3582.48" table:style-name="ce15">
            <text:p>-3582,48</text:p>
          </table:table-cell>
          <table:table-cell office:value-type="float" office:value="-6540.56" table:style-name="ce15">
            <text:p>-6540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123.040000000001" table:style-name="ce15">
            <text:p>-10123,04</text:p>
          </table:table-cell>
          <table:table-cell office:value-type="float" office:value="21529.17" table:style-name="ce15">
            <text:p>21529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JOSÉ MATOS DE SOUZ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NÚCLEO DE SISTEMAS DE INFORMAÇÃO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811.98" table:style-name="ce15">
            <text:p>1811,98</text:p>
          </table:table-cell>
          <table:table-cell office:value-type="float" office:value="31539.81" table:style-name="ce15">
            <text:p>31539,81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5633.7" table:style-name="ce15">
            <text:p>-5633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331.19" table:style-name="ce15">
            <text:p>-9331,19</text:p>
          </table:table-cell>
          <table:table-cell office:value-type="float" office:value="22208.62" table:style-name="ce15">
            <text:p>22208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LEONOR ROCHA</text:p>
          </table:table-cell>
          <table:table-cell office:value-type="string" table:style-name="ce15">
            <text:p>SECRETÁRIO-GERAL JUDICIÁRIO - CJ-04</text:p>
          </table:table-cell>
          <table:table-cell office:value-type="string" table:style-name="ce15">
            <text:p>SECRETARIA-GERAL JUDICIÁRIA</text:p>
          </table:table-cell>
          <table:table-cell office:value-type="float" office:value="26091.25" table:style-name="ce15">
            <text:p>26091,25</text:p>
          </table:table-cell>
          <table:table-cell office:value-type="float" office:value="6818.65" table:style-name="ce15">
            <text:p>6818,65</text:p>
          </table:table-cell>
          <table:table-cell office:value-type="float" office:value="12228.4" table:style-name="ce15">
            <text:p>12228,4</text:p>
          </table:table-cell>
          <table:table-cell office:value-type="float" office:value="1860.51" table:style-name="ce15">
            <text:p>1860,51</text:p>
          </table:table-cell>
          <table:table-cell office:value-type="float" office:value="1065" table:style-name="ce15">
            <text:p>1065</text:p>
          </table:table-cell>
          <table:table-cell office:value-type="float" office:value="1878.71" table:style-name="ce15">
            <text:p>1878,71</text:p>
          </table:table-cell>
          <table:table-cell office:value-type="float" office:value="49942.52" table:style-name="ce15">
            <text:p>49942,52</text:p>
          </table:table-cell>
          <table:table-cell office:value-type="float" office:value="-4130.3500000000004" table:style-name="ce15">
            <text:p>-4130,35</text:p>
          </table:table-cell>
          <table:table-cell office:value-type="float" office:value="-10368.459999999999" table:style-name="ce15">
            <text:p>-10368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4498.81" table:style-name="ce15">
            <text:p>-14498,81</text:p>
          </table:table-cell>
          <table:table-cell office:value-type="float" office:value="35443.71" table:style-name="ce15">
            <text:p>35443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LUCIA NAKAMATSU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7214.33" table:style-name="ce15">
            <text:p>7214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214.33" table:style-name="ce15">
            <text:p>7214,33</text:p>
          </table:table-cell>
          <table:table-cell office:value-type="float" office:value="0" table:style-name="ce15">
            <text:p>0</text:p>
          </table:table-cell>
          <table:table-cell office:value-type="float" office:value="-533.54999999999995" table:style-name="ce15">
            <text:p>-533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3.54999999999995" table:style-name="ce15">
            <text:p>-533,55</text:p>
          </table:table-cell>
          <table:table-cell office:value-type="float" office:value="6680.78" table:style-name="ce15">
            <text:p>6680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LUIZA GARCIA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9654.1200000000008" table:style-name="ce15">
            <text:p>9654,1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654.1200000000008" table:style-name="ce15">
            <text:p>9654,12</text:p>
          </table:table-cell>
          <table:table-cell office:value-type="float" office:value="-170.89" table:style-name="ce15">
            <text:p>-170,89</text:p>
          </table:table-cell>
          <table:table-cell office:value-type="float" office:value="-1579.17" table:style-name="ce15">
            <text:p>-1579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750.06" table:style-name="ce15">
            <text:p>-1750,06</text:p>
          </table:table-cell>
          <table:table-cell office:value-type="float" office:value="7904.06" table:style-name="ce15">
            <text:p>7904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MARTA DE FIGUEIREDO MIRANDA MASCARENHAS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23405.94" table:style-name="ce15">
            <text:p>23405,94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026.51" table:style-name="ce15">
            <text:p>2026,51</text:p>
          </table:table-cell>
          <table:table-cell office:value-type="float" office:value="30167.98" table:style-name="ce15">
            <text:p>30167,98</text:p>
          </table:table-cell>
          <table:table-cell office:value-type="float" office:value="-988.07" table:style-name="ce15">
            <text:p>-988,07</text:p>
          </table:table-cell>
          <table:table-cell office:value-type="float" office:value="-5604.36" table:style-name="ce15">
            <text:p>-5604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592.43" table:style-name="ce15">
            <text:p>-6592,43</text:p>
          </table:table-cell>
          <table:table-cell office:value-type="float" office:value="23575.55" table:style-name="ce15">
            <text:p>23575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PAIXÃO INÁCIA DO AMARAL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18222.28" table:style-name="ce15">
            <text:p>18222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222.28" table:style-name="ce15">
            <text:p>18222,28</text:p>
          </table:table-cell>
          <table:table-cell office:value-type="float" office:value="-1487.42" table:style-name="ce15">
            <text:p>-1487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487.42" table:style-name="ce15">
            <text:p>-1487,42</text:p>
          </table:table-cell>
          <table:table-cell office:value-type="float" office:value="16734.86" table:style-name="ce15">
            <text:p>16734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REGINA ALVES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3328.48" table:style-name="ce15">
            <text:p>3328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85.12" table:style-name="ce15">
            <text:p>985,12</text:p>
          </table:table-cell>
          <table:table-cell office:value-type="float" office:value="29170.37" table:style-name="ce15">
            <text:p>29170,37</text:p>
          </table:table-cell>
          <table:table-cell office:value-type="float" office:value="-3131.31" table:style-name="ce15">
            <text:p>-3131,31</text:p>
          </table:table-cell>
          <table:table-cell office:value-type="float" office:value="-5457.51" table:style-name="ce15">
            <text:p>-5457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588.82" table:style-name="ce15">
            <text:p>-8588,82</text:p>
          </table:table-cell>
          <table:table-cell office:value-type="float" office:value="20581.55" table:style-name="ce15">
            <text:p>20581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SILENE PEIXOTO CAVALCANTI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4839.3999999999996" table:style-name="ce15">
            <text:p>4839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81.4" table:style-name="ce15">
            <text:p>981,4</text:p>
          </table:table-cell>
          <table:table-cell office:value-type="float" office:value="30677.57" table:style-name="ce15">
            <text:p>30677,57</text:p>
          </table:table-cell>
          <table:table-cell office:value-type="float" office:value="-3397.3" table:style-name="ce15">
            <text:p>-3397,3</text:p>
          </table:table-cell>
          <table:table-cell office:value-type="float" office:value="-5799.86" table:style-name="ce15">
            <text:p>-5799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197.16" table:style-name="ce15">
            <text:p>-9197,16</text:p>
          </table:table-cell>
          <table:table-cell office:value-type="float" office:value="21480.41" table:style-name="ce15">
            <text:p>21480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VANDA ALVE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2188.6799999999998" table:style-name="ce15">
            <text:p>2188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4.19" table:style-name="ce15">
            <text:p>1114,19</text:p>
          </table:table-cell>
          <table:table-cell office:value-type="float" office:value="19525.689999999999" table:style-name="ce15">
            <text:p>19525,69</text:p>
          </table:table-cell>
          <table:table-cell office:value-type="float" office:value="-1518.64" table:style-name="ce15">
            <text:p>-1518,64</text:p>
          </table:table-cell>
          <table:table-cell office:value-type="float" office:value="-3736.81" table:style-name="ce15">
            <text:p>-3736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255.45" table:style-name="ce15">
            <text:p>-5255,45</text:p>
          </table:table-cell>
          <table:table-cell office:value-type="float" office:value="14270.24" table:style-name="ce15">
            <text:p>14270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NA RIVERO ARAÚJO SILV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/>
          </table:table-cell>
          <table:table-cell office:value-type="float" office:value="30452.39" table:style-name="ce15">
            <text:p>30452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938.44" table:style-name="ce15">
            <text:p>1938,44</text:p>
          </table:table-cell>
          <table:table-cell office:value-type="float" office:value="34251.339999999997" table:style-name="ce15">
            <text:p>34251,34</text:p>
          </table:table-cell>
          <table:table-cell office:value-type="float" office:value="-4499.7299999999996" table:style-name="ce15">
            <text:p>-4499,73</text:p>
          </table:table-cell>
          <table:table-cell office:value-type="float" office:value="-6228.25" table:style-name="ce15">
            <text:p>-6228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727.98" table:style-name="ce15">
            <text:p>-10727,98</text:p>
          </table:table-cell>
          <table:table-cell office:value-type="float" office:value="23523.360000000001" table:style-name="ce15">
            <text:p>23523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NA TEIXEIRA RAMALHO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JARD</text:p>
          </table:table-cell>
          <table:table-cell office:value-type="float" office:value="21479.9" table:style-name="ce15">
            <text:p>21479,9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592.04999999999995" table:style-name="ce15">
            <text:p>592,05</text:p>
          </table:table-cell>
          <table:table-cell office:value-type="float" office:value="914.2" table:style-name="ce15">
            <text:p>914,2</text:p>
          </table:table-cell>
          <table:table-cell office:value-type="float" office:value="27344.99" table:style-name="ce15">
            <text:p>27344,99</text:p>
          </table:table-cell>
          <table:table-cell office:value-type="float" office:value="-988.07" table:style-name="ce15">
            <text:p>-988,07</text:p>
          </table:table-cell>
          <table:table-cell office:value-type="float" office:value="-5120.41" table:style-name="ce15">
            <text:p>-5120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08.48" table:style-name="ce15">
            <text:p>-6108,48</text:p>
          </table:table-cell>
          <table:table-cell office:value-type="float" office:value="21236.51" table:style-name="ce15">
            <text:p>21236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NE LETICIA LEITE DA CRUZ COSTA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SECRETARIA DA 1ªVTTL</text:p>
          </table:table-cell>
          <table:table-cell office:value-type="float" office:value="12477.14" table:style-name="ce15">
            <text:p>12477,14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4367.8500000000004" table:style-name="ce15">
            <text:p>4367,85</text:p>
          </table:table-cell>
          <table:table-cell office:value-type="float" office:value="21203.83" table:style-name="ce15">
            <text:p>21203,83</text:p>
          </table:table-cell>
          <table:table-cell office:value-type="float" office:value="-988.07" table:style-name="ce15">
            <text:p>-988,07</text:p>
          </table:table-cell>
          <table:table-cell office:value-type="float" office:value="-2844.27" table:style-name="ce15">
            <text:p>-2844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832.34" table:style-name="ce15">
            <text:p>-3832,34</text:p>
          </table:table-cell>
          <table:table-cell office:value-type="float" office:value="17371.490000000002" table:style-name="ce15">
            <text:p>17371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LENE MACHADO FRANCO DA SILV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2ªVTCG</text:p>
          </table:table-cell>
          <table:table-cell office:value-type="float" office:value="17352.52" table:style-name="ce15">
            <text:p>17352,52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12.71" table:style-name="ce15">
            <text:p>1412,71</text:p>
          </table:table-cell>
          <table:table-cell office:value-type="float" office:value="23124.07" table:style-name="ce15">
            <text:p>23124,07</text:p>
          </table:table-cell>
          <table:table-cell office:value-type="float" office:value="-2251.4299999999998" table:style-name="ce15">
            <text:p>-2251,43</text:p>
          </table:table-cell>
          <table:table-cell office:value-type="float" office:value="-3931.11" table:style-name="ce15">
            <text:p>-3931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82.54" table:style-name="ce15">
            <text:p>-6182,54</text:p>
          </table:table-cell>
          <table:table-cell office:value-type="float" office:value="16941.53" table:style-name="ce15">
            <text:p>16941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LU HIGA WEBER DO CANT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4917.28" table:style-name="ce15">
            <text:p>4917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8.72" table:style-name="ce15">
            <text:p>1118,72</text:p>
          </table:table-cell>
          <table:table-cell office:value-type="float" office:value="22258.82" table:style-name="ce15">
            <text:p>22258,82</text:p>
          </table:table-cell>
          <table:table-cell office:value-type="float" office:value="-1968.86" table:style-name="ce15">
            <text:p>-1968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968.86" table:style-name="ce15">
            <text:p>-1968,86</text:p>
          </table:table-cell>
          <table:table-cell office:value-type="float" office:value="20289.96" table:style-name="ce15">
            <text:p>20289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NA GUIDI RODRIGUES</text:p>
          </table:table-cell>
          <table:table-cell office:value-type="string" table:style-name="ce15">
            <text:p>ANALISTA JUDICIÁRIO - NÍVEL SUPERIOR A5</text:p>
          </table:table-cell>
          <table:table-cell office:value-type="string" table:style-name="ce15">
            <text:p>NÚCLEO DE APOIO À COORDENADORIA DE CADASTRO E REMUNERAÇÃO DE PESSOAL</text:p>
          </table:table-cell>
          <table:table-cell office:value-type="float" office:value="20433.87" table:style-name="ce15">
            <text:p>20433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373.51" table:style-name="ce15">
            <text:p>1373,51</text:p>
          </table:table-cell>
          <table:table-cell office:value-type="float" office:value="24956.36" table:style-name="ce15">
            <text:p>24956,36</text:p>
          </table:table-cell>
          <table:table-cell office:value-type="float" office:value="-988.07" table:style-name="ce15">
            <text:p>-988,07</text:p>
          </table:table-cell>
          <table:table-cell office:value-type="float" office:value="-4101.24" table:style-name="ce15">
            <text:p>-4101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89.3100000000004" table:style-name="ce15">
            <text:p>-5089,31</text:p>
          </table:table-cell>
          <table:table-cell office:value-type="float" office:value="19867.05" table:style-name="ce15">
            <text:p>19867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NALDO MARQUES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3936.21" table:style-name="ce15">
            <text:p>3936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78.04" table:style-name="ce15">
            <text:p>1078,04</text:p>
          </table:table-cell>
          <table:table-cell office:value-type="float" office:value="33383.449999999997" table:style-name="ce15">
            <text:p>33383,45</text:p>
          </table:table-cell>
          <table:table-cell office:value-type="float" office:value="-3893.05" table:style-name="ce15">
            <text:p>-3893,05</text:p>
          </table:table-cell>
          <table:table-cell office:value-type="float" office:value="-6224.66" table:style-name="ce15">
            <text:p>-6224,6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117.709999999999" table:style-name="ce15">
            <text:p>-10117,71</text:p>
          </table:table-cell>
          <table:table-cell office:value-type="float" office:value="23265.74" table:style-name="ce15">
            <text:p>23265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NÊS CARNEIRO DE ALMEID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COXI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5.86" table:style-name="ce15">
            <text:p>1355,86</text:p>
          </table:table-cell>
          <table:table-cell office:value-type="float" office:value="22777.14" table:style-name="ce15">
            <text:p>22777,1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76.17" table:style-name="ce15">
            <text:p>-3776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21.75" table:style-name="ce15">
            <text:p>-5921,75</text:p>
          </table:table-cell>
          <table:table-cell office:value-type="float" office:value="16855.39" table:style-name="ce15">
            <text:p>16855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NEZ COSTA DE OLIVEIRA</text:p>
          </table:table-cell>
          <table:table-cell office:value-type="string" table:style-name="ce15">
            <text:p>CHEFE DA SEÇÃO DE APOIO AO NÚCLEO DE ATENDIMENTO AO PRESIDENTE - FC-05</text:p>
          </table:table-cell>
          <table:table-cell office:value-type="string" table:style-name="ce15">
            <text:p>NÚCLEO DE ATENDIMENTO AO PRESIDENT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6.48" table:style-name="ce15">
            <text:p>106,48</text:p>
          </table:table-cell>
          <table:table-cell office:value-type="float" office:value="4842.01" table:style-name="ce15">
            <text:p>4842,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842.01" table:style-name="ce15">
            <text:p>4842,01</text:p>
          </table:table-cell>
          <table:table-cell office:value-type="float" office:value="1621" table:style-name="ce15">
            <text:p>1621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OZAN RODRIGUES DO PRAD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6ªVTCG</text:p>
          </table:table-cell>
          <table:table-cell office:value-type="float" office:value="25628.32" table:style-name="ce15">
            <text:p>25628,32</text:p>
          </table:table-cell>
          <table:table-cell office:value-type="float" office:value="8608.2000000000007" table:style-name="ce15">
            <text:p>8608,2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40.2" table:style-name="ce15">
            <text:p>1440,2</text:p>
          </table:table-cell>
          <table:table-cell office:value-type="float" office:value="40412.25" table:style-name="ce15">
            <text:p>40412,25</text:p>
          </table:table-cell>
          <table:table-cell office:value-type="float" office:value="-988.07" table:style-name="ce15">
            <text:p>-988,07</text:p>
          </table:table-cell>
          <table:table-cell office:value-type="float" office:value="-8973.09" table:style-name="ce15">
            <text:p>-8973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61.16" table:style-name="ce15">
            <text:p>-9961,16</text:p>
          </table:table-cell>
          <table:table-cell office:value-type="float" office:value="30451.09" table:style-name="ce15">
            <text:p>30451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SA EXEL DE ARAÚJO BRAG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NÚCLEO DE LEGISLAÇÃO DE PESSOAL</text:p>
          </table:table-cell>
          <table:table-cell office:value-type="float" office:value="26066.36" table:style-name="ce15">
            <text:p>26066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94.77" table:style-name="ce15">
            <text:p>1394,77</text:p>
          </table:table-cell>
          <table:table-cell office:value-type="float" office:value="29321.64" table:style-name="ce15">
            <text:p>29321,64</text:p>
          </table:table-cell>
          <table:table-cell office:value-type="float" office:value="-3693.38" table:style-name="ce15">
            <text:p>-3693,38</text:p>
          </table:table-cell>
          <table:table-cell office:value-type="float" office:value="-5139.57" table:style-name="ce15">
            <text:p>-5139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832.9500000000007" table:style-name="ce15">
            <text:p>-8832,95</text:p>
          </table:table-cell>
          <table:table-cell office:value-type="float" office:value="20488.689999999999" table:style-name="ce15">
            <text:p>20488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SA SAYURI NISHIMUR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VTCOXI</text:p>
          </table:table-cell>
          <table:table-cell office:value-type="float" office:value="16685.75" table:style-name="ce15">
            <text:p>16685,75</text:p>
          </table:table-cell>
          <table:table-cell office:value-type="float" office:value="4743.24" table:style-name="ce15">
            <text:p>4743,24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69.77" table:style-name="ce15">
            <text:p>1269,77</text:p>
          </table:table-cell>
          <table:table-cell office:value-type="float" office:value="24559.27" table:style-name="ce15">
            <text:p>24559,27</text:p>
          </table:table-cell>
          <table:table-cell office:value-type="float" office:value="-988.07" table:style-name="ce15">
            <text:p>-988,07</text:p>
          </table:table-cell>
          <table:table-cell office:value-type="float" office:value="-4317.8" table:style-name="ce15">
            <text:p>-4317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05.87" table:style-name="ce15">
            <text:p>-5305,87</text:p>
          </table:table-cell>
          <table:table-cell office:value-type="float" office:value="19253.400000000001" table:style-name="ce15">
            <text:p>19253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STELA JORIS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VTRBRI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1028.8900000000001" table:style-name="ce15">
            <text:p>1028,89</text:p>
          </table:table-cell>
          <table:table-cell office:value-type="float" office:value="92.53" table:style-name="ce15">
            <text:p>92,53</text:p>
          </table:table-cell>
          <table:table-cell office:value-type="float" office:value="5480.26" table:style-name="ce15">
            <text:p>5480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480.26" table:style-name="ce15">
            <text:p>5480,26</text:p>
          </table:table-cell>
          <table:table-cell office:value-type="float" office:value="4295.2" table:style-name="ce15">
            <text:p>4295,2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TÔNIO BARRETO DE ALMEID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1ªVTCG</text:p>
          </table:table-cell>
          <table:table-cell office:value-type="float" office:value="16685.75" table:style-name="ce15">
            <text:p>16685,75</text:p>
          </table:table-cell>
          <table:table-cell office:value-type="float" office:value="2454.94" table:style-name="ce15">
            <text:p>2454,94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0.97" table:style-name="ce15">
            <text:p>1350,97</text:p>
          </table:table-cell>
          <table:table-cell office:value-type="float" office:value="24850.5" table:style-name="ce15">
            <text:p>24850,5</text:p>
          </table:table-cell>
          <table:table-cell office:value-type="float" office:value="-2539.94" table:style-name="ce15">
            <text:p>-2539,94</text:p>
          </table:table-cell>
          <table:table-cell office:value-type="float" office:value="-4239.24" table:style-name="ce15">
            <text:p>-4239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779.18" table:style-name="ce15">
            <text:p>-6779,18</text:p>
          </table:table-cell>
          <table:table-cell office:value-type="float" office:value="18071.32" table:style-name="ce15">
            <text:p>18071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LENE DOS SANTOS FERREIRA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VTCOXI</text:p>
          </table:table-cell>
          <table:table-cell office:value-type="float" office:value="7708.68" table:style-name="ce15">
            <text:p>7708,68</text:p>
          </table:table-cell>
          <table:table-cell office:value-type="float" office:value="1079.21" table:style-name="ce15">
            <text:p>1079,21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13239.26" table:style-name="ce15">
            <text:p>13239,26</text:p>
          </table:table-cell>
          <table:table-cell office:value-type="float" office:value="-1079.21" table:style-name="ce15">
            <text:p>-1079,21</text:p>
          </table:table-cell>
          <table:table-cell office:value-type="float" office:value="-1898.2" table:style-name="ce15">
            <text:p>-1898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977.41" table:style-name="ce15">
            <text:p>-2977,41</text:p>
          </table:table-cell>
          <table:table-cell office:value-type="float" office:value="10261.85" table:style-name="ce15">
            <text:p>10261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LENE GARCIA AFONS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4328.76" table:style-name="ce15">
            <text:p>4328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.45" table:style-name="ce15">
            <text:p>1116,45</text:p>
          </table:table-cell>
          <table:table-cell office:value-type="float" office:value="21668.03" table:style-name="ce15">
            <text:p>21668,03</text:p>
          </table:table-cell>
          <table:table-cell office:value-type="float" office:value="-1871.76" table:style-name="ce15">
            <text:p>-1871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871.76" table:style-name="ce15">
            <text:p>-1871,76</text:p>
          </table:table-cell>
          <table:table-cell office:value-type="float" office:value="19796.27" table:style-name="ce15">
            <text:p>19796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LEY TSIEKO YOZ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0291.189999999999" table:style-name="ce15">
            <text:p>20291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0291.189999999999" table:style-name="ce15">
            <text:p>20291,19</text:p>
          </table:table-cell>
          <table:table-cell office:value-type="float" office:value="0" table:style-name="ce15">
            <text:p>0</text:p>
          </table:table-cell>
          <table:table-cell office:value-type="float" office:value="-4504.37" table:style-name="ce15">
            <text:p>-4504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504.37" table:style-name="ce15">
            <text:p>-4504,37</text:p>
          </table:table-cell>
          <table:table-cell office:value-type="float" office:value="15786.82" table:style-name="ce15">
            <text:p>15786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LI DE SOUZA NOTARI</text:p>
          </table:table-cell>
          <table:table-cell office:value-type="string" table:style-name="ce15">
            <text:p>ASSISTENTE CHEFE - FC-04</text:p>
          </table:table-cell>
          <table:table-cell office:value-type="string" table:style-name="ce15">
            <text:p>SUBSECRETARIA DA 2ª TURM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3491.23" table:style-name="ce15">
            <text:p>3491,23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29.13" table:style-name="ce15">
            <text:p>1429,13</text:p>
          </table:table-cell>
          <table:table-cell office:value-type="float" office:value="25964.95" table:style-name="ce15">
            <text:p>25964,95</text:p>
          </table:table-cell>
          <table:table-cell office:value-type="float" office:value="-2336.17" table:style-name="ce15">
            <text:p>-2336,17</text:p>
          </table:table-cell>
          <table:table-cell office:value-type="float" office:value="-4684.53" table:style-name="ce15">
            <text:p>-4684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020.7" table:style-name="ce15">
            <text:p>-7020,7</text:p>
          </table:table-cell>
          <table:table-cell office:value-type="float" office:value="18944.25" table:style-name="ce15">
            <text:p>18944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LON LEITE DE ALBUQUERQUE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NÚCLEO DE SISTEMAS DE INFORMAÇÃ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49.3800000000001" table:style-name="ce15">
            <text:p>1249,38</text:p>
          </table:table-cell>
          <table:table-cell office:value-type="float" office:value="19795.64" table:style-name="ce15">
            <text:p>19795,64</text:p>
          </table:table-cell>
          <table:table-cell office:value-type="float" office:value="-988.07" table:style-name="ce15">
            <text:p>-988,07</text:p>
          </table:table-cell>
          <table:table-cell office:value-type="float" office:value="-3251.72" table:style-name="ce15">
            <text:p>-3251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239.79" table:style-name="ce15">
            <text:p>-4239,79</text:p>
          </table:table-cell>
          <table:table-cell office:value-type="float" office:value="15555.85" table:style-name="ce15">
            <text:p>15555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LUCE BORGES ALBUQUERQUE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NAVI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41.91" table:style-name="ce15">
            <text:p>1341,91</text:p>
          </table:table-cell>
          <table:table-cell office:value-type="float" office:value="22386.5" table:style-name="ce15">
            <text:p>22386,5</text:p>
          </table:table-cell>
          <table:table-cell office:value-type="float" office:value="-988.07" table:style-name="ce15">
            <text:p>-988,07</text:p>
          </table:table-cell>
          <table:table-cell office:value-type="float" office:value="-4043.04" table:style-name="ce15">
            <text:p>-4043,0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31.1099999999997" table:style-name="ce15">
            <text:p>-5031,11</text:p>
          </table:table-cell>
          <table:table-cell office:value-type="float" office:value="17355.39" table:style-name="ce15">
            <text:p>17355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TA CARMONA GOMES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4ªVTCG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5625.86" table:style-name="ce15">
            <text:p>5625,86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89.67" table:style-name="ce15">
            <text:p>1289,67</text:p>
          </table:table-cell>
          <table:table-cell office:value-type="float" office:value="27805.81" table:style-name="ce15">
            <text:p>27805,81</text:p>
          </table:table-cell>
          <table:table-cell office:value-type="float" office:value="-2638.5" table:style-name="ce15">
            <text:p>-2638,5</text:p>
          </table:table-cell>
          <table:table-cell office:value-type="float" office:value="-5093.84" table:style-name="ce15">
            <text:p>-5093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732.34" table:style-name="ce15">
            <text:p>-7732,34</text:p>
          </table:table-cell>
          <table:table-cell office:value-type="float" office:value="20073.47" table:style-name="ce15">
            <text:p>20073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TA OLIVEIRA FERNANDES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6ªVTCG</text:p>
          </table:table-cell>
          <table:table-cell office:value-type="float" office:value="16222.82" table:style-name="ce15">
            <text:p>16222,82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95.3900000000001" table:style-name="ce15">
            <text:p>1195,39</text:p>
          </table:table-cell>
          <table:table-cell office:value-type="float" office:value="21777.05" table:style-name="ce15">
            <text:p>21777,05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649.55" table:style-name="ce15">
            <text:p>-3649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795.13" table:style-name="ce15">
            <text:p>-5795,13</text:p>
          </table:table-cell>
          <table:table-cell office:value-type="float" office:value="15981.92" table:style-name="ce15">
            <text:p>15981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TEUS COMINETTI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ÇÃO DE SUSTENTABILIDADE E ACESSIBILIDADE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5.86" table:style-name="ce15">
            <text:p>1355,86</text:p>
          </table:table-cell>
          <table:table-cell office:value-type="float" office:value="22777.14" table:style-name="ce15">
            <text:p>22777,14</text:p>
          </table:table-cell>
          <table:table-cell office:value-type="float" office:value="-988.07" table:style-name="ce15">
            <text:p>-988,07</text:p>
          </table:table-cell>
          <table:table-cell office:value-type="float" office:value="-4198.76" table:style-name="ce15">
            <text:p>-4198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86.83" table:style-name="ce15">
            <text:p>-5186,83</text:p>
          </table:table-cell>
          <table:table-cell office:value-type="float" office:value="17590.310000000001" table:style-name="ce15">
            <text:p>17590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TEUS SLAVEC ESTEVÃO</text:p>
          </table:table-cell>
          <table:table-cell office:value-type="string" table:style-name="ce15">
            <text:p>ASSISTENTE CHEFE - FC-04</text:p>
          </table:table-cell>
          <table:table-cell office:value-type="string" table:style-name="ce15">
            <text:p>ASSISTÊNCIA DE POLÍCIA JUDICIAL</text:p>
          </table:table-cell>
          <table:table-cell office:value-type="float" office:value="15725.52" table:style-name="ce15">
            <text:p>15725,52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893.26" table:style-name="ce15">
            <text:p>2893,26</text:p>
          </table:table-cell>
          <table:table-cell office:value-type="float" office:value="22977.62" table:style-name="ce15">
            <text:p>22977,62</text:p>
          </table:table-cell>
          <table:table-cell office:value-type="float" office:value="-988.07" table:style-name="ce15">
            <text:p>-988,07</text:p>
          </table:table-cell>
          <table:table-cell office:value-type="float" office:value="-3614.06" table:style-name="ce15">
            <text:p>-3614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602.13" table:style-name="ce15">
            <text:p>-4602,13</text:p>
          </table:table-cell>
          <table:table-cell office:value-type="float" office:value="18375.490000000002" table:style-name="ce15">
            <text:p>18375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URO MÁRCIO SAKAI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DIVISÃO DE INFRAESTRUTURA DE TIC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66.32" table:style-name="ce15">
            <text:p>1266,32</text:p>
          </table:table-cell>
          <table:table-cell office:value-type="float" office:value="21434.34" table:style-name="ce15">
            <text:p>21434,3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431.53" table:style-name="ce15">
            <text:p>-3431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577.11" table:style-name="ce15">
            <text:p>-5577,11</text:p>
          </table:table-cell>
          <table:table-cell office:value-type="float" office:value="15857.23" table:style-name="ce15">
            <text:p>15857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URO RODRIGUES SIMÕES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SECRETARIA DA 5ªVTCG</text:p>
          </table:table-cell>
          <table:table-cell office:value-type="float" office:value="14679.72" table:style-name="ce15">
            <text:p>14679,72</text:p>
          </table:table-cell>
          <table:table-cell office:value-type="float" office:value="2737.01" table:style-name="ce15">
            <text:p>2737,01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28.22" table:style-name="ce15">
            <text:p>1328,22</text:p>
          </table:table-cell>
          <table:table-cell office:value-type="float" office:value="23103.79" table:style-name="ce15">
            <text:p>23103,79</text:p>
          </table:table-cell>
          <table:table-cell office:value-type="float" office:value="-2331.87" table:style-name="ce15">
            <text:p>-2331,87</text:p>
          </table:table-cell>
          <table:table-cell office:value-type="float" office:value="-3822.37" table:style-name="ce15">
            <text:p>-3822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54.24" table:style-name="ce15">
            <text:p>-6154,24</text:p>
          </table:table-cell>
          <table:table-cell office:value-type="float" office:value="16949.55" table:style-name="ce15">
            <text:p>16949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URO ROGÉRIO RODRIGUES GOMES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2ªVTTL</text:p>
          </table:table-cell>
          <table:table-cell office:value-type="float" office:value="4640.96" table:style-name="ce15">
            <text:p>4640,96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10380.799999999999" table:style-name="ce15">
            <text:p>10380,8</text:p>
          </table:table-cell>
          <table:table-cell office:value-type="float" office:value="-649.73" table:style-name="ce15">
            <text:p>-649,73</text:p>
          </table:table-cell>
          <table:table-cell office:value-type="float" office:value="-743.57" table:style-name="ce15">
            <text:p>-743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393.3" table:style-name="ce15">
            <text:p>-1393,3</text:p>
          </table:table-cell>
          <table:table-cell office:value-type="float" office:value="8987.5" table:style-name="ce15">
            <text:p>8987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X VILALBA DE LIM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8826.54" table:style-name="ce15">
            <text:p>18826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28.67" table:style-name="ce15">
            <text:p>1328,67</text:p>
          </table:table-cell>
          <table:table-cell office:value-type="float" office:value="22015.72" table:style-name="ce15">
            <text:p>22015,72</text:p>
          </table:table-cell>
          <table:table-cell office:value-type="float" office:value="-988.07" table:style-name="ce15">
            <text:p>-988,07</text:p>
          </table:table-cell>
          <table:table-cell office:value-type="float" office:value="-3593.46" table:style-name="ce15">
            <text:p>-3593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581.53" table:style-name="ce15">
            <text:p>-4581,53</text:p>
          </table:table-cell>
          <table:table-cell office:value-type="float" office:value="17434.189999999999" table:style-name="ce15">
            <text:p>17434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YCON JOSÉ CANCINI DE SOUZ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NÚCLEO DE SISTEMAS DE INFORMAÇÃ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455.85" table:style-name="ce15">
            <text:p>455,85</text:p>
          </table:table-cell>
          <table:table-cell office:value-type="float" office:value="1315.16" table:style-name="ce15">
            <text:p>1315,16</text:p>
          </table:table-cell>
          <table:table-cell office:value-type="float" office:value="22093.34" table:style-name="ce15">
            <text:p>22093,34</text:p>
          </table:table-cell>
          <table:table-cell office:value-type="float" office:value="-988.07" table:style-name="ce15">
            <text:p>-988,07</text:p>
          </table:table-cell>
          <table:table-cell office:value-type="float" office:value="-3504.2" table:style-name="ce15">
            <text:p>-3504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492.2700000000004" table:style-name="ce15">
            <text:p>-4492,27</text:p>
          </table:table-cell>
          <table:table-cell office:value-type="float" office:value="17601.07" table:style-name="ce15">
            <text:p>17601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ERIELLE MORANDI ALVES LOUREIRO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FRANCISCO DAS CHAGAS LIMA FILH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482.98" table:style-name="ce15">
            <text:p>482,98</text:p>
          </table:table-cell>
          <table:table-cell office:value-type="float" office:value="1426.66" table:style-name="ce15">
            <text:p>1426,66</text:p>
          </table:table-cell>
          <table:table-cell office:value-type="float" office:value="23330.92" table:style-name="ce15">
            <text:p>23330,92</text:p>
          </table:table-cell>
          <table:table-cell office:value-type="float" office:value="-988.07" table:style-name="ce15">
            <text:p>-988,07</text:p>
          </table:table-cell>
          <table:table-cell office:value-type="float" office:value="-4094.49" table:style-name="ce15">
            <text:p>-4094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82.5600000000004" table:style-name="ce15">
            <text:p>-5082,56</text:p>
          </table:table-cell>
          <table:table-cell office:value-type="float" office:value="18248.36" table:style-name="ce15">
            <text:p>18248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ERY LOUREIRO MELO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GAB. DESEMBARGADOR ANDRÉ LUÍS MORAES DE OLIVEIRA</text:p>
          </table:table-cell>
          <table:table-cell office:value-type="float" office:value="25782.63" table:style-name="ce15">
            <text:p>25782,63</text:p>
          </table:table-cell>
          <table:table-cell office:value-type="float" office:value="3500.39" table:style-name="ce15">
            <text:p>3500,39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651.47" table:style-name="ce15">
            <text:p>651,47</text:p>
          </table:table-cell>
          <table:table-cell office:value-type="float" office:value="1368.13" table:style-name="ce15">
            <text:p>1368,13</text:p>
          </table:table-cell>
          <table:table-cell office:value-type="float" office:value="33163.129999999997" table:style-name="ce15">
            <text:p>33163,13</text:p>
          </table:table-cell>
          <table:table-cell office:value-type="float" office:value="-988.07" table:style-name="ce15">
            <text:p>-988,07</text:p>
          </table:table-cell>
          <table:table-cell office:value-type="float" office:value="-6872.38" table:style-name="ce15">
            <text:p>-6872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860.45" table:style-name="ce15">
            <text:p>-7860,45</text:p>
          </table:table-cell>
          <table:table-cell office:value-type="float" office:value="25302.68" table:style-name="ce15">
            <text:p>25302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ICHEL ACOSTA DOS SANTOS</text:p>
          </table:table-cell>
          <table:table-cell office:value-type="string" table:style-name="ce15">
            <text:p>TÉCNICO JUDICIÁRIO - NÍVEL MÉDIO A1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3208.51" table:style-name="ce15">
            <text:p>13208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4953.1899999999996" table:style-name="ce15">
            <text:p>4953,19</text:p>
          </table:table-cell>
          <table:table-cell office:value-type="float" office:value="20022.21" table:style-name="ce15">
            <text:p>20022,21</text:p>
          </table:table-cell>
          <table:table-cell office:value-type="float" office:value="-988.07" table:style-name="ce15">
            <text:p>-988,07</text:p>
          </table:table-cell>
          <table:table-cell office:value-type="float" office:value="-2352.08" table:style-name="ce15">
            <text:p>-2352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340.15" table:style-name="ce15">
            <text:p>-3340,15</text:p>
          </table:table-cell>
          <table:table-cell office:value-type="float" office:value="16682.060000000001" table:style-name="ce15">
            <text:p>16682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ICHELI GRANDE CENEDESI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7ªVTCG</text:p>
          </table:table-cell>
          <table:table-cell office:value-type="float" office:value="13887.62" table:style-name="ce15">
            <text:p>13887,62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3148.98" table:style-name="ce15">
            <text:p>3148,98</text:p>
          </table:table-cell>
          <table:table-cell office:value-type="float" office:value="449.81" table:style-name="ce15">
            <text:p>449,81</text:p>
          </table:table-cell>
          <table:table-cell office:value-type="float" office:value="1565.21" table:style-name="ce15">
            <text:p>1565,21</text:p>
          </table:table-cell>
          <table:table-cell office:value-type="float" office:value="21549.95" table:style-name="ce15">
            <text:p>21549,95</text:p>
          </table:table-cell>
          <table:table-cell office:value-type="float" office:value="-988.07" table:style-name="ce15">
            <text:p>-988,07</text:p>
          </table:table-cell>
          <table:table-cell office:value-type="float" office:value="-3157.86" table:style-name="ce15">
            <text:p>-3157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45.93" table:style-name="ce15">
            <text:p>-4145,93</text:p>
          </table:table-cell>
          <table:table-cell office:value-type="float" office:value="17404.02" table:style-name="ce15">
            <text:p>17404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ILAGRES ÁVILA BARSOTTI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1934.94" table:style-name="ce15">
            <text:p>1934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.45" table:style-name="ce15">
            <text:p>1116,45</text:p>
          </table:table-cell>
          <table:table-cell office:value-type="float" office:value="19274.21" table:style-name="ce15">
            <text:p>19274,21</text:p>
          </table:table-cell>
          <table:table-cell office:value-type="float" office:value="-1476.78" table:style-name="ce15">
            <text:p>-1476,78</text:p>
          </table:table-cell>
          <table:table-cell office:value-type="float" office:value="-3154.95" table:style-name="ce15">
            <text:p>-3154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631.7299999999996" table:style-name="ce15">
            <text:p>-4631,73</text:p>
          </table:table-cell>
          <table:table-cell office:value-type="float" office:value="14642.48" table:style-name="ce15">
            <text:p>14642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ILCIADES TORRES FIGUEREDO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8205.9500000000007" table:style-name="ce15">
            <text:p>8205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205.9500000000007" table:style-name="ce15">
            <text:p>8205,95</text:p>
          </table:table-cell>
          <table:table-cell office:value-type="float" office:value="0" table:style-name="ce15">
            <text:p>0</text:p>
          </table:table-cell>
          <table:table-cell office:value-type="float" office:value="-1180.93" table:style-name="ce15">
            <text:p>-1180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80.93" table:style-name="ce15">
            <text:p>-1180,93</text:p>
          </table:table-cell>
          <table:table-cell office:value-type="float" office:value="7025.02" table:style-name="ce15">
            <text:p>7025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ILENA DOS SANTOS PINI MARZOLL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TOR DE COORDENAÇÃO DE CARTAS PRECATÓRIAS E MANDADOS JUDICIAIS DE DOURADOS</text:p>
          </table:table-cell>
          <table:table-cell office:value-type="float" office:value="29449.37" table:style-name="ce15">
            <text:p>29449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460.16" table:style-name="ce15">
            <text:p>1460,16</text:p>
          </table:table-cell>
          <table:table-cell office:value-type="float" office:value="34058.51" table:style-name="ce15">
            <text:p>34058,51</text:p>
          </table:table-cell>
          <table:table-cell office:value-type="float" office:value="-4279.84" table:style-name="ce15">
            <text:p>-4279,84</text:p>
          </table:table-cell>
          <table:table-cell office:value-type="float" office:value="-5960.75" table:style-name="ce15">
            <text:p>-5960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240.59" table:style-name="ce15">
            <text:p>-10240,59</text:p>
          </table:table-cell>
          <table:table-cell office:value-type="float" office:value="23817.919999999998" table:style-name="ce15">
            <text:p>23817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ILENE MORANDI ALVES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CÉSAR PALUMBO FERNANDE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6520.26" table:style-name="ce15">
            <text:p>6520,26</text:p>
          </table:table-cell>
          <table:table-cell office:value-type="float" office:value="1355.86" table:style-name="ce15">
            <text:p>1355,86</text:p>
          </table:table-cell>
          <table:table-cell office:value-type="float" office:value="29297.4" table:style-name="ce15">
            <text:p>29297,4</text:p>
          </table:table-cell>
          <table:table-cell office:value-type="float" office:value="-988.07" table:style-name="ce15">
            <text:p>-988,07</text:p>
          </table:table-cell>
          <table:table-cell office:value-type="float" office:value="-4805.6400000000003" table:style-name="ce15">
            <text:p>-4805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793.71" table:style-name="ce15">
            <text:p>-5793,71</text:p>
          </table:table-cell>
          <table:table-cell office:value-type="float" office:value="23503.69" table:style-name="ce15">
            <text:p>23503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IRELLA GIROTO BELLINTANI COUTINHO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CENTRAL DE MANDADOS E APOIO DA VTAQUI</text:p>
          </table:table-cell>
          <table:table-cell office:value-type="float" office:value="28677.82" table:style-name="ce15">
            <text:p>28677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20.8399999999999" table:style-name="ce15">
            <text:p>1120,84</text:p>
          </table:table-cell>
          <table:table-cell office:value-type="float" office:value="31659.17" table:style-name="ce15">
            <text:p>31659,17</text:p>
          </table:table-cell>
          <table:table-cell office:value-type="float" office:value="-988.07" table:style-name="ce15">
            <text:p>-988,07</text:p>
          </table:table-cell>
          <table:table-cell office:value-type="float" office:value="-6705.95" table:style-name="ce15">
            <text:p>-6705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694.02" table:style-name="ce15">
            <text:p>-7694,02</text:p>
          </table:table-cell>
          <table:table-cell office:value-type="float" office:value="23965.15" table:style-name="ce15">
            <text:p>23965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IRIAM PORTO HEDER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862.59" table:style-name="ce15">
            <text:p>3862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8.73" table:style-name="ce15">
            <text:p>1118,73</text:p>
          </table:table-cell>
          <table:table-cell office:value-type="float" office:value="21204.14" table:style-name="ce15">
            <text:p>21204,14</text:p>
          </table:table-cell>
          <table:table-cell office:value-type="float" office:value="-1794.84" table:style-name="ce15">
            <text:p>-1794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794.84" table:style-name="ce15">
            <text:p>-1794,84</text:p>
          </table:table-cell>
          <table:table-cell office:value-type="float" office:value="19409.3" table:style-name="ce15">
            <text:p>19409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IRNA ESTHER CHINEN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CÉSAR PALUMBO FERNANDE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3866.29" table:style-name="ce15">
            <text:p>3866,29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69.45" table:style-name="ce15">
            <text:p>1369,45</text:p>
          </table:table-cell>
          <table:table-cell office:value-type="float" office:value="26657.02" table:style-name="ce15">
            <text:p>26657,02</text:p>
          </table:table-cell>
          <table:table-cell office:value-type="float" office:value="-988.07" table:style-name="ce15">
            <text:p>-988,07</text:p>
          </table:table-cell>
          <table:table-cell office:value-type="float" office:value="-5105.58" table:style-name="ce15">
            <text:p>-5105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093.65" table:style-name="ce15">
            <text:p>-6093,65</text:p>
          </table:table-cell>
          <table:table-cell office:value-type="float" office:value="20563.37" table:style-name="ce15">
            <text:p>20563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IRO GUIMARÃES DARÓS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CRETARIA DA VTCHAP</text:p>
          </table:table-cell>
          <table:table-cell office:value-type="float" office:value="25011.08" table:style-name="ce15">
            <text:p>25011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06.51" table:style-name="ce15">
            <text:p>1006,51</text:p>
          </table:table-cell>
          <table:table-cell office:value-type="float" office:value="27878.1" table:style-name="ce15">
            <text:p>27878,1</text:p>
          </table:table-cell>
          <table:table-cell office:value-type="float" office:value="-988.07" table:style-name="ce15">
            <text:p>-988,07</text:p>
          </table:table-cell>
          <table:table-cell office:value-type="float" office:value="-5697.6" table:style-name="ce15">
            <text:p>-5697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685.67" table:style-name="ce15">
            <text:p>-6685,67</text:p>
          </table:table-cell>
          <table:table-cell office:value-type="float" office:value="21192.43" table:style-name="ce15">
            <text:p>21192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ISAEL GENÍCIO NISHIMUR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DIVISÃO DE CONSERVAÇÃO DO AMBIENTE DE TRABALHO E TRANSPORTE</text:p>
          </table:table-cell>
          <table:table-cell office:value-type="float" office:value="15451.27" table:style-name="ce15">
            <text:p>15451,27</text:p>
          </table:table-cell>
          <table:table-cell office:value-type="float" office:value="1953.41" table:style-name="ce15">
            <text:p>1953,41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84.98" table:style-name="ce15">
            <text:p>1684,98</text:p>
          </table:table-cell>
          <table:table-cell office:value-type="float" office:value="22726.240000000002" table:style-name="ce15">
            <text:p>22726,24</text:p>
          </table:table-cell>
          <table:table-cell office:value-type="float" office:value="-2335.63" table:style-name="ce15">
            <text:p>-2335,63</text:p>
          </table:table-cell>
          <table:table-cell office:value-type="float" office:value="-3723.68" table:style-name="ce15">
            <text:p>-3723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059.31" table:style-name="ce15">
            <text:p>-6059,31</text:p>
          </table:table-cell>
          <table:table-cell office:value-type="float" office:value="16666.93" table:style-name="ce15">
            <text:p>16666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IZAEL GOMES PEREIRA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SECRETARIA DE ORÇAMENTO E FINANÇAS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72.68" table:style-name="ce15">
            <text:p>1472,68</text:p>
          </table:table-cell>
          <table:table-cell office:value-type="float" office:value="16302.56" table:style-name="ce15">
            <text:p>16302,56</text:p>
          </table:table-cell>
          <table:table-cell office:value-type="float" office:value="-988.07" table:style-name="ce15">
            <text:p>-988,07</text:p>
          </table:table-cell>
          <table:table-cell office:value-type="float" office:value="-2281.85" table:style-name="ce15">
            <text:p>-2281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269.92" table:style-name="ce15">
            <text:p>-3269,92</text:p>
          </table:table-cell>
          <table:table-cell office:value-type="float" office:value="13032.64" table:style-name="ce15">
            <text:p>13032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ÔNICA CAMBUI DE MELO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VTNAVI</text:p>
          </table:table-cell>
          <table:table-cell office:value-type="float" office:value="13968.54" table:style-name="ce15">
            <text:p>13968,54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284.61" table:style-name="ce15">
            <text:p>284,61</text:p>
          </table:table-cell>
          <table:table-cell office:value-type="float" office:value="1221.31" table:style-name="ce15">
            <text:p>1221,31</text:p>
          </table:table-cell>
          <table:table-cell office:value-type="float" office:value="19833.3" table:style-name="ce15">
            <text:p>19833,3</text:p>
          </table:table-cell>
          <table:table-cell office:value-type="float" office:value="-988.07" table:style-name="ce15">
            <text:p>-988,07</text:p>
          </table:table-cell>
          <table:table-cell office:value-type="float" office:value="-3306.2" table:style-name="ce15">
            <text:p>-3306,2</text:p>
          </table:table-cell>
          <table:table-cell office:value-type="float" office:value="-151.80000000000001" table:style-name="ce15">
            <text:p>-151,8</text:p>
          </table:table-cell>
          <table:table-cell office:value-type="float" office:value="0" table:style-name="ce15">
            <text:p>0</text:p>
          </table:table-cell>
          <table:table-cell office:value-type="float" office:value="-4446.07" table:style-name="ce15">
            <text:p>-4446,07</text:p>
          </table:table-cell>
          <table:table-cell office:value-type="float" office:value="15387.23" table:style-name="ce15">
            <text:p>15387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ÔNICA REGINA BUTKENICIUS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30591.32" table:style-name="ce15">
            <text:p>30591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0591.32" table:style-name="ce15">
            <text:p>30591,32</text:p>
          </table:table-cell>
          <table:table-cell office:value-type="float" office:value="0" table:style-name="ce15">
            <text:p>0</text:p>
          </table:table-cell>
          <table:table-cell office:value-type="float" office:value="-7336.9" table:style-name="ce15">
            <text:p>-7336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336.9" table:style-name="ce15">
            <text:p>-7336,9</text:p>
          </table:table-cell>
          <table:table-cell office:value-type="float" office:value="23254.42" table:style-name="ce15">
            <text:p>23254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YRIAN ARIMURA FARES</text:p>
          </table:table-cell>
          <table:table-cell office:value-type="string" table:style-name="ce15">
            <text:p>CHEFE DO NÚCLEO DE CONTADORIA E APOIO JUIDICIÁRIO - FC-06</text:p>
          </table:table-cell>
          <table:table-cell office:value-type="string" table:style-name="ce15">
            <text:p>NÚCLEO DE CONTADORIA E APOIO JUDICIÁRI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3956.81" table:style-name="ce15">
            <text:p>3956,81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2099.4699999999998" table:style-name="ce15">
            <text:p>2099,47</text:p>
          </table:table-cell>
          <table:table-cell office:value-type="float" office:value="25891.01" table:style-name="ce15">
            <text:p>25891,01</text:p>
          </table:table-cell>
          <table:table-cell office:value-type="float" office:value="-988.07" table:style-name="ce15">
            <text:p>-988,07</text:p>
          </table:table-cell>
          <table:table-cell office:value-type="float" office:value="-4339.84" table:style-name="ce15">
            <text:p>-4339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27.91" table:style-name="ce15">
            <text:p>-5327,91</text:p>
          </table:table-cell>
          <table:table-cell office:value-type="float" office:value="20563.099999999999" table:style-name="ce15">
            <text:p>20563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YRIAN DA SILVA MONTEIRO FERRARESI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1618.58" table:style-name="ce15">
            <text:p>1618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33.08" table:style-name="ce15">
            <text:p>933,08</text:p>
          </table:table-cell>
          <table:table-cell office:value-type="float" office:value="27408.43" table:style-name="ce15">
            <text:p>27408,43</text:p>
          </table:table-cell>
          <table:table-cell office:value-type="float" office:value="-2849.18" table:style-name="ce15">
            <text:p>-2849,18</text:p>
          </table:table-cell>
          <table:table-cell office:value-type="float" office:value="-5588.47" table:style-name="ce15">
            <text:p>-5588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437.65" table:style-name="ce15">
            <text:p>-8437,65</text:p>
          </table:table-cell>
          <table:table-cell office:value-type="float" office:value="18970.78" table:style-name="ce15">
            <text:p>18970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ÁDIA MANVAILLER DE VARGAS PIMENTA</text:p>
          </table:table-cell>
          <table:table-cell office:value-type="string" table:style-name="ce15">
            <text:p>ASSISTENTE DE EXECUÇÃO - FC-04</text:p>
          </table:table-cell>
          <table:table-cell office:value-type="string" table:style-name="ce15">
            <text:p>ASSISTÊNCIA DE EXECUÇÃO</text:p>
          </table:table-cell>
          <table:table-cell office:value-type="float" office:value="25936.94" table:style-name="ce15">
            <text:p>25936,94</text:p>
          </table:table-cell>
          <table:table-cell office:value-type="float" office:value="949.02" table:style-name="ce15">
            <text:p>949,02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675.87" table:style-name="ce15">
            <text:p>2675,87</text:p>
          </table:table-cell>
          <table:table-cell office:value-type="float" office:value="33920.67" table:style-name="ce15">
            <text:p>33920,67</text:p>
          </table:table-cell>
          <table:table-cell office:value-type="float" office:value="-3854.08" table:style-name="ce15">
            <text:p>-3854,08</text:p>
          </table:table-cell>
          <table:table-cell office:value-type="float" office:value="-6059.94" table:style-name="ce15">
            <text:p>-6059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14.02" table:style-name="ce15">
            <text:p>-9914,02</text:p>
          </table:table-cell>
          <table:table-cell office:value-type="float" office:value="24006.65" table:style-name="ce15">
            <text:p>24006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ADIR RODRIGUES DE MELO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085.22" table:style-name="ce15">
            <text:p>24085,22</text:p>
          </table:table-cell>
          <table:table-cell office:value-type="float" office:value="4036.56" table:style-name="ce15">
            <text:p>4036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14.34" table:style-name="ce15">
            <text:p>914,34</text:p>
          </table:table-cell>
          <table:table-cell office:value-type="float" office:value="29036.12" table:style-name="ce15">
            <text:p>29036,12</text:p>
          </table:table-cell>
          <table:table-cell office:value-type="float" office:value="-3120.84" table:style-name="ce15">
            <text:p>-3120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120.84" table:style-name="ce15">
            <text:p>-3120,84</text:p>
          </table:table-cell>
          <table:table-cell office:value-type="float" office:value="25915.279999999999" table:style-name="ce15">
            <text:p>25915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ADJA NÁRA DE ALMEIDA NERY ENNE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8870.080000000002" table:style-name="ce15">
            <text:p>18870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870.080000000002" table:style-name="ce15">
            <text:p>18870,08</text:p>
          </table:table-cell>
          <table:table-cell office:value-type="float" office:value="-1594.31" table:style-name="ce15">
            <text:p>-1594,31</text:p>
          </table:table-cell>
          <table:table-cell office:value-type="float" office:value="-3318.51" table:style-name="ce15">
            <text:p>-3318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912.82" table:style-name="ce15">
            <text:p>-4912,82</text:p>
          </table:table-cell>
          <table:table-cell office:value-type="float" office:value="13957.26" table:style-name="ce15">
            <text:p>13957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AIR DE ALMEIDA MAGALHÃES</text:p>
          </table:table-cell>
          <table:table-cell office:value-type="string" table:style-name="ce15">
            <text:p>CHEFE DO SETOR DE APOIO À SEÇÃO DE PAGAMENTO DE BENS E SERVIÇOS - FC-03</text:p>
          </table:table-cell>
          <table:table-cell office:value-type="string" table:style-name="ce15">
            <text:p>SECRETARIA DE ORÇAMENTO E FINANÇAS</text:p>
          </table:table-cell>
          <table:table-cell office:value-type="float" office:value="16552.27" table:style-name="ce15">
            <text:p>16552,27</text:p>
          </table:table-cell>
          <table:table-cell office:value-type="float" office:value="4910.87" table:style-name="ce15">
            <text:p>4910,87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66.19" table:style-name="ce15">
            <text:p>1266,19</text:p>
          </table:table-cell>
          <table:table-cell office:value-type="float" office:value="26365.91" table:style-name="ce15">
            <text:p>26365,91</text:p>
          </table:table-cell>
          <table:table-cell office:value-type="float" office:value="-2537.23" table:style-name="ce15">
            <text:p>-2537,23</text:p>
          </table:table-cell>
          <table:table-cell office:value-type="float" office:value="-4784.3100000000004" table:style-name="ce15">
            <text:p>-4784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321.54" table:style-name="ce15">
            <text:p>-7321,54</text:p>
          </table:table-cell>
          <table:table-cell office:value-type="float" office:value="19044.37" table:style-name="ce15">
            <text:p>19044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ATALIA GONCALVES DA SILVA CHAGAS ROCHA</text:p>
          </table:table-cell>
          <table:table-cell office:value-type="string" table:style-name="ce15">
            <text:p>ANALISTA JUDICIÁRIO - NÍVEL SUPERIOR B9</text:p>
          </table:table-cell>
          <table:table-cell office:value-type="string" table:style-name="ce15">
            <text:p>SETOR DE COORDENAÇÃO DE CARTAS PRECATÓRIAS E MANDADOS JUDICIAIS DE TRÊS LAGOAS</text:p>
          </table:table-cell>
          <table:table-cell office:value-type="float" office:value="26372.55" table:style-name="ce15">
            <text:p>26372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666.91" table:style-name="ce15">
            <text:p>1666,91</text:p>
          </table:table-cell>
          <table:table-cell office:value-type="float" office:value="31188.44" table:style-name="ce15">
            <text:p>31188,44</text:p>
          </table:table-cell>
          <table:table-cell office:value-type="float" office:value="-988.07" table:style-name="ce15">
            <text:p>-988,07</text:p>
          </table:table-cell>
          <table:table-cell office:value-type="float" office:value="-5608.74" table:style-name="ce15">
            <text:p>-5608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596.81" table:style-name="ce15">
            <text:p>-6596,81</text:p>
          </table:table-cell>
          <table:table-cell office:value-type="float" office:value="24591.63" table:style-name="ce15">
            <text:p>24591,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ATÁLIA PANSONAT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/>
          </table:table-cell>
          <table:table-cell office:value-type="float" office:value="17534.46" table:style-name="ce15">
            <text:p>17534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659.57" table:style-name="ce15">
            <text:p>1659,57</text:p>
          </table:table-cell>
          <table:table-cell office:value-type="float" office:value="22343.01" table:style-name="ce15">
            <text:p>22343,01</text:p>
          </table:table-cell>
          <table:table-cell office:value-type="float" office:value="-988.07" table:style-name="ce15">
            <text:p>-988,07</text:p>
          </table:table-cell>
          <table:table-cell office:value-type="float" office:value="-3589.39" table:style-name="ce15">
            <text:p>-3589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577.46" table:style-name="ce15">
            <text:p>-4577,46</text:p>
          </table:table-cell>
          <table:table-cell office:value-type="float" office:value="17765.55" table:style-name="ce15">
            <text:p>17765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ATÁLIA SOUSA SOTO</text:p>
          </table:table-cell>
          <table:table-cell office:value-type="string" table:style-name="ce15">
            <text:p>TÉCNICO JUDICIÁRIO - NÍVEL MÉDIO C12</text:p>
          </table:table-cell>
          <table:table-cell office:value-type="string" table:style-name="ce15">
            <text:p>NÚCLEO DE CONTADORIA E APOIO JUDICIÁRIO</text:p>
          </table:table-cell>
          <table:table-cell office:value-type="float" office:value="15795.24" table:style-name="ce15">
            <text:p>15795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37.45" table:style-name="ce15">
            <text:p>4437,45</text:p>
          </table:table-cell>
          <table:table-cell office:value-type="float" office:value="0" table:style-name="ce15">
            <text:p>0</text:p>
          </table:table-cell>
          <table:table-cell office:value-type="float" office:value="1093.21" table:style-name="ce15">
            <text:p>1093,21</text:p>
          </table:table-cell>
          <table:table-cell office:value-type="float" office:value="21325.9" table:style-name="ce15">
            <text:p>21325,9</text:p>
          </table:table-cell>
          <table:table-cell office:value-type="float" office:value="-988.07" table:style-name="ce15">
            <text:p>-988,07</text:p>
          </table:table-cell>
          <table:table-cell office:value-type="float" office:value="-2887.87" table:style-name="ce15">
            <text:p>-2887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875.94" table:style-name="ce15">
            <text:p>-3875,94</text:p>
          </table:table-cell>
          <table:table-cell office:value-type="float" office:value="17449.96" table:style-name="ce15">
            <text:p>17449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ATHALIA DE MELLO SILV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CRETARIA DA CORREGEDORIA REGIONAL</text:p>
          </table:table-cell>
          <table:table-cell office:value-type="float" office:value="6033.86" table:style-name="ce15">
            <text:p>6033,86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44.58" table:style-name="ce15">
            <text:p>44,58</text:p>
          </table:table-cell>
          <table:table-cell office:value-type="float" office:value="65.78" table:style-name="ce15">
            <text:p>65,78</text:p>
          </table:table-cell>
          <table:table-cell office:value-type="float" office:value="9780.7999999999993" table:style-name="ce15">
            <text:p>9780,8</text:p>
          </table:table-cell>
          <table:table-cell office:value-type="float" office:value="-844.74" table:style-name="ce15">
            <text:p>-844,74</text:p>
          </table:table-cell>
          <table:table-cell office:value-type="float" office:value="-1018.96" table:style-name="ce15">
            <text:p>-1018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863.7" table:style-name="ce15">
            <text:p>-1863,7</text:p>
          </table:table-cell>
          <table:table-cell office:value-type="float" office:value="7917.1" table:style-name="ce15">
            <text:p>7917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ÉDIO CORREIA TOST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1774.47" table:style-name="ce15">
            <text:p>1774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7.29" table:style-name="ce15">
            <text:p>557,29</text:p>
          </table:table-cell>
          <table:table-cell office:value-type="float" office:value="17011.48" table:style-name="ce15">
            <text:p>17011,48</text:p>
          </table:table-cell>
          <table:table-cell office:value-type="float" office:value="-1195.69" table:style-name="ce15">
            <text:p>-1195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95.69" table:style-name="ce15">
            <text:p>-1195,69</text:p>
          </table:table-cell>
          <table:table-cell office:value-type="float" office:value="15815.79" table:style-name="ce15">
            <text:p>15815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ELSON FLORENTIN CHIMENES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SECRETARIA DA 2ªVTDO</text:p>
          </table:table-cell>
          <table:table-cell office:value-type="float" office:value="12378.18" table:style-name="ce15">
            <text:p>12378,18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79.66" table:style-name="ce15">
            <text:p>1379,66</text:p>
          </table:table-cell>
          <table:table-cell office:value-type="float" office:value="18116.68" table:style-name="ce15">
            <text:p>18116,68</text:p>
          </table:table-cell>
          <table:table-cell office:value-type="float" office:value="-988.07" table:style-name="ce15">
            <text:p>-988,07</text:p>
          </table:table-cell>
          <table:table-cell office:value-type="float" office:value="-2849.11" table:style-name="ce15">
            <text:p>-2849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837.18" table:style-name="ce15">
            <text:p>-3837,18</text:p>
          </table:table-cell>
          <table:table-cell office:value-type="float" office:value="14279.5" table:style-name="ce15">
            <text:p>14279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ELSON JOSÉ DOS SANTO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5432.99" table:style-name="ce15">
            <text:p>5432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25.52" table:style-name="ce15">
            <text:p>1125,52</text:p>
          </table:table-cell>
          <table:table-cell office:value-type="float" office:value="22781.33" table:style-name="ce15">
            <text:p>22781,33</text:p>
          </table:table-cell>
          <table:table-cell office:value-type="float" office:value="-2053.9499999999998" table:style-name="ce15">
            <text:p>-2053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053.9499999999998" table:style-name="ce15">
            <text:p>-2053,95</text:p>
          </table:table-cell>
          <table:table-cell office:value-type="float" office:value="20727.38" table:style-name="ce15">
            <text:p>20727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ELSON JOSÉ DOS SANTOS</text:p>
          </table:table-cell>
          <table:table-cell office:value-type="string" table:style-name="ce15">
            <text:p>ASSESSOR-CHEFE - CJ-03</text:p>
          </table:table-cell>
          <table:table-cell office:value-type="string" table:style-name="ce15">
            <text:p>GAB. DESEMBARGADOR FRANCISCO DAS CHAGAS LIMA FILHO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665.13" table:style-name="ce15">
            <text:p>16665,1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17.23" table:style-name="ce15">
            <text:p>617,23</text:p>
          </table:table-cell>
          <table:table-cell office:value-type="float" office:value="19142.87" table:style-name="ce15">
            <text:p>19142,87</text:p>
          </table:table-cell>
          <table:table-cell office:value-type="float" office:value="-988.07" table:style-name="ce15">
            <text:p>-988,07</text:p>
          </table:table-cell>
          <table:table-cell office:value-type="float" office:value="-2378.64" table:style-name="ce15">
            <text:p>-2378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366.71" table:style-name="ce15">
            <text:p>-3366,71</text:p>
          </table:table-cell>
          <table:table-cell office:value-type="float" office:value="15776.16" table:style-name="ce15">
            <text:p>15776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EURENES VIEIRA FERNANDES</text:p>
          </table:table-cell>
          <table:table-cell office:value-type="string" table:style-name="ce15">
            <text:p>CHEFE DE DIVISÃO - CJ-01</text:p>
          </table:table-cell>
          <table:table-cell office:value-type="string" table:style-name="ce15">
            <text:p>DIVISÃO DE GESTÃO ESTRATÉGICA E PROJETOS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5563.22" table:style-name="ce15">
            <text:p>5563,22</text:p>
          </table:table-cell>
          <table:table-cell office:value-type="float" office:value="7715.5" table:style-name="ce15">
            <text:p>7715,5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97.63" table:style-name="ce15">
            <text:p>1497,63</text:p>
          </table:table-cell>
          <table:table-cell office:value-type="float" office:value="33168.300000000003" table:style-name="ce15">
            <text:p>33168,3</text:p>
          </table:table-cell>
          <table:table-cell office:value-type="float" office:value="-988.07" table:style-name="ce15">
            <text:p>-988,07</text:p>
          </table:table-cell>
          <table:table-cell office:value-type="float" office:value="-6913.07" table:style-name="ce15">
            <text:p>-6913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901.14" table:style-name="ce15">
            <text:p>-7901,14</text:p>
          </table:table-cell>
          <table:table-cell office:value-type="float" office:value="25267.16" table:style-name="ce15">
            <text:p>25267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ILSON PEREIRA ROCHA JÚNIOR</text:p>
          </table:table-cell>
          <table:table-cell office:value-type="string" table:style-name="ce15">
            <text:p>ANALISTA JUDICIÁRIO - NÍVEL SUPERIOR A1</text:p>
          </table:table-cell>
          <table:table-cell office:value-type="string" table:style-name="ce15">
            <text:p>SECRETARIA DE ORÇAMENTO E FINANÇAS</text:p>
          </table:table-cell>
          <table:table-cell office:value-type="float" office:value="19406.7" table:style-name="ce15">
            <text:p>19406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6128.65" table:style-name="ce15">
            <text:p>6128,65</text:p>
          </table:table-cell>
          <table:table-cell office:value-type="float" office:value="6705.99" table:style-name="ce15">
            <text:p>6705,99</text:p>
          </table:table-cell>
          <table:table-cell office:value-type="float" office:value="34101.85" table:style-name="ce15">
            <text:p>34101,85</text:p>
          </table:table-cell>
          <table:table-cell office:value-type="float" office:value="-2619.7399999999998" table:style-name="ce15">
            <text:p>-2619,74</text:p>
          </table:table-cell>
          <table:table-cell office:value-type="float" office:value="-4132.84" table:style-name="ce15">
            <text:p>-4132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752.58" table:style-name="ce15">
            <text:p>-6752,58</text:p>
          </table:table-cell>
          <table:table-cell office:value-type="float" office:value="27349.27" table:style-name="ce15">
            <text:p>27349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ILTON NOGAI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6ª VARA DO TRABALHO DE CAMPO GRANDE</text:p>
          </table:table-cell>
          <table:table-cell office:value-type="float" office:value="25319.7" table:style-name="ce15">
            <text:p>25319,7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22.64" table:style-name="ce15">
            <text:p>1422,64</text:p>
          </table:table-cell>
          <table:table-cell office:value-type="float" office:value="39435.18" table:style-name="ce15">
            <text:p>39435,18</text:p>
          </table:table-cell>
          <table:table-cell office:value-type="float" office:value="-988.07" table:style-name="ce15">
            <text:p>-988,07</text:p>
          </table:table-cell>
          <table:table-cell office:value-type="float" office:value="-8154.59" table:style-name="ce15">
            <text:p>-8154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142.66" table:style-name="ce15">
            <text:p>-9142,66</text:p>
          </table:table-cell>
          <table:table-cell office:value-type="float" office:value="30292.52" table:style-name="ce15">
            <text:p>30292,5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ILTON PIRES DOS SANTOS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VTRBRI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548.52" table:style-name="ce15">
            <text:p>1548,52</text:p>
          </table:table-cell>
          <table:table-cell office:value-type="float" office:value="23881.58" table:style-name="ce15">
            <text:p>23881,58</text:p>
          </table:table-cell>
          <table:table-cell office:value-type="float" office:value="-988.07" table:style-name="ce15">
            <text:p>-988,07</text:p>
          </table:table-cell>
          <table:table-cell office:value-type="float" office:value="-3904.55" table:style-name="ce15">
            <text:p>-3904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892.62" table:style-name="ce15">
            <text:p>-4892,62</text:p>
          </table:table-cell>
          <table:table-cell office:value-type="float" office:value="18988.96" table:style-name="ce15">
            <text:p>18988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IVALDO FERNANDES MOREIR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2251.31" table:style-name="ce15">
            <text:p>2251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32.95" table:style-name="ce15">
            <text:p>732,95</text:p>
          </table:table-cell>
          <table:table-cell office:value-type="float" office:value="18435.53" table:style-name="ce15">
            <text:p>18435,53</text:p>
          </table:table-cell>
          <table:table-cell office:value-type="float" office:value="-1401.67" table:style-name="ce15">
            <text:p>-1401,67</text:p>
          </table:table-cell>
          <table:table-cell office:value-type="float" office:value="-1738.78" table:style-name="ce15">
            <text:p>-1738,7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140.45" table:style-name="ce15">
            <text:p>-3140,45</text:p>
          </table:table-cell>
          <table:table-cell office:value-type="float" office:value="15295.08" table:style-name="ce15">
            <text:p>15295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ORALINA SEVERINA PEREIRA</text:p>
          </table:table-cell>
          <table:table-cell office:value-type="string" table:style-name="ce15">
            <text:p>ASSISTENTE CHEFE - FC-04</text:p>
          </table:table-cell>
          <table:table-cell office:value-type="string" table:style-name="ce15">
            <text:p>SECRETARIA DA CORREGEDORIA REGIONAL</text:p>
          </table:table-cell>
          <table:table-cell office:value-type="float" office:value="16685.75" table:style-name="ce15">
            <text:p>16685,75</text:p>
          </table:table-cell>
          <table:table-cell office:value-type="float" office:value="2145.58" table:style-name="ce15">
            <text:p>2145,58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41.91" table:style-name="ce15">
            <text:p>1341,91</text:p>
          </table:table-cell>
          <table:table-cell office:value-type="float" office:value="24532.080000000002" table:style-name="ce15">
            <text:p>24532,08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4314.75" table:style-name="ce15">
            <text:p>-4314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460.33" table:style-name="ce15">
            <text:p>-6460,33</text:p>
          </table:table-cell>
          <table:table-cell office:value-type="float" office:value="18071.75" table:style-name="ce15">
            <text:p>18071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ORBERTO PAIVA VALIENTE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NÚCLEO DE MICROINFORMÁTICA E SUPORTE AO USUÁRIO</text:p>
          </table:table-cell>
          <table:table-cell office:value-type="float" office:value="14834.03" table:style-name="ce15">
            <text:p>14834,03</text:p>
          </table:table-cell>
          <table:table-cell office:value-type="float" office:value="4112.76" table:style-name="ce15">
            <text:p>4112,76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03.87" table:style-name="ce15">
            <text:p>603,87</text:p>
          </table:table-cell>
          <table:table-cell office:value-type="float" office:value="21411.17" table:style-name="ce15">
            <text:p>21411,17</text:p>
          </table:table-cell>
          <table:table-cell office:value-type="float" office:value="-2200.14" table:style-name="ce15">
            <text:p>-2200,14</text:p>
          </table:table-cell>
          <table:table-cell office:value-type="float" office:value="-3644.46" table:style-name="ce15">
            <text:p>-3644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44.6" table:style-name="ce15">
            <text:p>-5844,6</text:p>
          </table:table-cell>
          <table:table-cell office:value-type="float" office:value="15566.57" table:style-name="ce15">
            <text:p>15566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ORMA SUELY SIQUEIRA DE LACERDA E SILV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984.92" table:style-name="ce15">
            <text:p>3984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23.25" table:style-name="ce15">
            <text:p>1123,25</text:p>
          </table:table-cell>
          <table:table-cell office:value-type="float" office:value="21330.99" table:style-name="ce15">
            <text:p>21330,99</text:p>
          </table:table-cell>
          <table:table-cell office:value-type="float" office:value="-1815.02" table:style-name="ce15">
            <text:p>-1815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815.02" table:style-name="ce15">
            <text:p>-1815,02</text:p>
          </table:table-cell>
          <table:table-cell office:value-type="float" office:value="19515.97" table:style-name="ce15">
            <text:p>19515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ODINÉIA SOARES COELH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28690.05" table:style-name="ce15">
            <text:p>28690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8690.05" table:style-name="ce15">
            <text:p>28690,05</text:p>
          </table:table-cell>
          <table:table-cell office:value-type="float" office:value="0" table:style-name="ce15">
            <text:p>0</text:p>
          </table:table-cell>
          <table:table-cell office:value-type="float" office:value="-6814.05" table:style-name="ce15">
            <text:p>-6814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814.05" table:style-name="ce15">
            <text:p>-6814,05</text:p>
          </table:table-cell>
          <table:table-cell office:value-type="float" office:value="21876" table:style-name="ce15">
            <text:p>218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OLGA LEMOS CARDOSO DE MARCO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4520.6899999999996" table:style-name="ce15">
            <text:p>4520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520.6899999999996" table:style-name="ce15">
            <text:p>4520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520.6899999999996" table:style-name="ce15">
            <text:p>4520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ONEIDE ALVES DE LIM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5073.53" table:style-name="ce15">
            <text:p>5073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36.24" table:style-name="ce15">
            <text:p>1336,24</text:p>
          </table:table-cell>
          <table:table-cell office:value-type="float" office:value="21089.49" table:style-name="ce15">
            <text:p>21089,49</text:p>
          </table:table-cell>
          <table:table-cell office:value-type="float" office:value="-1740.03" table:style-name="ce15">
            <text:p>-1740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740.03" table:style-name="ce15">
            <text:p>-1740,03</text:p>
          </table:table-cell>
          <table:table-cell office:value-type="float" office:value="19349.46" table:style-name="ce15">
            <text:p>19349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ORLI BARBOSA DE QUEIROZ CAVALCANTE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3385.87" table:style-name="ce15">
            <text:p>3385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44.22" table:style-name="ce15">
            <text:p>944,22</text:p>
          </table:table-cell>
          <table:table-cell office:value-type="float" office:value="29186.86" table:style-name="ce15">
            <text:p>29186,86</text:p>
          </table:table-cell>
          <table:table-cell office:value-type="float" office:value="-3140.78" table:style-name="ce15">
            <text:p>-3140,78</text:p>
          </table:table-cell>
          <table:table-cell office:value-type="float" office:value="-5942.14" table:style-name="ce15">
            <text:p>-5942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082.92" table:style-name="ce15">
            <text:p>-9082,92</text:p>
          </table:table-cell>
          <table:table-cell office:value-type="float" office:value="20103.939999999999" table:style-name="ce15">
            <text:p>20103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OSEIAS DIAS SILVA RIBEIRO</text:p>
          </table:table-cell>
          <table:table-cell office:value-type="string" table:style-name="ce15">
            <text:p>ANALISTA JUDICIÁRIO - NÍVEL SUPERIOR A1</text:p>
          </table:table-cell>
          <table:table-cell office:value-type="string" table:style-name="ce15">
            <text:p>NÚCLEO DE SAÚDE E PROGRAMAS ASSISTENCIAIS</text:p>
          </table:table-cell>
          <table:table-cell office:value-type="float" office:value="18252.349999999999" table:style-name="ce15">
            <text:p>18252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30.26" table:style-name="ce15">
            <text:p>930,26</text:p>
          </table:table-cell>
          <table:table-cell office:value-type="float" office:value="0" table:style-name="ce15">
            <text:p>0</text:p>
          </table:table-cell>
          <table:table-cell office:value-type="float" office:value="9126.18" table:style-name="ce15">
            <text:p>9126,18</text:p>
          </table:table-cell>
          <table:table-cell office:value-type="float" office:value="28308.79" table:style-name="ce15">
            <text:p>28308,79</text:p>
          </table:table-cell>
          <table:table-cell office:value-type="float" office:value="-988.07" table:style-name="ce15">
            <text:p>-988,07</text:p>
          </table:table-cell>
          <table:table-cell office:value-type="float" office:value="-3626.04" table:style-name="ce15">
            <text:p>-3626,0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614.1099999999997" table:style-name="ce15">
            <text:p>-4614,11</text:p>
          </table:table-cell>
          <table:table-cell office:value-type="float" office:value="23694.68" table:style-name="ce15">
            <text:p>23694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OSVALDO BENITES ALVE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7819.16" table:style-name="ce15">
            <text:p>7819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36.8399999999999" table:style-name="ce15">
            <text:p>1136,84</text:p>
          </table:table-cell>
          <table:table-cell office:value-type="float" office:value="25178.82" table:style-name="ce15">
            <text:p>25178,82</text:p>
          </table:table-cell>
          <table:table-cell office:value-type="float" office:value="-2447.67" table:style-name="ce15">
            <text:p>-2447,67</text:p>
          </table:table-cell>
          <table:table-cell office:value-type="float" office:value="-4453.97" table:style-name="ce15">
            <text:p>-4453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901.64" table:style-name="ce15">
            <text:p>-6901,64</text:p>
          </table:table-cell>
          <table:table-cell office:value-type="float" office:value="18277.18" table:style-name="ce15">
            <text:p>18277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OSWALDO BARBOSA DE ALMEID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085.22" table:style-name="ce15">
            <text:p>24085,22</text:p>
          </table:table-cell>
          <table:table-cell office:value-type="float" office:value="2729.53" table:style-name="ce15">
            <text:p>2729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03.2" table:style-name="ce15">
            <text:p>903,2</text:p>
          </table:table-cell>
          <table:table-cell office:value-type="float" office:value="27717.95" table:style-name="ce15">
            <text:p>27717,95</text:p>
          </table:table-cell>
          <table:table-cell office:value-type="float" office:value="-2905.18" table:style-name="ce15">
            <text:p>-2905,18</text:p>
          </table:table-cell>
          <table:table-cell office:value-type="float" office:value="-5142.8100000000004" table:style-name="ce15">
            <text:p>-5142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047.99" table:style-name="ce15">
            <text:p>-8047,99</text:p>
          </table:table-cell>
          <table:table-cell office:value-type="float" office:value="19669.96" table:style-name="ce15">
            <text:p>19669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OTACÍLIO ALVES FERREIRA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VTPARA</text:p>
          </table:table-cell>
          <table:table-cell office:value-type="float" office:value="3110.67" table:style-name="ce15">
            <text:p>3110,6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7562.04" table:style-name="ce15">
            <text:p>7562,04</text:p>
          </table:table-cell>
          <table:table-cell office:value-type="float" office:value="-435.49" table:style-name="ce15">
            <text:p>-435,49</text:p>
          </table:table-cell>
          <table:table-cell office:value-type="float" office:value="-234.96" table:style-name="ce15">
            <text:p>-234,9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70.45" table:style-name="ce15">
            <text:p>-670,45</text:p>
          </table:table-cell>
          <table:table-cell office:value-type="float" office:value="6891.59" table:style-name="ce15">
            <text:p>6891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OTONIO ALVES DE SOUSA JUNIOR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VTAQUI</text:p>
          </table:table-cell>
          <table:table-cell office:value-type="float" office:value="16222.82" table:style-name="ce15">
            <text:p>16222,82</text:p>
          </table:table-cell>
          <table:table-cell office:value-type="float" office:value="2299.5" table:style-name="ce15">
            <text:p>2299,5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20.98" table:style-name="ce15">
            <text:p>1120,98</text:p>
          </table:table-cell>
          <table:table-cell office:value-type="float" office:value="21503.81" table:style-name="ce15">
            <text:p>21503,81</text:p>
          </table:table-cell>
          <table:table-cell office:value-type="float" office:value="-2525" table:style-name="ce15">
            <text:p>-2525</text:p>
          </table:table-cell>
          <table:table-cell office:value-type="float" office:value="-3438.4" table:style-name="ce15">
            <text:p>-3438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63.4" table:style-name="ce15">
            <text:p>-5963,4</text:p>
          </table:table-cell>
          <table:table-cell office:value-type="float" office:value="15540.41" table:style-name="ce15">
            <text:p>15540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MELA JORDANA DE MENEZES</text:p>
          </table:table-cell>
          <table:table-cell office:value-type="string" table:style-name="ce15">
            <text:p>ASSISTENTE DE SECRETÁRIO - FC-05</text:p>
          </table:table-cell>
          <table:table-cell office:value-type="string" table:style-name="ce15">
            <text:p>SECRETARIA DE AUDITORIA INTERNA</text:p>
          </table:table-cell>
          <table:table-cell office:value-type="float" office:value="21690.76" table:style-name="ce15">
            <text:p>21690,76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2084.13" table:style-name="ce15">
            <text:p>2084,13</text:p>
          </table:table-cell>
          <table:table-cell office:value-type="float" office:value="29798.89" table:style-name="ce15">
            <text:p>29798,89</text:p>
          </table:table-cell>
          <table:table-cell office:value-type="float" office:value="-988.07" table:style-name="ce15">
            <text:p>-988,07</text:p>
          </table:table-cell>
          <table:table-cell office:value-type="float" office:value="-5157.72" table:style-name="ce15">
            <text:p>-5157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45.79" table:style-name="ce15">
            <text:p>-6145,79</text:p>
          </table:table-cell>
          <table:table-cell office:value-type="float" office:value="23653.1" table:style-name="ce15">
            <text:p>23653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TRÍCIA DE LIM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APOIO À SECRETARIA-GERAL JUDICIÁRIA</text:p>
          </table:table-cell>
          <table:table-cell office:value-type="float" office:value="25782.63" table:style-name="ce15">
            <text:p>25782,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1064.82" table:style-name="ce15">
            <text:p>1064,82</text:p>
          </table:table-cell>
          <table:table-cell office:value-type="float" office:value="1637" table:style-name="ce15">
            <text:p>1637</text:p>
          </table:table-cell>
          <table:table-cell office:value-type="float" office:value="30344.959999999999" table:style-name="ce15">
            <text:p>30344,96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5353.23" table:style-name="ce15">
            <text:p>-5353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050.7199999999993" table:style-name="ce15">
            <text:p>-9050,72</text:p>
          </table:table-cell>
          <table:table-cell office:value-type="float" office:value="21294.240000000002" table:style-name="ce15">
            <text:p>21294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TRÍCIA MIDORI AIZONO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DIVISÃO DE CONSERVAÇÃO DO AMBIENTE DE TRABALHO E TRANSPORTE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1047.69" table:style-name="ce15">
            <text:p>1047,69</text:p>
          </table:table-cell>
          <table:table-cell office:value-type="float" office:value="1860.51" table:style-name="ce15">
            <text:p>1860,51</text:p>
          </table:table-cell>
          <table:table-cell office:value-type="float" office:value="89.11" table:style-name="ce15">
            <text:p>89,11</text:p>
          </table:table-cell>
          <table:table-cell office:value-type="float" office:value="1279.53" table:style-name="ce15">
            <text:p>1279,53</text:p>
          </table:table-cell>
          <table:table-cell office:value-type="float" office:value="17246.21" table:style-name="ce15">
            <text:p>17246,21</text:p>
          </table:table-cell>
          <table:table-cell office:value-type="float" office:value="-988.07" table:style-name="ce15">
            <text:p>-988,07</text:p>
          </table:table-cell>
          <table:table-cell office:value-type="float" office:value="-2555.5300000000002" table:style-name="ce15">
            <text:p>-2555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543.6" table:style-name="ce15">
            <text:p>-3543,6</text:p>
          </table:table-cell>
          <table:table-cell office:value-type="float" office:value="13702.61" table:style-name="ce15">
            <text:p>13702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TRÍCIA YIDA DE MATTOS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1ª VARA DO TRABALHO DE DOURADOS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665.13" table:style-name="ce15">
            <text:p>16665,1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17.23" table:style-name="ce15">
            <text:p>617,23</text:p>
          </table:table-cell>
          <table:table-cell office:value-type="float" office:value="19142.87" table:style-name="ce15">
            <text:p>19142,87</text:p>
          </table:table-cell>
          <table:table-cell office:value-type="float" office:value="-591.66" table:style-name="ce15">
            <text:p>-591,66</text:p>
          </table:table-cell>
          <table:table-cell office:value-type="float" office:value="-3355.06" table:style-name="ce15">
            <text:p>-3355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946.72" table:style-name="ce15">
            <text:p>-3946,72</text:p>
          </table:table-cell>
          <table:table-cell office:value-type="float" office:value="15196.15" table:style-name="ce15">
            <text:p>15196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ULA FERNANDA MOREIRA COELHO</text:p>
          </table:table-cell>
          <table:table-cell office:value-type="string" table:style-name="ce15">
            <text:p>ASSESSOR-CHEFE - CJ-03</text:p>
          </table:table-cell>
          <table:table-cell office:value-type="string" table:style-name="ce15">
            <text:p>GAB. DESEMBARGADOR JOÃO MARCELO BALSANELLI</text:p>
          </table:table-cell>
          <table:table-cell office:value-type="float" office:value="25165.39" table:style-name="ce15">
            <text:p>25165,39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45.49" table:style-name="ce15">
            <text:p>1345,49</text:p>
          </table:table-cell>
          <table:table-cell office:value-type="float" office:value="39203.72" table:style-name="ce15">
            <text:p>39203,72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7956.71" table:style-name="ce15">
            <text:p>-7956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526.89" table:style-name="ce15">
            <text:p>-11526,89</text:p>
          </table:table-cell>
          <table:table-cell office:value-type="float" office:value="27676.83" table:style-name="ce15">
            <text:p>27676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ULA GONÇALVES FARIA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VTCORUM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989.16" table:style-name="ce15">
            <text:p>989,16</text:p>
          </table:table-cell>
          <table:table-cell office:value-type="float" office:value="1244.24" table:style-name="ce15">
            <text:p>1244,24</text:p>
          </table:table-cell>
          <table:table-cell office:value-type="float" office:value="22969.37" table:style-name="ce15">
            <text:p>22969,37</text:p>
          </table:table-cell>
          <table:table-cell office:value-type="float" office:value="-988.07" table:style-name="ce15">
            <text:p>-988,07</text:p>
          </table:table-cell>
          <table:table-cell office:value-type="float" office:value="-3838.87" table:style-name="ce15">
            <text:p>-3838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826.9399999999996" table:style-name="ce15">
            <text:p>-4826,94</text:p>
          </table:table-cell>
          <table:table-cell office:value-type="float" office:value="18142.43" table:style-name="ce15">
            <text:p>18142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ULO CÉSAR OVANDO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085.22" table:style-name="ce15">
            <text:p>24085,22</text:p>
          </table:table-cell>
          <table:table-cell office:value-type="float" office:value="3291.7" table:style-name="ce15">
            <text:p>3291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10.62" table:style-name="ce15">
            <text:p>910,62</text:p>
          </table:table-cell>
          <table:table-cell office:value-type="float" office:value="28287.54" table:style-name="ce15">
            <text:p>28287,54</text:p>
          </table:table-cell>
          <table:table-cell office:value-type="float" office:value="-2997.94" table:style-name="ce15">
            <text:p>-2997,94</text:p>
          </table:table-cell>
          <table:table-cell office:value-type="float" office:value="-5167.62" table:style-name="ce15">
            <text:p>-5167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165.56" table:style-name="ce15">
            <text:p>-8165,56</text:p>
          </table:table-cell>
          <table:table-cell office:value-type="float" office:value="20121.98" table:style-name="ce15">
            <text:p>20121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ULO DIONEL DA SILV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TOR DE REGISTRO PATRIMONIAL</text:p>
          </table:table-cell>
          <table:table-cell office:value-type="float" office:value="16865.78" table:style-name="ce15">
            <text:p>16865,78</text:p>
          </table:table-cell>
          <table:table-cell office:value-type="float" office:value="5138.6400000000003" table:style-name="ce15">
            <text:p>5138,64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53.03" table:style-name="ce15">
            <text:p>1253,03</text:p>
          </table:table-cell>
          <table:table-cell office:value-type="float" office:value="26894.03" table:style-name="ce15">
            <text:p>26894,03</text:p>
          </table:table-cell>
          <table:table-cell office:value-type="float" office:value="-2651.37" table:style-name="ce15">
            <text:p>-2651,37</text:p>
          </table:table-cell>
          <table:table-cell office:value-type="float" office:value="-2895.79" table:style-name="ce15">
            <text:p>-2895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547.16" table:style-name="ce15">
            <text:p>-5547,16</text:p>
          </table:table-cell>
          <table:table-cell office:value-type="float" office:value="21346.87" table:style-name="ce15">
            <text:p>21346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ULO GARCIA TERR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8672.23" table:style-name="ce15">
            <text:p>18672,23</text:p>
          </table:table-cell>
          <table:table-cell office:value-type="float" office:value="2132.6799999999998" table:style-name="ce15">
            <text:p>2132,68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88.8900000000001" table:style-name="ce15">
            <text:p>1288,89</text:p>
          </table:table-cell>
          <table:table-cell office:value-type="float" office:value="23954.31" table:style-name="ce15">
            <text:p>23954,31</text:p>
          </table:table-cell>
          <table:table-cell office:value-type="float" office:value="-2486.77" table:style-name="ce15">
            <text:p>-2486,77</text:p>
          </table:table-cell>
          <table:table-cell office:value-type="float" office:value="-4024.48" table:style-name="ce15">
            <text:p>-4024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511.25" table:style-name="ce15">
            <text:p>-6511,25</text:p>
          </table:table-cell>
          <table:table-cell office:value-type="float" office:value="17443.060000000001" table:style-name="ce15">
            <text:p>17443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ULO ROBERTO BRESCOVIT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AMAMBAI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665.13" table:style-name="ce15">
            <text:p>16665,1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17.23" table:style-name="ce15">
            <text:p>617,23</text:p>
          </table:table-cell>
          <table:table-cell office:value-type="float" office:value="19142.87" table:style-name="ce15">
            <text:p>19142,87</text:p>
          </table:table-cell>
          <table:table-cell office:value-type="float" office:value="-988.07" table:style-name="ce15">
            <text:p>-988,07</text:p>
          </table:table-cell>
          <table:table-cell office:value-type="float" office:value="-3402.46" table:style-name="ce15">
            <text:p>-3402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390.53" table:style-name="ce15">
            <text:p>-4390,53</text:p>
          </table:table-cell>
          <table:table-cell office:value-type="float" office:value="14752.34" table:style-name="ce15">
            <text:p>14752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ULO SERGIO PETRI</text:p>
          </table:table-cell>
          <table:table-cell office:value-type="string" table:style-name="ce15">
            <text:p>ASSISTENTE DE COORDENADOR - FC-05</text:p>
          </table:table-cell>
          <table:table-cell office:value-type="string" table:style-name="ce15">
            <text:p>COORDENADORIA DE MATERIAL E LOGÍSTIC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3660.98" table:style-name="ce15">
            <text:p>3660,98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821.46" table:style-name="ce15">
            <text:p>821,46</text:p>
          </table:table-cell>
          <table:table-cell office:value-type="float" office:value="1378.52" table:style-name="ce15">
            <text:p>1378,52</text:p>
          </table:table-cell>
          <table:table-cell office:value-type="float" office:value="27282.240000000002" table:style-name="ce15">
            <text:p>27282,24</text:p>
          </table:table-cell>
          <table:table-cell office:value-type="float" office:value="-988.07" table:style-name="ce15">
            <text:p>-988,07</text:p>
          </table:table-cell>
          <table:table-cell office:value-type="float" office:value="-5379.3" table:style-name="ce15">
            <text:p>-5379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367.37" table:style-name="ce15">
            <text:p>-6367,37</text:p>
          </table:table-cell>
          <table:table-cell office:value-type="float" office:value="20914.87" table:style-name="ce15">
            <text:p>20914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EDRO PAULO PASSARELLI BARROS</text:p>
          </table:table-cell>
          <table:table-cell office:value-type="string" table:style-name="ce15">
            <text:p>ASSESSOR - CJ-02</text:p>
          </table:table-cell>
          <table:table-cell office:value-type="string" table:style-name="ce15">
            <text:p>GAB. DESEMBARGADOR CÉSAR PALUMBO FERNANDES</text:p>
          </table:table-cell>
          <table:table-cell office:value-type="float" office:value="16785.759999999998" table:style-name="ce15">
            <text:p>16785,76</text:p>
          </table:table-cell>
          <table:table-cell office:value-type="float" office:value="0" table:style-name="ce15">
            <text:p>0</text:p>
          </table:table-cell>
          <table:table-cell office:value-type="float" office:value="9528.81" table:style-name="ce15">
            <text:p>9528,81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658.94" table:style-name="ce15">
            <text:p>1658,94</text:p>
          </table:table-cell>
          <table:table-cell office:value-type="float" office:value="31122.49" table:style-name="ce15">
            <text:p>31122,49</text:p>
          </table:table-cell>
          <table:table-cell office:value-type="float" office:value="-988.07" table:style-name="ce15">
            <text:p>-988,07</text:p>
          </table:table-cell>
          <table:table-cell office:value-type="float" office:value="-4111.05" table:style-name="ce15">
            <text:p>-4111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99.12" table:style-name="ce15">
            <text:p>-5099,12</text:p>
          </table:table-cell>
          <table:table-cell office:value-type="float" office:value="26023.37" table:style-name="ce15">
            <text:p>26023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EDRO TADEU OLARTE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5174.82" table:style-name="ce15">
            <text:p>15174,82</text:p>
          </table:table-cell>
          <table:table-cell office:value-type="float" office:value="4649.87" table:style-name="ce15">
            <text:p>4649,87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1685.200000000001" table:style-name="ce15">
            <text:p>21685,2</text:p>
          </table:table-cell>
          <table:table-cell office:value-type="float" office:value="-2272.5300000000002" table:style-name="ce15">
            <text:p>-2272,53</text:p>
          </table:table-cell>
          <table:table-cell office:value-type="float" office:value="-3918.11" table:style-name="ce15">
            <text:p>-3918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90.64" table:style-name="ce15">
            <text:p>-6190,64</text:p>
          </table:table-cell>
          <table:table-cell office:value-type="float" office:value="15494.56" table:style-name="ce15">
            <text:p>15494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EDRO VILLEGAS ARAUJ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NÚCLEO DE MICROINFORMÁTICA E SUPORTE AO USUÁRI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02.8599999999999" table:style-name="ce15">
            <text:p>1102,86</text:p>
          </table:table-cell>
          <table:table-cell office:value-type="float" office:value="19186.189999999999" table:style-name="ce15">
            <text:p>19186,19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2962.51" table:style-name="ce15">
            <text:p>-2962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08.09" table:style-name="ce15">
            <text:p>-5108,09</text:p>
          </table:table-cell>
          <table:table-cell office:value-type="float" office:value="14078.1" table:style-name="ce15">
            <text:p>14078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LÍNIO RUBERT GARDIN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085.22" table:style-name="ce15">
            <text:p>24085,22</text:p>
          </table:table-cell>
          <table:table-cell office:value-type="float" office:value="7604.17" table:style-name="ce15">
            <text:p>7604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18.06" table:style-name="ce15">
            <text:p>918,06</text:p>
          </table:table-cell>
          <table:table-cell office:value-type="float" office:value="32607.45" table:style-name="ce15">
            <text:p>32607,45</text:p>
          </table:table-cell>
          <table:table-cell office:value-type="float" office:value="-3776.01" table:style-name="ce15">
            <text:p>-3776,01</text:p>
          </table:table-cell>
          <table:table-cell office:value-type="float" office:value="-6243.86" table:style-name="ce15">
            <text:p>-6243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019.870000000001" table:style-name="ce15">
            <text:p>-10019,87</text:p>
          </table:table-cell>
          <table:table-cell office:value-type="float" office:value="22587.58" table:style-name="ce15">
            <text:p>22587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OLYANA DA SILVA DANTAS PESSÔA</text:p>
          </table:table-cell>
          <table:table-cell office:value-type="string" table:style-name="ce15">
            <text:p>ASSISTENTE ADMINISTRATIVO - FC-03</text:p>
          </table:table-cell>
          <table:table-cell office:value-type="string" table:style-name="ce15">
            <text:p>GAB. DESEMBARGADOR NICANOR DE ARAÚJO LIMA</text:p>
          </table:table-cell>
          <table:table-cell office:value-type="float" office:value="25011.08" table:style-name="ce15">
            <text:p>25011,08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4437.45" table:style-name="ce15">
            <text:p>4437,45</text:p>
          </table:table-cell>
          <table:table-cell office:value-type="float" office:value="0" table:style-name="ce15">
            <text:p>0</text:p>
          </table:table-cell>
          <table:table-cell office:value-type="float" office:value="1025.83" table:style-name="ce15">
            <text:p>1025,83</text:p>
          </table:table-cell>
          <table:table-cell office:value-type="float" office:value="32250.43" table:style-name="ce15">
            <text:p>32250,43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5371.66" table:style-name="ce15">
            <text:p>-5371,6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941.84" table:style-name="ce15">
            <text:p>-8941,84</text:p>
          </table:table-cell>
          <table:table-cell office:value-type="float" office:value="23308.59" table:style-name="ce15">
            <text:p>23308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OMPÍLIO DE OLIVEIRA PRAD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8517.919999999998" table:style-name="ce15">
            <text:p>18517,92</text:p>
          </table:table-cell>
          <table:table-cell office:value-type="float" office:value="2316.1799999999998" table:style-name="ce15">
            <text:p>2316,18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46.8499999999999" table:style-name="ce15">
            <text:p>1246,85</text:p>
          </table:table-cell>
          <table:table-cell office:value-type="float" office:value="23941.46" table:style-name="ce15">
            <text:p>23941,46</text:p>
          </table:table-cell>
          <table:table-cell office:value-type="float" office:value="-988.07" table:style-name="ce15">
            <text:p>-988,07</text:p>
          </table:table-cell>
          <table:table-cell office:value-type="float" office:value="-4127.6099999999997" table:style-name="ce15">
            <text:p>-4127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15.68" table:style-name="ce15">
            <text:p>-5115,68</text:p>
          </table:table-cell>
          <table:table-cell office:value-type="float" office:value="18825.78" table:style-name="ce15">
            <text:p>18825,78</text:p>
          </table:table-cell>
          <table:table-cell office:value-type="float" office:value="0" table:style-name="ce15">
            <text:p>0</text:p>
          </table:table-cell>
          <table:table-cell office:value-type="float" office:value="4249.72" table:style-name="ce34">
            <text:p>4249,72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RISCILA BORGES ALBUQUERQUE CRISTIN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06.62" table:style-name="ce15">
            <text:p>1606,62</text:p>
          </table:table-cell>
          <table:table-cell office:value-type="float" office:value="32433.4" table:style-name="ce15">
            <text:p>32433,4</text:p>
          </table:table-cell>
          <table:table-cell office:value-type="float" office:value="-988.07" table:style-name="ce15">
            <text:p>-988,07</text:p>
          </table:table-cell>
          <table:table-cell office:value-type="float" office:value="-6426.53" table:style-name="ce15">
            <text:p>-6426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414.6" table:style-name="ce15">
            <text:p>-7414,6</text:p>
          </table:table-cell>
          <table:table-cell office:value-type="float" office:value="25018.799999999999" table:style-name="ce15">
            <text:p>25018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RYSCILA MATSUBARA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FRANCISCO DAS CHAGAS LIMA FILHO</text:p>
          </table:table-cell>
          <table:table-cell office:value-type="float" office:value="23275.86" table:style-name="ce15">
            <text:p>23275,86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4437.45" table:style-name="ce15">
            <text:p>4437,45</text:p>
          </table:table-cell>
          <table:table-cell office:value-type="float" office:value="0" table:style-name="ce15">
            <text:p>0</text:p>
          </table:table-cell>
          <table:table-cell office:value-type="float" office:value="1403.83" table:style-name="ce15">
            <text:p>1403,83</text:p>
          </table:table-cell>
          <table:table-cell office:value-type="float" office:value="31992.16" table:style-name="ce15">
            <text:p>31992,16</text:p>
          </table:table-cell>
          <table:table-cell office:value-type="float" office:value="-3232.95" table:style-name="ce15">
            <text:p>-3232,95</text:p>
          </table:table-cell>
          <table:table-cell office:value-type="float" office:value="-5341.56" table:style-name="ce15">
            <text:p>-5341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574.51" table:style-name="ce15">
            <text:p>-8574,51</text:p>
          </table:table-cell>
          <table:table-cell office:value-type="float" office:value="23417.65" table:style-name="ce15">
            <text:p>23417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FAEL ANDERSON TENORIO FRISCHEISEN</text:p>
          </table:table-cell>
          <table:table-cell office:value-type="string" table:style-name="ce15">
            <text:p>ANALISTA JUDICIÁRIO - NÍVEL SUPERIOR A5</text:p>
          </table:table-cell>
          <table:table-cell office:value-type="string" table:style-name="ce15">
            <text:p>SECRETARIA DE ORÇAMENTO E FINANÇAS</text:p>
          </table:table-cell>
          <table:table-cell office:value-type="float" office:value="19761.88" table:style-name="ce15">
            <text:p>19761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487.94" table:style-name="ce15">
            <text:p>487,94</text:p>
          </table:table-cell>
          <table:table-cell office:value-type="float" office:value="1188.9000000000001" table:style-name="ce15">
            <text:p>1188,9</text:p>
          </table:table-cell>
          <table:table-cell office:value-type="float" office:value="24587.7" table:style-name="ce15">
            <text:p>24587,7</text:p>
          </table:table-cell>
          <table:table-cell office:value-type="float" office:value="-988.07" table:style-name="ce15">
            <text:p>-988,07</text:p>
          </table:table-cell>
          <table:table-cell office:value-type="float" office:value="-3874.52" table:style-name="ce15">
            <text:p>-3874,5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862.59" table:style-name="ce15">
            <text:p>-4862,59</text:p>
          </table:table-cell>
          <table:table-cell office:value-type="float" office:value="19725.11" table:style-name="ce15">
            <text:p>19725,1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FAEL ANDRADE GUSMÃO</text:p>
          </table:table-cell>
          <table:table-cell office:value-type="string" table:style-name="ce15">
            <text:p>TÉCNICO JUDICIÁRIO - NÍVEL MÉDIO C11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5534.44" table:style-name="ce15">
            <text:p>15534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34.31" table:style-name="ce15">
            <text:p>1134,31</text:p>
          </table:table-cell>
          <table:table-cell office:value-type="float" office:value="18529.259999999998" table:style-name="ce15">
            <text:p>18529,26</text:p>
          </table:table-cell>
          <table:table-cell office:value-type="float" office:value="-988.07" table:style-name="ce15">
            <text:p>-988,07</text:p>
          </table:table-cell>
          <table:table-cell office:value-type="float" office:value="-3039.38" table:style-name="ce15">
            <text:p>-3039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027.45" table:style-name="ce15">
            <text:p>-4027,45</text:p>
          </table:table-cell>
          <table:table-cell office:value-type="float" office:value="14501.81" table:style-name="ce15">
            <text:p>14501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FAEL APARECIDO CARNEIRO VERÃO</text:p>
          </table:table-cell>
          <table:table-cell office:value-type="string" table:style-name="ce15">
            <text:p>TÉCNICO JUDICIÁRIO - NÍVEL MÉDIO A1</text:p>
          </table:table-cell>
          <table:table-cell office:value-type="string" table:style-name="ce15">
            <text:p>NÚCLEO DE SISTEMAS DE INFORMAÇÃO</text:p>
          </table:table-cell>
          <table:table-cell office:value-type="float" office:value="11782.74" table:style-name="ce15">
            <text:p>11782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4418.53" table:style-name="ce15">
            <text:p>4418,53</text:p>
          </table:table-cell>
          <table:table-cell office:value-type="float" office:value="18061.78" table:style-name="ce15">
            <text:p>18061,78</text:p>
          </table:table-cell>
          <table:table-cell office:value-type="float" office:value="-988.07" table:style-name="ce15">
            <text:p>-988,07</text:p>
          </table:table-cell>
          <table:table-cell office:value-type="float" office:value="-2106.69" table:style-name="ce15">
            <text:p>-2106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094.76" table:style-name="ce15">
            <text:p>-3094,76</text:p>
          </table:table-cell>
          <table:table-cell office:value-type="float" office:value="14967.02" table:style-name="ce15">
            <text:p>14967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FAEL DE CARVALHO PEDRO</text:p>
          </table:table-cell>
          <table:table-cell office:value-type="string" table:style-name="ce15">
            <text:p>ANALISTA JUDICIÁRIO - NÍVEL SUPERIOR C12</text:p>
          </table:table-cell>
          <table:table-cell office:value-type="string" table:style-name="ce15">
            <text:p>CENTRAL DE MANDADOS E APOIO DA VTCOXI</text:p>
          </table:table-cell>
          <table:table-cell office:value-type="float" office:value="28799.89" table:style-name="ce15">
            <text:p>28799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21.75" table:style-name="ce15">
            <text:p>1521,75</text:p>
          </table:table-cell>
          <table:table-cell office:value-type="float" office:value="32182.15" table:style-name="ce15">
            <text:p>32182,15</text:p>
          </table:table-cell>
          <table:table-cell office:value-type="float" office:value="-988.07" table:style-name="ce15">
            <text:p>-988,07</text:p>
          </table:table-cell>
          <table:table-cell office:value-type="float" office:value="-6170.99" table:style-name="ce15">
            <text:p>-6170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159.06" table:style-name="ce15">
            <text:p>-7159,06</text:p>
          </table:table-cell>
          <table:table-cell office:value-type="float" office:value="25023.09" table:style-name="ce15">
            <text:p>25023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FAEL GUIMARÃES OSHIRO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SETOR DE REGISTRO PATRIMONIAL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109.63" table:style-name="ce15">
            <text:p>109,63</text:p>
          </table:table-cell>
          <table:table-cell office:value-type="float" office:value="1250.44" table:style-name="ce15">
            <text:p>1250,44</text:p>
          </table:table-cell>
          <table:table-cell office:value-type="float" office:value="16189.95" table:style-name="ce15">
            <text:p>16189,95</text:p>
          </table:table-cell>
          <table:table-cell office:value-type="float" office:value="-988.07" table:style-name="ce15">
            <text:p>-988,07</text:p>
          </table:table-cell>
          <table:table-cell office:value-type="float" office:value="-2319.4899999999998" table:style-name="ce15">
            <text:p>-2319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307.56" table:style-name="ce15">
            <text:p>-3307,56</text:p>
          </table:table-cell>
          <table:table-cell office:value-type="float" office:value="12882.39" table:style-name="ce15">
            <text:p>12882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FAEL KOTAY LIRA</text:p>
          </table:table-cell>
          <table:table-cell office:value-type="string" table:style-name="ce15">
            <text:p>ASSISTENTE ADMINISTRATIVO - FC-0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538.46" table:style-name="ce15">
            <text:p>1538,46</text:p>
          </table:table-cell>
          <table:table-cell office:value-type="float" office:value="19432.88" table:style-name="ce15">
            <text:p>19432,88</text:p>
          </table:table-cell>
          <table:table-cell office:value-type="float" office:value="-988.07" table:style-name="ce15">
            <text:p>-988,07</text:p>
          </table:table-cell>
          <table:table-cell office:value-type="float" office:value="-2874.55" table:style-name="ce15">
            <text:p>-2874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862.62" table:style-name="ce15">
            <text:p>-3862,62</text:p>
          </table:table-cell>
          <table:table-cell office:value-type="float" office:value="15570.26" table:style-name="ce15">
            <text:p>15570,26</text:p>
          </table:table-cell>
          <table:table-cell office:value-type="float" office:value="0" table:style-name="ce15">
            <text:p>0</text:p>
          </table:table-cell>
          <table:table-cell office:value-type="float" office:value="4249.72" table:style-name="ce34">
            <text:p>4249,72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FAEL MIAKI SOBREIRA</text:p>
          </table:table-cell>
          <table:table-cell office:value-type="string" table:style-name="ce15">
            <text:p>ANALISTA JUDICIÁRIO - NÍVEL SUPERIOR B8</text:p>
          </table:table-cell>
          <table:table-cell office:value-type="string" table:style-name="ce15">
            <text:p>SECRETARIA DA 1ªVTCG</text:p>
          </table:table-cell>
          <table:table-cell office:value-type="float" office:value="22097.14" table:style-name="ce15">
            <text:p>22097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526.55999999999995" table:style-name="ce15">
            <text:p>526,56</text:p>
          </table:table-cell>
          <table:table-cell office:value-type="float" office:value="1382.79" table:style-name="ce15">
            <text:p>1382,79</text:p>
          </table:table-cell>
          <table:table-cell office:value-type="float" office:value="25867" table:style-name="ce15">
            <text:p>25867</text:p>
          </table:table-cell>
          <table:table-cell office:value-type="float" office:value="-988.07" table:style-name="ce15">
            <text:p>-988,07</text:p>
          </table:table-cell>
          <table:table-cell office:value-type="float" office:value="-4585.07" table:style-name="ce15">
            <text:p>-4585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573.14" table:style-name="ce15">
            <text:p>-5573,14</text:p>
          </table:table-cell>
          <table:table-cell office:value-type="float" office:value="20293.86" table:style-name="ce15">
            <text:p>20293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FAEL PEREIRA CARDOZO</text:p>
          </table:table-cell>
          <table:table-cell office:value-type="string" table:style-name="ce15">
            <text:p>CHEFE DE NÚCLEO - FC-06</text:p>
          </table:table-cell>
          <table:table-cell office:value-type="string" table:style-name="ce15">
            <text:p>NÚCLEO DE COMPRAS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3956.81" table:style-name="ce15">
            <text:p>3956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53.77" table:style-name="ce15">
            <text:p>1553,77</text:p>
          </table:table-cell>
          <table:table-cell office:value-type="float" office:value="33462.339999999997" table:style-name="ce15">
            <text:p>33462,34</text:p>
          </table:table-cell>
          <table:table-cell office:value-type="float" office:value="-988.07" table:style-name="ce15">
            <text:p>-988,07</text:p>
          </table:table-cell>
          <table:table-cell office:value-type="float" office:value="-6692.41" table:style-name="ce15">
            <text:p>-6692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680.48" table:style-name="ce15">
            <text:p>-7680,48</text:p>
          </table:table-cell>
          <table:table-cell office:value-type="float" office:value="25781.86" table:style-name="ce15">
            <text:p>25781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FAELA MAÍRA MARTINS FREITAS RATIER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FRANCISCO DAS CHAGAS LIMA FILH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894.37" table:style-name="ce15">
            <text:p>894,37</text:p>
          </table:table-cell>
          <table:table-cell office:value-type="float" office:value="22369.64" table:style-name="ce15">
            <text:p>22369,64</text:p>
          </table:table-cell>
          <table:table-cell office:value-type="float" office:value="-988.07" table:style-name="ce15">
            <text:p>-988,07</text:p>
          </table:table-cell>
          <table:table-cell office:value-type="float" office:value="-3755.01" table:style-name="ce15">
            <text:p>-3755,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743.08" table:style-name="ce15">
            <text:p>-4743,08</text:p>
          </table:table-cell>
          <table:table-cell office:value-type="float" office:value="17626.560000000001" table:style-name="ce15">
            <text:p>17626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FAELLA PEREIRA DE SOUSA</text:p>
          </table:table-cell>
          <table:table-cell office:value-type="string" table:style-name="ce15">
            <text:p>ANALISTA JUDICIÁRIO - NÍVEL SUPERIOR A1</text:p>
          </table:table-cell>
          <table:table-cell office:value-type="string" table:style-name="ce15">
            <text:p>SECRETARIA DA 2ªVTDO</text:p>
          </table:table-cell>
          <table:table-cell office:value-type="float" office:value="16503.810000000001" table:style-name="ce15">
            <text:p>16503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188.93" table:style-name="ce15">
            <text:p>6188,93</text:p>
          </table:table-cell>
          <table:table-cell office:value-type="float" office:value="24553.25" table:style-name="ce15">
            <text:p>24553,25</text:p>
          </table:table-cell>
          <table:table-cell office:value-type="float" office:value="-988.07" table:style-name="ce15">
            <text:p>-988,07</text:p>
          </table:table-cell>
          <table:table-cell office:value-type="float" office:value="-3181.26" table:style-name="ce15">
            <text:p>-3181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69.33" table:style-name="ce15">
            <text:p>-4169,33</text:p>
          </table:table-cell>
          <table:table-cell office:value-type="float" office:value="20383.919999999998" table:style-name="ce15">
            <text:p>20383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IMUNDO LIMA DE SOUS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/>
          </table:table-cell>
          <table:table-cell office:value-type="float" office:value="18826.54" table:style-name="ce15">
            <text:p>18826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85.3" table:style-name="ce15">
            <text:p>1385,3</text:p>
          </table:table-cell>
          <table:table-cell office:value-type="float" office:value="22072.35" table:style-name="ce15">
            <text:p>22072,35</text:p>
          </table:table-cell>
          <table:table-cell office:value-type="float" office:value="-2498.81" table:style-name="ce15">
            <text:p>-2498,81</text:p>
          </table:table-cell>
          <table:table-cell office:value-type="float" office:value="-3372.85" table:style-name="ce15">
            <text:p>-3372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71.66" table:style-name="ce15">
            <text:p>-5871,66</text:p>
          </table:table-cell>
          <table:table-cell office:value-type="float" office:value="16200.69" table:style-name="ce15">
            <text:p>16200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ISSA OLIVEIRA MAZZULLA CARVALHO DE MELLO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CÉSAR PALUMBO FERNANDES</text:p>
          </table:table-cell>
          <table:table-cell office:value-type="float" office:value="24309.59" table:style-name="ce15">
            <text:p>24309,59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52.06" table:style-name="ce15">
            <text:p>1052,06</text:p>
          </table:table-cell>
          <table:table-cell office:value-type="float" office:value="30097.18" table:style-name="ce15">
            <text:p>30097,18</text:p>
          </table:table-cell>
          <table:table-cell office:value-type="float" office:value="-988.07" table:style-name="ce15">
            <text:p>-988,07</text:p>
          </table:table-cell>
          <table:table-cell office:value-type="float" office:value="-6295.32" table:style-name="ce15">
            <text:p>-6295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283.39" table:style-name="ce15">
            <text:p>-7283,39</text:p>
          </table:table-cell>
          <table:table-cell office:value-type="float" office:value="22813.79" table:style-name="ce15">
            <text:p>22813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MÃO GOMES FERNANDE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2546.6" table:style-name="ce15">
            <text:p>2546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79.94000000000005" table:style-name="ce15">
            <text:p>579,94</text:p>
          </table:table-cell>
          <table:table-cell office:value-type="float" office:value="17806.259999999998" table:style-name="ce15">
            <text:p>17806,26</text:p>
          </table:table-cell>
          <table:table-cell office:value-type="float" office:value="-1323.09" table:style-name="ce15">
            <text:p>-1323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323.09" table:style-name="ce15">
            <text:p>-1323,09</text:p>
          </table:table-cell>
          <table:table-cell office:value-type="float" office:value="16483.169999999998" table:style-name="ce15">
            <text:p>16483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NIEL QUEIROZ SILV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POSTO AVANÇADO DE CASSILÂNDIA</text:p>
          </table:table-cell>
          <table:table-cell office:value-type="float" office:value="3512.78" table:style-name="ce15">
            <text:p>3512,78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7964.15" table:style-name="ce15">
            <text:p>7964,15</text:p>
          </table:table-cell>
          <table:table-cell office:value-type="float" office:value="-491.79" table:style-name="ce15">
            <text:p>-491,79</text:p>
          </table:table-cell>
          <table:table-cell office:value-type="float" office:value="-399.07" table:style-name="ce15">
            <text:p>-399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90.86" table:style-name="ce15">
            <text:p>-890,86</text:p>
          </table:table-cell>
          <table:table-cell office:value-type="float" office:value="7073.29" table:style-name="ce15">
            <text:p>7073,2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PHAEL DOS SANTOS TARGINO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ÇÃO DE MANDADOS JUDICIAIS</text:p>
          </table:table-cell>
          <table:table-cell office:value-type="float" office:value="29947.33" table:style-name="ce15">
            <text:p>29947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251.8100000000004" table:style-name="ce15">
            <text:p>4251,81</text:p>
          </table:table-cell>
          <table:table-cell office:value-type="float" office:value="0" table:style-name="ce15">
            <text:p>0</text:p>
          </table:table-cell>
          <table:table-cell office:value-type="float" office:value="1352.31" table:style-name="ce15">
            <text:p>1352,31</text:p>
          </table:table-cell>
          <table:table-cell office:value-type="float" office:value="35551.449999999997" table:style-name="ce15">
            <text:p>35551,45</text:p>
          </table:table-cell>
          <table:table-cell office:value-type="float" office:value="-988.07" table:style-name="ce15">
            <text:p>-988,07</text:p>
          </table:table-cell>
          <table:table-cell office:value-type="float" office:value="-6501.03" table:style-name="ce15">
            <text:p>-6501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489.1" table:style-name="ce15">
            <text:p>-7489,1</text:p>
          </table:table-cell>
          <table:table-cell office:value-type="float" office:value="28062.35" table:style-name="ce15">
            <text:p>28062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QUEL MARIA BERTHOLEZ DE OLIVEIR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13.7" table:style-name="ce15">
            <text:p>1513,7</text:p>
          </table:table-cell>
          <table:table-cell office:value-type="float" office:value="32340.48" table:style-name="ce15">
            <text:p>32340,48</text:p>
          </table:table-cell>
          <table:table-cell office:value-type="float" office:value="-988.07" table:style-name="ce15">
            <text:p>-988,07</text:p>
          </table:table-cell>
          <table:table-cell office:value-type="float" office:value="-6317.13" table:style-name="ce15">
            <text:p>-6317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305.2" table:style-name="ce15">
            <text:p>-7305,2</text:p>
          </table:table-cell>
          <table:table-cell office:value-type="float" office:value="25035.279999999999" table:style-name="ce15">
            <text:p>25035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QUEL REIS VAZ DE MOURA OLIVEIR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AQUI</text:p>
          </table:table-cell>
          <table:table-cell office:value-type="float" office:value="16525.419999999998" table:style-name="ce15">
            <text:p>16525,42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81.14" table:style-name="ce15">
            <text:p>81,14</text:p>
          </table:table-cell>
          <table:table-cell office:value-type="float" office:value="1498.8" table:style-name="ce15">
            <text:p>1498,8</text:p>
          </table:table-cell>
          <table:table-cell office:value-type="float" office:value="22840.89" table:style-name="ce15">
            <text:p>22840,89</text:p>
          </table:table-cell>
          <table:table-cell office:value-type="float" office:value="-988.07" table:style-name="ce15">
            <text:p>-988,07</text:p>
          </table:table-cell>
          <table:table-cell office:value-type="float" office:value="-3906.52" table:style-name="ce15">
            <text:p>-3906,5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894.59" table:style-name="ce15">
            <text:p>-4894,59</text:p>
          </table:table-cell>
          <table:table-cell office:value-type="float" office:value="17946.3" table:style-name="ce15">
            <text:p>17946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QUEL REZENDE DINIZ RAMOS</text:p>
          </table:table-cell>
          <table:table-cell office:value-type="string" table:style-name="ce15">
            <text:p>CONCILIADOR - FC-04</text:p>
          </table:table-cell>
          <table:table-cell office:value-type="string" table:style-name="ce15">
            <text:p>NÚCLEO DE APOIO AO CEJUSC-JT/1º GRAU</text:p>
          </table:table-cell>
          <table:table-cell office:value-type="float" office:value="25782.63" table:style-name="ce15">
            <text:p>25782,63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91.9" table:style-name="ce15">
            <text:p>1391,9</text:p>
          </table:table-cell>
          <table:table-cell office:value-type="float" office:value="31533.37" table:style-name="ce15">
            <text:p>31533,37</text:p>
          </table:table-cell>
          <table:table-cell office:value-type="float" office:value="-988.07" table:style-name="ce15">
            <text:p>-988,07</text:p>
          </table:table-cell>
          <table:table-cell office:value-type="float" office:value="-6596.81" table:style-name="ce15">
            <text:p>-6596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584.88" table:style-name="ce15">
            <text:p>-7584,88</text:p>
          </table:table-cell>
          <table:table-cell office:value-type="float" office:value="23948.49" table:style-name="ce15">
            <text:p>23948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BECA LIMA MARTINS VILLA NOVA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/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472.68" table:style-name="ce15">
            <text:p>1472,68</text:p>
          </table:table-cell>
          <table:table-cell office:value-type="float" office:value="17591.03" table:style-name="ce15">
            <text:p>17591,03</text:p>
          </table:table-cell>
          <table:table-cell office:value-type="float" office:value="-988.07" table:style-name="ce15">
            <text:p>-988,07</text:p>
          </table:table-cell>
          <table:table-cell office:value-type="float" office:value="-2291.9" table:style-name="ce15">
            <text:p>-2291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279.97" table:style-name="ce15">
            <text:p>-3279,97</text:p>
          </table:table-cell>
          <table:table-cell office:value-type="float" office:value="14311.06" table:style-name="ce15">
            <text:p>14311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GIANE GIMENEZ BARBOZA BELÃO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CRETARIA DA CORREGEDORIA REGIONAL</text:p>
          </table:table-cell>
          <table:table-cell office:value-type="float" office:value="25628.32" table:style-name="ce15">
            <text:p>25628,32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203.17" table:style-name="ce15">
            <text:p>2203,17</text:p>
          </table:table-cell>
          <table:table-cell office:value-type="float" office:value="31468.07" table:style-name="ce15">
            <text:p>31468,07</text:p>
          </table:table-cell>
          <table:table-cell office:value-type="float" office:value="-988.07" table:style-name="ce15">
            <text:p>-988,07</text:p>
          </table:table-cell>
          <table:table-cell office:value-type="float" office:value="-6355.76" table:style-name="ce15">
            <text:p>-6355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343.83" table:style-name="ce15">
            <text:p>-7343,83</text:p>
          </table:table-cell>
          <table:table-cell office:value-type="float" office:value="24124.240000000002" table:style-name="ce15">
            <text:p>24124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GINA CÉLIA CAMPAGNOLI LOUREIRO</text:p>
          </table:table-cell>
          <table:table-cell office:value-type="string" table:style-name="ce15">
            <text:p>CHEFE DE NÚCLEO - FC-06</text:p>
          </table:table-cell>
          <table:table-cell office:value-type="string" table:style-name="ce15">
            <text:p>NÚCLEO DE APOIO AO ATENDIMENTO DE MAGISTRADOS</text:p>
          </table:table-cell>
          <table:table-cell office:value-type="float" office:value="24856.77" table:style-name="ce15">
            <text:p>24856,77</text:p>
          </table:table-cell>
          <table:table-cell office:value-type="float" office:value="3892.4" table:style-name="ce15">
            <text:p>3892,4</text:p>
          </table:table-cell>
          <table:table-cell office:value-type="float" office:value="3956.81" table:style-name="ce15">
            <text:p>3956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94.49" table:style-name="ce15">
            <text:p>1094,49</text:p>
          </table:table-cell>
          <table:table-cell office:value-type="float" office:value="35660.980000000003" table:style-name="ce15">
            <text:p>35660,98</text:p>
          </table:table-cell>
          <table:table-cell office:value-type="float" office:value="-988.07" table:style-name="ce15">
            <text:p>-988,07</text:p>
          </table:table-cell>
          <table:table-cell office:value-type="float" office:value="-7813.7" table:style-name="ce15">
            <text:p>-7813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801.77" table:style-name="ce15">
            <text:p>-8801,77</text:p>
          </table:table-cell>
          <table:table-cell office:value-type="float" office:value="26859.21" table:style-name="ce15">
            <text:p>26859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GINA KERKEBE CANNELLINI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2121.83" table:style-name="ce15">
            <text:p>2121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45.97" table:style-name="ce15">
            <text:p>545,97</text:p>
          </table:table-cell>
          <table:table-cell office:value-type="float" office:value="17347.52" table:style-name="ce15">
            <text:p>17347,52</text:p>
          </table:table-cell>
          <table:table-cell office:value-type="float" office:value="-1253" table:style-name="ce15">
            <text:p>-1253</text:p>
          </table:table-cell>
          <table:table-cell office:value-type="float" office:value="-2843.53" table:style-name="ce15">
            <text:p>-2843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096.53" table:style-name="ce15">
            <text:p>-4096,53</text:p>
          </table:table-cell>
          <table:table-cell office:value-type="float" office:value="13250.99" table:style-name="ce15">
            <text:p>13250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GINA MARIA GUIMARÃES RAMOS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6313.74" table:style-name="ce15">
            <text:p>6313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313.74" table:style-name="ce15">
            <text:p>6313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313.74" table:style-name="ce15">
            <text:p>6313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INALDO NUNES DE OLIVEIRA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SECRETARIA DA VTPPOR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4451.37" table:style-name="ce15">
            <text:p>4451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451.37" table:style-name="ce15">
            <text:p>4451,37</text:p>
          </table:table-cell>
          <table:table-cell office:value-type="float" office:value="4673.67" table:style-name="ce15">
            <text:p>4673,67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INALDO VALDEZ CHEVERRI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TOR DE APOIO AO JUIZ DIRETOR DO FORO</text:p>
          </table:table-cell>
          <table:table-cell office:value-type="float" office:value="15759.89" table:style-name="ce15">
            <text:p>15759,89</text:p>
          </table:table-cell>
          <table:table-cell office:value-type="float" office:value="3416.31" table:style-name="ce15">
            <text:p>3416,31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64.93" table:style-name="ce15">
            <text:p>964,93</text:p>
          </table:table-cell>
          <table:table-cell office:value-type="float" office:value="23777.71" table:style-name="ce15">
            <text:p>23777,71</text:p>
          </table:table-cell>
          <table:table-cell office:value-type="float" office:value="-988.07" table:style-name="ce15">
            <text:p>-988,07</text:p>
          </table:table-cell>
          <table:table-cell office:value-type="float" office:value="-3293.45" table:style-name="ce15">
            <text:p>-3293,45</text:p>
          </table:table-cell>
          <table:table-cell office:value-type="float" office:value="-68.69" table:style-name="ce15">
            <text:p>-68,69</text:p>
          </table:table-cell>
          <table:table-cell office:value-type="float" office:value="0" table:style-name="ce15">
            <text:p>0</text:p>
          </table:table-cell>
          <table:table-cell office:value-type="float" office:value="-4350.21" table:style-name="ce15">
            <text:p>-4350,21</text:p>
          </table:table-cell>
          <table:table-cell office:value-type="float" office:value="19427.5" table:style-name="ce15">
            <text:p>19427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NATA APARECIDA DA SILVA</text:p>
          </table:table-cell>
          <table:table-cell office:value-type="string" table:style-name="ce15">
            <text:p>CHEFE DA DIVISÃO DE CONSERVAÇÃO DO AMBIENTE DE TRABALHO E TRANSPORTE - CJ-01</text:p>
          </table:table-cell>
          <table:table-cell office:value-type="string" table:style-name="ce15">
            <text:p>DIVISÃO DE CONSERVAÇÃO DO AMBIENTE DE TRABALHO E TRANSPORTE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0" table:style-name="ce15">
            <text:p>0</text:p>
          </table:table-cell>
          <table:table-cell office:value-type="float" office:value="7715.5" table:style-name="ce15">
            <text:p>7715,5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86.3" table:style-name="ce15">
            <text:p>1486,3</text:p>
          </table:table-cell>
          <table:table-cell office:value-type="float" office:value="27593.75" table:style-name="ce15">
            <text:p>27593,75</text:p>
          </table:table-cell>
          <table:table-cell office:value-type="float" office:value="-988.07" table:style-name="ce15">
            <text:p>-988,07</text:p>
          </table:table-cell>
          <table:table-cell office:value-type="float" office:value="-5435.32" table:style-name="ce15">
            <text:p>-5435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423.39" table:style-name="ce15">
            <text:p>-6423,39</text:p>
          </table:table-cell>
          <table:table-cell office:value-type="float" office:value="21170.36" table:style-name="ce15">
            <text:p>21170,3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NATA SIMONETTI BURLE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6892.69" table:style-name="ce15">
            <text:p>6892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20.99" table:style-name="ce15">
            <text:p>1120,99</text:p>
          </table:table-cell>
          <table:table-cell office:value-type="float" office:value="24236.5" table:style-name="ce15">
            <text:p>24236,5</text:p>
          </table:table-cell>
          <table:table-cell office:value-type="float" office:value="-2294.8000000000002" table:style-name="ce15">
            <text:p>-2294,8</text:p>
          </table:table-cell>
          <table:table-cell office:value-type="float" office:value="-4816.97" table:style-name="ce15">
            <text:p>-4816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111.77" table:style-name="ce15">
            <text:p>-7111,77</text:p>
          </table:table-cell>
          <table:table-cell office:value-type="float" office:value="17124.73" table:style-name="ce15">
            <text:p>17124,7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NATA VIEIRA GENOUD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1ª VARA DO TRABALHO DE TRÊS LAGOA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50.58" table:style-name="ce15">
            <text:p>1650,58</text:p>
          </table:table-cell>
          <table:table-cell office:value-type="float" office:value="31029.17" table:style-name="ce15">
            <text:p>31029,17</text:p>
          </table:table-cell>
          <table:table-cell office:value-type="float" office:value="-988.07" table:style-name="ce15">
            <text:p>-988,07</text:p>
          </table:table-cell>
          <table:table-cell office:value-type="float" office:value="-5952.72" table:style-name="ce15">
            <text:p>-5952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940.79" table:style-name="ce15">
            <text:p>-6940,79</text:p>
          </table:table-cell>
          <table:table-cell office:value-type="float" office:value="24088.38" table:style-name="ce15">
            <text:p>24088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NATO DA FONSECA LIM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7380.150000000001" table:style-name="ce15">
            <text:p>17380,15</text:p>
          </table:table-cell>
          <table:table-cell office:value-type="float" office:value="1659.35" table:style-name="ce15">
            <text:p>1659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17.53" table:style-name="ce15">
            <text:p>1617,53</text:p>
          </table:table-cell>
          <table:table-cell office:value-type="float" office:value="20657.03" table:style-name="ce15">
            <text:p>20657,03</text:p>
          </table:table-cell>
          <table:table-cell office:value-type="float" office:value="-1622.26" table:style-name="ce15">
            <text:p>-1622,26</text:p>
          </table:table-cell>
          <table:table-cell office:value-type="float" office:value="-3357.42" table:style-name="ce15">
            <text:p>-3357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979.68" table:style-name="ce15">
            <text:p>-4979,68</text:p>
          </table:table-cell>
          <table:table-cell office:value-type="float" office:value="15677.35" table:style-name="ce15">
            <text:p>15677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NATO MELLO DE FREITAS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CRETARIA DE ORÇAMENTO E FINANÇAS</text:p>
          </table:table-cell>
          <table:table-cell office:value-type="float" office:value="22819.1" table:style-name="ce15">
            <text:p>22819,1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923.24" table:style-name="ce15">
            <text:p>1923,24</text:p>
          </table:table-cell>
          <table:table-cell office:value-type="float" office:value="29477.87" table:style-name="ce15">
            <text:p>29477,87</text:p>
          </table:table-cell>
          <table:table-cell office:value-type="float" office:value="-988.07" table:style-name="ce15">
            <text:p>-988,07</text:p>
          </table:table-cell>
          <table:table-cell office:value-type="float" office:value="-4669.43" table:style-name="ce15">
            <text:p>-4669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657.5" table:style-name="ce15">
            <text:p>-5657,5</text:p>
          </table:table-cell>
          <table:table-cell office:value-type="float" office:value="23820.37" table:style-name="ce15">
            <text:p>23820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ENATO MERLI OLIVEIRA LIMA</text:p>
          </table:table-cell>
          <table:table-cell office:value-type="string" table:style-name="ce15">
            <text:p>ASSISTENTE - FC-02</text:p>
          </table:table-cell>
          <table:table-cell office:value-type="string" table:style-name="ce15">
            <text:p>DIVISÃO DE MANUTENÇÃO E PROJETOS DE ENGENHARI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526.19" table:style-name="ce15">
            <text:p>1526,19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62.55" table:style-name="ce15">
            <text:p>1362,55</text:p>
          </table:table-cell>
          <table:table-cell office:value-type="float" office:value="21435" table:style-name="ce15">
            <text:p>21435</text:p>
          </table:table-cell>
          <table:table-cell office:value-type="float" office:value="-988.07" table:style-name="ce15">
            <text:p>-988,07</text:p>
          </table:table-cell>
          <table:table-cell office:value-type="float" office:value="-2380.44" table:style-name="ce15">
            <text:p>-2380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368.51" table:style-name="ce15">
            <text:p>-3368,51</text:p>
          </table:table-cell>
          <table:table-cell office:value-type="float" office:value="18066.490000000002" table:style-name="ce15">
            <text:p>18066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HAMONA DE SOUSA ARAGÃO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4568.19" table:style-name="ce15">
            <text:p>14568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91.82" table:style-name="ce15">
            <text:p>1591,82</text:p>
          </table:table-cell>
          <table:table-cell office:value-type="float" office:value="18020.52" table:style-name="ce15">
            <text:p>18020,52</text:p>
          </table:table-cell>
          <table:table-cell office:value-type="float" office:value="-988.07" table:style-name="ce15">
            <text:p>-988,07</text:p>
          </table:table-cell>
          <table:table-cell office:value-type="float" office:value="-2694.21" table:style-name="ce15">
            <text:p>-2694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682.28" table:style-name="ce15">
            <text:p>-3682,28</text:p>
          </table:table-cell>
          <table:table-cell office:value-type="float" office:value="14338.24" table:style-name="ce15">
            <text:p>14338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ICARDO BORGES DA SILV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6ªVTCG</text:p>
          </table:table-cell>
          <table:table-cell office:value-type="float" office:value="16222.82" table:style-name="ce15">
            <text:p>16222,82</text:p>
          </table:table-cell>
          <table:table-cell office:value-type="float" office:value="5238.8" table:style-name="ce15">
            <text:p>5238,8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32.31" table:style-name="ce15">
            <text:p>1132,31</text:p>
          </table:table-cell>
          <table:table-cell office:value-type="float" office:value="24454.44" table:style-name="ce15">
            <text:p>24454,44</text:p>
          </table:table-cell>
          <table:table-cell office:value-type="float" office:value="-2999.28" table:style-name="ce15">
            <text:p>-2999,28</text:p>
          </table:table-cell>
          <table:table-cell office:value-type="float" office:value="-2692.93" table:style-name="ce15">
            <text:p>-2692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692.21" table:style-name="ce15">
            <text:p>-5692,21</text:p>
          </table:table-cell>
          <table:table-cell office:value-type="float" office:value="18762.23" table:style-name="ce15">
            <text:p>18762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ICARDO DE LIMA SORNAS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2ª VARA DO TRABALHO <text:s/>DE DOURADOS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665.13" table:style-name="ce15">
            <text:p>16665,1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7175.93" table:style-name="ce15">
            <text:p>7175,93</text:p>
          </table:table-cell>
          <table:table-cell office:value-type="float" office:value="25701.57" table:style-name="ce15">
            <text:p>25701,57</text:p>
          </table:table-cell>
          <table:table-cell office:value-type="float" office:value="-568.91" table:style-name="ce15">
            <text:p>-568,91</text:p>
          </table:table-cell>
          <table:table-cell office:value-type="float" office:value="-3465.59" table:style-name="ce15">
            <text:p>-3465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034.5" table:style-name="ce15">
            <text:p>-4034,5</text:p>
          </table:table-cell>
          <table:table-cell office:value-type="float" office:value="21667.07" table:style-name="ce15">
            <text:p>21667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ICARDO FABIANO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BAT</text:p>
          </table:table-cell>
          <table:table-cell office:value-type="float" office:value="15688.75" table:style-name="ce15">
            <text:p>15688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17.95" table:style-name="ce15">
            <text:p>1317,95</text:p>
          </table:table-cell>
          <table:table-cell office:value-type="float" office:value="21742.23" table:style-name="ce15">
            <text:p>21742,23</text:p>
          </table:table-cell>
          <table:table-cell office:value-type="float" office:value="-2006.54" table:style-name="ce15">
            <text:p>-2006,54</text:p>
          </table:table-cell>
          <table:table-cell office:value-type="float" office:value="-3540.23" table:style-name="ce15">
            <text:p>-3540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546.77" table:style-name="ce15">
            <text:p>-5546,77</text:p>
          </table:table-cell>
          <table:table-cell office:value-type="float" office:value="16195.46" table:style-name="ce15">
            <text:p>16195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ICARDO OLIVEIRA RAVAGNANI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1ªVTTL</text:p>
          </table:table-cell>
          <table:table-cell office:value-type="float" office:value="14679.72" table:style-name="ce15">
            <text:p>14679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543.69000000000005" table:style-name="ce15">
            <text:p>543,69</text:p>
          </table:table-cell>
          <table:table-cell office:value-type="float" office:value="18372.39" table:style-name="ce15">
            <text:p>18372,39</text:p>
          </table:table-cell>
          <table:table-cell office:value-type="float" office:value="-1890.97" table:style-name="ce15">
            <text:p>-1890,97</text:p>
          </table:table-cell>
          <table:table-cell office:value-type="float" office:value="-2048.25" table:style-name="ce15">
            <text:p>-2048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939.22" table:style-name="ce15">
            <text:p>-3939,22</text:p>
          </table:table-cell>
          <table:table-cell office:value-type="float" office:value="14433.17" table:style-name="ce15">
            <text:p>14433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ICARDO ROJO</text:p>
          </table:table-cell>
          <table:table-cell office:value-type="string" table:style-name="ce15">
            <text:p>CHEFE DE DIVISÃO - CJ-01</text:p>
          </table:table-cell>
          <table:table-cell office:value-type="string" table:style-name="ce15">
            <text:p>SUBSECRETARIA DA 2ª TURMA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7715.5" table:style-name="ce15">
            <text:p>7715,5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92.98" table:style-name="ce15">
            <text:p>1692,98</text:p>
          </table:table-cell>
          <table:table-cell office:value-type="float" office:value="37360.239999999998" table:style-name="ce15">
            <text:p>37360,24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7371.32" table:style-name="ce15">
            <text:p>-7371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068.81" table:style-name="ce15">
            <text:p>-11068,81</text:p>
          </table:table-cell>
          <table:table-cell office:value-type="float" office:value="26291.43" table:style-name="ce15">
            <text:p>26291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ICARDO TUNIN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15605.58" table:style-name="ce15">
            <text:p>15605,58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43.2" table:style-name="ce15">
            <text:p>943,2</text:p>
          </table:table-cell>
          <table:table-cell office:value-type="float" office:value="21284.31" table:style-name="ce15">
            <text:p>21284,31</text:p>
          </table:table-cell>
          <table:table-cell office:value-type="float" office:value="-2018.28" table:style-name="ce15">
            <text:p>-2018,28</text:p>
          </table:table-cell>
          <table:table-cell office:value-type="float" office:value="-3462" table:style-name="ce15">
            <text:p>-34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480.28" table:style-name="ce15">
            <text:p>-5480,28</text:p>
          </table:table-cell>
          <table:table-cell office:value-type="float" office:value="15804.03" table:style-name="ce15">
            <text:p>15804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ICELI RORIZ DE MENEZES PEREIRA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RIO BRILHANTE</text:p>
          </table:table-cell>
          <table:table-cell office:value-type="float" office:value="25319.7" table:style-name="ce15">
            <text:p>25319,7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69.1" table:style-name="ce15">
            <text:p>1469,1</text:p>
          </table:table-cell>
          <table:table-cell office:value-type="float" office:value="39481.64" table:style-name="ce15">
            <text:p>39481,64</text:p>
          </table:table-cell>
          <table:table-cell office:value-type="float" office:value="-988.07" table:style-name="ce15">
            <text:p>-988,07</text:p>
          </table:table-cell>
          <table:table-cell office:value-type="float" office:value="-7980.89" table:style-name="ce15">
            <text:p>-7980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968.9599999999991" table:style-name="ce15">
            <text:p>-8968,96</text:p>
          </table:table-cell>
          <table:table-cell office:value-type="float" office:value="30512.68" table:style-name="ce15">
            <text:p>30512,68</text:p>
          </table:table-cell>
          <table:table-cell office:value-type="float" office:value="0" table:style-name="ce15">
            <text:p>0</text:p>
          </table:table-cell>
          <table:table-cell office:value-type="float" office:value="1497.8" table:style-name="ce34">
            <text:p>1497,8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ICHARD ANTOINE PEREIRA COELHO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JARD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5739.84" table:style-name="ce15">
            <text:p>5739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739.84" table:style-name="ce15">
            <text:p>5739,84</text:p>
          </table:table-cell>
          <table:table-cell office:value-type="float" office:value="6172.35" table:style-name="ce15">
            <text:p>6172,35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ITA DE CÁSSIA DE OLIVEIRA ELIAS CARDOSO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8369.200000000001" table:style-name="ce15">
            <text:p>28369,2</text:p>
          </table:table-cell>
          <table:table-cell office:value-type="float" office:value="4237.2700000000004" table:style-name="ce15">
            <text:p>4237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437.64" table:style-name="ce15">
            <text:p>1437,64</text:p>
          </table:table-cell>
          <table:table-cell office:value-type="float" office:value="34044.11" table:style-name="ce15">
            <text:p>34044,11</text:p>
          </table:table-cell>
          <table:table-cell office:value-type="float" office:value="-3950.26" table:style-name="ce15">
            <text:p>-3950,26</text:p>
          </table:table-cell>
          <table:table-cell office:value-type="float" office:value="-6448.13" table:style-name="ce15">
            <text:p>-6448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398.39" table:style-name="ce15">
            <text:p>-10398,39</text:p>
          </table:table-cell>
          <table:table-cell office:value-type="float" office:value="23645.72" table:style-name="ce15">
            <text:p>23645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ITHIELLY MARTINS DA FONSEC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DIVISÃO DE OUVIDORI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2199.79" table:style-name="ce15">
            <text:p>2199,79</text:p>
          </table:table-cell>
          <table:table-cell office:value-type="float" office:value="1400.11" table:style-name="ce15">
            <text:p>1400,11</text:p>
          </table:table-cell>
          <table:table-cell office:value-type="float" office:value="23922.23" table:style-name="ce15">
            <text:p>23922,23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4131.04" table:style-name="ce15">
            <text:p>-4131,0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276.62" table:style-name="ce15">
            <text:p>-6276,62</text:p>
          </table:table-cell>
          <table:table-cell office:value-type="float" office:value="17645.61" table:style-name="ce15">
            <text:p>17645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BERTA SEBEN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PPOR</text:p>
          </table:table-cell>
          <table:table-cell office:value-type="float" office:value="17688.77" table:style-name="ce15">
            <text:p>17688,7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843.21" table:style-name="ce15">
            <text:p>1843,21</text:p>
          </table:table-cell>
          <table:table-cell office:value-type="float" office:value="25555.98" table:style-name="ce15">
            <text:p>25555,98</text:p>
          </table:table-cell>
          <table:table-cell office:value-type="float" office:value="-2336.54" table:style-name="ce15">
            <text:p>-2336,54</text:p>
          </table:table-cell>
          <table:table-cell office:value-type="float" office:value="-3895.21" table:style-name="ce15">
            <text:p>-3895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231.75" table:style-name="ce15">
            <text:p>-6231,75</text:p>
          </table:table-cell>
          <table:table-cell office:value-type="float" office:value="19324.23" table:style-name="ce15">
            <text:p>19324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BERTO CHAGAS CHEBEL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JOÃO DE DEUS GOMES DE SOUZ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5.86" table:style-name="ce15">
            <text:p>1355,86</text:p>
          </table:table-cell>
          <table:table-cell office:value-type="float" office:value="22777.14" table:style-name="ce15">
            <text:p>22777,14</text:p>
          </table:table-cell>
          <table:table-cell office:value-type="float" office:value="-988.07" table:style-name="ce15">
            <text:p>-988,07</text:p>
          </table:table-cell>
          <table:table-cell office:value-type="float" office:value="-3838.16" table:style-name="ce15">
            <text:p>-3838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826.2299999999996" table:style-name="ce15">
            <text:p>-4826,23</text:p>
          </table:table-cell>
          <table:table-cell office:value-type="float" office:value="17950.91" table:style-name="ce15">
            <text:p>17950,9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BERTO RORATTO CARMINATI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NÚCLEO DE SAÚDE E PROGRAMAS ASSISTENCIAIS</text:p>
          </table:table-cell>
          <table:table-cell office:value-type="float" office:value="11728.77" table:style-name="ce15">
            <text:p>11728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534.98" table:style-name="ce15">
            <text:p>534,98</text:p>
          </table:table-cell>
          <table:table-cell office:value-type="float" office:value="14124.26" table:style-name="ce15">
            <text:p>14124,26</text:p>
          </table:table-cell>
          <table:table-cell office:value-type="float" office:value="-1348.79" table:style-name="ce15">
            <text:p>-1348,79</text:p>
          </table:table-cell>
          <table:table-cell office:value-type="float" office:value="-1945.76" table:style-name="ce15">
            <text:p>-1945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294.55" table:style-name="ce15">
            <text:p>-3294,55</text:p>
          </table:table-cell>
          <table:table-cell office:value-type="float" office:value="10829.71" table:style-name="ce15">
            <text:p>10829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BERTO VIEIRA MACHADO JÚNIOR</text:p>
          </table:table-cell>
          <table:table-cell office:value-type="string" table:style-name="ce15">
            <text:p>TÉCNICO JUDICIÁRIO - NÍVEL MÉDIO A1</text:p>
          </table:table-cell>
          <table:table-cell office:value-type="string" table:style-name="ce15">
            <text:p>NÚCLEO DE MICROINFORMÁTICA E SUPORTE AO USUÁRIO</text:p>
          </table:table-cell>
          <table:table-cell office:value-type="float" office:value="11319.81" table:style-name="ce15">
            <text:p>11319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4244.93" table:style-name="ce15">
            <text:p>4244,93</text:p>
          </table:table-cell>
          <table:table-cell office:value-type="float" office:value="17425.25" table:style-name="ce15">
            <text:p>17425,25</text:p>
          </table:table-cell>
          <table:table-cell office:value-type="float" office:value="-988.07" table:style-name="ce15">
            <text:p>-988,07</text:p>
          </table:table-cell>
          <table:table-cell office:value-type="float" office:value="-1866.01" table:style-name="ce15">
            <text:p>-1866,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854.08" table:style-name="ce15">
            <text:p>-2854,08</text:p>
          </table:table-cell>
          <table:table-cell office:value-type="float" office:value="14571.17" table:style-name="ce15">
            <text:p>14571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BINSON ALT</text:p>
          </table:table-cell>
          <table:table-cell office:value-type="string" table:style-name="ce15">
            <text:p>ASSISTENTE DE PROJETOS DE ENGENHARIA - FC-04</text:p>
          </table:table-cell>
          <table:table-cell office:value-type="string" table:style-name="ce15">
            <text:p>DIVISÃO DE MANUTENÇÃO E PROJETOS DE ENGENHARIA</text:p>
          </table:table-cell>
          <table:table-cell office:value-type="float" office:value="25165.39" table:style-name="ce15">
            <text:p>25165,39</text:p>
          </table:table-cell>
          <table:table-cell office:value-type="float" office:value="2308.4" table:style-name="ce15">
            <text:p>2308,4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301.25" table:style-name="ce15">
            <text:p>2301,25</text:p>
          </table:table-cell>
          <table:table-cell office:value-type="float" office:value="34133.879999999997" table:style-name="ce15">
            <text:p>34133,88</text:p>
          </table:table-cell>
          <table:table-cell office:value-type="float" office:value="-988.07" table:style-name="ce15">
            <text:p>-988,07</text:p>
          </table:table-cell>
          <table:table-cell office:value-type="float" office:value="-7009.75" table:style-name="ce15">
            <text:p>-7009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997.82" table:style-name="ce15">
            <text:p>-7997,82</text:p>
          </table:table-cell>
          <table:table-cell office:value-type="float" office:value="26136.06" table:style-name="ce15">
            <text:p>26136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BSON FERNANDES ATHANASIO DE AGUIAR</text:p>
          </table:table-cell>
          <table:table-cell office:value-type="string" table:style-name="ce15">
            <text:p>TÉCNICO JUDICIÁRIO - NÍVEL MÉDIO A5</text:p>
          </table:table-cell>
          <table:table-cell office:value-type="string" table:style-name="ce15">
            <text:p>DIVISÃO DE GOVERNANÇA E GESTÃO DE TIC</text:p>
          </table:table-cell>
          <table:table-cell office:value-type="float" office:value="13298.32" table:style-name="ce15">
            <text:p>13298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254.05" table:style-name="ce15">
            <text:p>1254,05</text:p>
          </table:table-cell>
          <table:table-cell office:value-type="float" office:value="17701.349999999999" table:style-name="ce15">
            <text:p>17701,35</text:p>
          </table:table-cell>
          <table:table-cell office:value-type="float" office:value="-988.07" table:style-name="ce15">
            <text:p>-988,07</text:p>
          </table:table-cell>
          <table:table-cell office:value-type="float" office:value="-2322.54" table:style-name="ce15">
            <text:p>-2322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310.61" table:style-name="ce15">
            <text:p>-3310,61</text:p>
          </table:table-cell>
          <table:table-cell office:value-type="float" office:value="14390.74" table:style-name="ce15">
            <text:p>14390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DOLFO ZANETTI DE ALMEID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CORUM</text:p>
          </table:table-cell>
          <table:table-cell office:value-type="float" office:value="25936.94" table:style-name="ce15">
            <text:p>25936,94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22.59" table:style-name="ce15">
            <text:p>1422,59</text:p>
          </table:table-cell>
          <table:table-cell office:value-type="float" office:value="31718.37" table:style-name="ce15">
            <text:p>31718,37</text:p>
          </table:table-cell>
          <table:table-cell office:value-type="float" office:value="-988.07" table:style-name="ce15">
            <text:p>-988,07</text:p>
          </table:table-cell>
          <table:table-cell office:value-type="float" office:value="-6021.44" table:style-name="ce15">
            <text:p>-6021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009.51" table:style-name="ce15">
            <text:p>-7009,51</text:p>
          </table:table-cell>
          <table:table-cell office:value-type="float" office:value="24708.86" table:style-name="ce15">
            <text:p>24708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DRIGO ASSEF VIEIRA</text:p>
          </table:table-cell>
          <table:table-cell office:value-type="string" table:style-name="ce15">
            <text:p>CHEFE DO NÚCLEO DE ORGANIZAÇÃO E EXPEDIENTES - FC-06</text:p>
          </table:table-cell>
          <table:table-cell office:value-type="string" table:style-name="ce15">
            <text:p>NÚCLEO DE ORGANIZAÇÃO E EXPEDIENTES ADMINISTRATIVOS</text:p>
          </table:table-cell>
          <table:table-cell office:value-type="float" office:value="2989.97" table:style-name="ce15">
            <text:p>2989,97</text:p>
          </table:table-cell>
          <table:table-cell office:value-type="float" office:value="0" table:style-name="ce15">
            <text:p>0</text:p>
          </table:table-cell>
          <table:table-cell office:value-type="float" office:value="3956.81" table:style-name="ce15">
            <text:p>3956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47.38" table:style-name="ce15">
            <text:p>647,38</text:p>
          </table:table-cell>
          <table:table-cell office:value-type="float" office:value="9454.67" table:style-name="ce15">
            <text:p>9454,67</text:p>
          </table:table-cell>
          <table:table-cell office:value-type="float" office:value="-418.56" table:style-name="ce15">
            <text:p>-418,56</text:p>
          </table:table-cell>
          <table:table-cell office:value-type="float" office:value="-676.43" table:style-name="ce15">
            <text:p>-676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94.99" table:style-name="ce15">
            <text:p>-1094,99</text:p>
          </table:table-cell>
          <table:table-cell office:value-type="float" office:value="8359.68" table:style-name="ce15">
            <text:p>8359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DRIGO AUGUSTO RODRIGUES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8826.54" table:style-name="ce15">
            <text:p>18826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328.67" table:style-name="ce15">
            <text:p>1328,67</text:p>
          </table:table-cell>
          <table:table-cell office:value-type="float" office:value="23304.19" table:style-name="ce15">
            <text:p>23304,19</text:p>
          </table:table-cell>
          <table:table-cell office:value-type="float" office:value="-988.07" table:style-name="ce15">
            <text:p>-988,07</text:p>
          </table:table-cell>
          <table:table-cell office:value-type="float" office:value="-3944.71" table:style-name="ce15">
            <text:p>-3944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932.78" table:style-name="ce15">
            <text:p>-4932,78</text:p>
          </table:table-cell>
          <table:table-cell office:value-type="float" office:value="18371.41" table:style-name="ce15">
            <text:p>18371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DRIGO LIMA DA SILV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SGAB/2NJ</text:p>
          </table:table-cell>
          <table:table-cell office:value-type="float" office:value="14345.39" table:style-name="ce15">
            <text:p>14345,39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02.6300000000001" table:style-name="ce15">
            <text:p>1302,63</text:p>
          </table:table-cell>
          <table:table-cell office:value-type="float" office:value="20006.86" table:style-name="ce15">
            <text:p>20006,86</text:p>
          </table:table-cell>
          <table:table-cell office:value-type="float" office:value="-988.07" table:style-name="ce15">
            <text:p>-988,07</text:p>
          </table:table-cell>
          <table:table-cell office:value-type="float" office:value="-3451.57" table:style-name="ce15">
            <text:p>-3451,5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439.6400000000003" table:style-name="ce15">
            <text:p>-4439,64</text:p>
          </table:table-cell>
          <table:table-cell office:value-type="float" office:value="15567.22" table:style-name="ce15">
            <text:p>15567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DRIGO MARCIANO POUS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DIVISÃO DE GOVERNANÇA E GESTÃO DE TIC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164.45" table:style-name="ce15">
            <text:p>164,45</text:p>
          </table:table-cell>
          <table:table-cell office:value-type="float" office:value="1249.3800000000001" table:style-name="ce15">
            <text:p>1249,38</text:p>
          </table:table-cell>
          <table:table-cell office:value-type="float" office:value="19960.09" table:style-name="ce15">
            <text:p>19960,09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082.9" table:style-name="ce15">
            <text:p>-3082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228.4799999999996" table:style-name="ce15">
            <text:p>-5228,48</text:p>
          </table:table-cell>
          <table:table-cell office:value-type="float" office:value="14731.61" table:style-name="ce15">
            <text:p>14731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DRIGO NUNES DE FREITAS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3ªVTCG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5.86" table:style-name="ce15">
            <text:p>1355,86</text:p>
          </table:table-cell>
          <table:table-cell office:value-type="float" office:value="22777.14" table:style-name="ce15">
            <text:p>22777,1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76.17" table:style-name="ce15">
            <text:p>-3776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21.75" table:style-name="ce15">
            <text:p>-5921,75</text:p>
          </table:table-cell>
          <table:table-cell office:value-type="float" office:value="16855.39" table:style-name="ce15">
            <text:p>16855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DRIGO VIANNA SPELLER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2251.31" table:style-name="ce15">
            <text:p>2251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03.74" table:style-name="ce15">
            <text:p>803,74</text:p>
          </table:table-cell>
          <table:table-cell office:value-type="float" office:value="18506.32" table:style-name="ce15">
            <text:p>18506,32</text:p>
          </table:table-cell>
          <table:table-cell office:value-type="float" office:value="-1401.67" table:style-name="ce15">
            <text:p>-1401,67</text:p>
          </table:table-cell>
          <table:table-cell office:value-type="float" office:value="-3050.43" table:style-name="ce15">
            <text:p>-3050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452.1000000000004" table:style-name="ce15">
            <text:p>-4452,1</text:p>
          </table:table-cell>
          <table:table-cell office:value-type="float" office:value="14054.22" table:style-name="ce15">
            <text:p>14054,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GÉRIO AUGUSTO GIRARDI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/>
          </table:table-cell>
          <table:table-cell office:value-type="float" office:value="18363.61" table:style-name="ce15">
            <text:p>18363,61</text:p>
          </table:table-cell>
          <table:table-cell office:value-type="float" office:value="2145.58" table:style-name="ce15">
            <text:p>2145,58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82.1600000000001" table:style-name="ce15">
            <text:p>1182,16</text:p>
          </table:table-cell>
          <table:table-cell office:value-type="float" office:value="23551.86" table:style-name="ce15">
            <text:p>23551,86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4089.13" table:style-name="ce15">
            <text:p>-4089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234.71" table:style-name="ce15">
            <text:p>-6234,71</text:p>
          </table:table-cell>
          <table:table-cell office:value-type="float" office:value="17317.150000000001" table:style-name="ce15">
            <text:p>17317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GÉRIO DE CARVALHO LOURENÇ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2750.76" table:style-name="ce15">
            <text:p>2750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39.1099999999999" table:style-name="ce15">
            <text:p>1139,11</text:p>
          </table:table-cell>
          <table:table-cell office:value-type="float" office:value="20112.689999999999" table:style-name="ce15">
            <text:p>20112,69</text:p>
          </table:table-cell>
          <table:table-cell office:value-type="float" office:value="-1611.39" table:style-name="ce15">
            <text:p>-1611,39</text:p>
          </table:table-cell>
          <table:table-cell office:value-type="float" office:value="-3865.87" table:style-name="ce15">
            <text:p>-3865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477.26" table:style-name="ce15">
            <text:p>-5477,26</text:p>
          </table:table-cell>
          <table:table-cell office:value-type="float" office:value="14635.43" table:style-name="ce15">
            <text:p>14635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GÉRIO RYOITI TOYAM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3ªVTCG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20.18" table:style-name="ce15">
            <text:p>1320,18</text:p>
          </table:table-cell>
          <table:table-cell office:value-type="float" office:value="19866.439999999999" table:style-name="ce15">
            <text:p>19866,4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2985.54" table:style-name="ce15">
            <text:p>-2985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31.12" table:style-name="ce15">
            <text:p>-5131,12</text:p>
          </table:table-cell>
          <table:table-cell office:value-type="float" office:value="14735.32" table:style-name="ce15">
            <text:p>14735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GÉRIO XAVIER RODRIGUES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VTBAT</text:p>
          </table:table-cell>
          <table:table-cell office:value-type="float" office:value="15952.3" table:style-name="ce15">
            <text:p>15952,3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11.8800000000001" table:style-name="ce15">
            <text:p>1111,88</text:p>
          </table:table-cell>
          <table:table-cell office:value-type="float" office:value="21423.02" table:style-name="ce15">
            <text:p>21423,02</text:p>
          </table:table-cell>
          <table:table-cell office:value-type="float" office:value="-2018.28" table:style-name="ce15">
            <text:p>-2018,28</text:p>
          </table:table-cell>
          <table:table-cell office:value-type="float" office:value="-3558.03" table:style-name="ce15">
            <text:p>-3558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576.31" table:style-name="ce15">
            <text:p>-5576,31</text:p>
          </table:table-cell>
          <table:table-cell office:value-type="float" office:value="15846.71" table:style-name="ce15">
            <text:p>15846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NALD DA SILVA CANÇADO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FÁTIMA DO SUL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707.22" table:style-name="ce15">
            <text:p>1707,22</text:p>
          </table:table-cell>
          <table:table-cell office:value-type="float" office:value="31085.81" table:style-name="ce15">
            <text:p>31085,81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6068.71" table:style-name="ce15">
            <text:p>-6068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214.2900000000009" table:style-name="ce15">
            <text:p>-8214,29</text:p>
          </table:table-cell>
          <table:table-cell office:value-type="float" office:value="22871.52" table:style-name="ce15">
            <text:p>22871,5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NALDO CANDIDO DIAS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2ªVTTL</text:p>
          </table:table-cell>
          <table:table-cell office:value-type="float" office:value="16685.75" table:style-name="ce15">
            <text:p>16685,75</text:p>
          </table:table-cell>
          <table:table-cell office:value-type="float" office:value="3608.9" table:style-name="ce15">
            <text:p>3608,9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40.45" table:style-name="ce15">
            <text:p>1440,45</text:p>
          </table:table-cell>
          <table:table-cell office:value-type="float" office:value="26093.94" table:style-name="ce15">
            <text:p>26093,94</text:p>
          </table:table-cell>
          <table:table-cell office:value-type="float" office:value="-2719.64" table:style-name="ce15">
            <text:p>-2719,64</text:p>
          </table:table-cell>
          <table:table-cell office:value-type="float" office:value="-4402.8900000000003" table:style-name="ce15">
            <text:p>-4402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122.53" table:style-name="ce15">
            <text:p>-7122,53</text:p>
          </table:table-cell>
          <table:table-cell office:value-type="float" office:value="18971.41" table:style-name="ce15">
            <text:p>18971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NILSON BORDIM TAVEIRA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2ªVTCG</text:p>
          </table:table-cell>
          <table:table-cell office:value-type="float" office:value="16685.75" table:style-name="ce15">
            <text:p>16685,75</text:p>
          </table:table-cell>
          <table:table-cell office:value-type="float" office:value="788.96" table:style-name="ce15">
            <text:p>788,96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473.68" table:style-name="ce15">
            <text:p>473,68</text:p>
          </table:table-cell>
          <table:table-cell office:value-type="float" office:value="1398.55" table:style-name="ce15">
            <text:p>1398,55</text:p>
          </table:table-cell>
          <table:table-cell office:value-type="float" office:value="23705.78" table:style-name="ce15">
            <text:p>23705,78</text:p>
          </table:table-cell>
          <table:table-cell office:value-type="float" office:value="-2275.7600000000002" table:style-name="ce15">
            <text:p>-2275,76</text:p>
          </table:table-cell>
          <table:table-cell office:value-type="float" office:value="-3958.02" table:style-name="ce15">
            <text:p>-3958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233.78" table:style-name="ce15">
            <text:p>-6233,78</text:p>
          </table:table-cell>
          <table:table-cell office:value-type="float" office:value="17472" table:style-name="ce15">
            <text:p>174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SA ALICE CAMPOS VIEIRA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29050.31" table:style-name="ce15">
            <text:p>29050,3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9050.31" table:style-name="ce15">
            <text:p>29050,31</text:p>
          </table:table-cell>
          <table:table-cell office:value-type="float" office:value="-3274.59" table:style-name="ce15">
            <text:p>-3274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274.59" table:style-name="ce15">
            <text:p>-3274,59</text:p>
          </table:table-cell>
          <table:table-cell office:value-type="float" office:value="25775.72" table:style-name="ce15">
            <text:p>25775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SA LUIZA DE SÁ LUCEN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804.93" table:style-name="ce15">
            <text:p>3804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23.26" table:style-name="ce15">
            <text:p>1123,26</text:p>
          </table:table-cell>
          <table:table-cell office:value-type="float" office:value="21151.01" table:style-name="ce15">
            <text:p>21151,01</text:p>
          </table:table-cell>
          <table:table-cell office:value-type="float" office:value="-1785.32" table:style-name="ce15">
            <text:p>-1785,32</text:p>
          </table:table-cell>
          <table:table-cell office:value-type="float" office:value="-3584.34" table:style-name="ce15">
            <text:p>-3584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69.66" table:style-name="ce15">
            <text:p>-5369,66</text:p>
          </table:table-cell>
          <table:table-cell office:value-type="float" office:value="15781.35" table:style-name="ce15">
            <text:p>15781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SA MARIA DE OLIVEIRA FARIAS CASTILHO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15853.13" table:style-name="ce15">
            <text:p>15853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853.13" table:style-name="ce15">
            <text:p>15853,13</text:p>
          </table:table-cell>
          <table:table-cell office:value-type="float" office:value="-1096.51" table:style-name="ce15">
            <text:p>-1096,51</text:p>
          </table:table-cell>
          <table:table-cell office:value-type="float" office:value="-2625.75" table:style-name="ce15">
            <text:p>-2625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722.26" table:style-name="ce15">
            <text:p>-3722,26</text:p>
          </table:table-cell>
          <table:table-cell office:value-type="float" office:value="12130.87" table:style-name="ce15">
            <text:p>12130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SANA MONACO NAVARRO CAVASS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7ªVTCG</text:p>
          </table:table-cell>
          <table:table-cell office:value-type="float" office:value="16685.75" table:style-name="ce15">
            <text:p>16685,75</text:p>
          </table:table-cell>
          <table:table-cell office:value-type="float" office:value="4438.63" table:style-name="ce15">
            <text:p>4438,63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5.5" table:style-name="ce15">
            <text:p>1355,5</text:p>
          </table:table-cell>
          <table:table-cell office:value-type="float" office:value="26838.720000000001" table:style-name="ce15">
            <text:p>26838,72</text:p>
          </table:table-cell>
          <table:table-cell office:value-type="float" office:value="-2464.85" table:style-name="ce15">
            <text:p>-2464,85</text:p>
          </table:table-cell>
          <table:table-cell office:value-type="float" office:value="-4909.68" table:style-name="ce15">
            <text:p>-4909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374.53" table:style-name="ce15">
            <text:p>-7374,53</text:p>
          </table:table-cell>
          <table:table-cell office:value-type="float" office:value="19464.189999999999" table:style-name="ce15">
            <text:p>19464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SÂNGELA APARECIDA PEREIRA DE MELL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2751.2" table:style-name="ce15">
            <text:p>2751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01.48" table:style-name="ce15">
            <text:p>801,48</text:p>
          </table:table-cell>
          <table:table-cell office:value-type="float" office:value="19003.95" table:style-name="ce15">
            <text:p>19003,95</text:p>
          </table:table-cell>
          <table:table-cell office:value-type="float" office:value="-1484.15" table:style-name="ce15">
            <text:p>-1484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484.15" table:style-name="ce15">
            <text:p>-1484,15</text:p>
          </table:table-cell>
          <table:table-cell office:value-type="float" office:value="17519.8" table:style-name="ce15">
            <text:p>17519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SÂNGELA CRISTINA GODOI VIEIRA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JOÃO DE DEUS GOMES DE SOUZA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977.32" table:style-name="ce15">
            <text:p>977,32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83.23" table:style-name="ce15">
            <text:p>1283,23</text:p>
          </table:table-cell>
          <table:table-cell office:value-type="float" office:value="23527.52" table:style-name="ce15">
            <text:p>23527,52</text:p>
          </table:table-cell>
          <table:table-cell office:value-type="float" office:value="-2287.52" table:style-name="ce15">
            <text:p>-2287,52</text:p>
          </table:table-cell>
          <table:table-cell office:value-type="float" office:value="-4067.74" table:style-name="ce15">
            <text:p>-4067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355.26" table:style-name="ce15">
            <text:p>-6355,26</text:p>
          </table:table-cell>
          <table:table-cell office:value-type="float" office:value="17172.259999999998" table:style-name="ce15">
            <text:p>17172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SANGELA ESPINDOLA MENDONÇA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TOR DE PREPARAÇÃO DE PAGAMENTOS</text:p>
          </table:table-cell>
          <table:table-cell office:value-type="float" office:value="5118.83" table:style-name="ce15">
            <text:p>5118,83</text:p>
          </table:table-cell>
          <table:table-cell office:value-type="float" office:value="716.64" table:style-name="ce15">
            <text:p>716,64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549.95000000000005" table:style-name="ce15">
            <text:p>549,95</text:p>
          </table:table-cell>
          <table:table-cell office:value-type="float" office:value="65.78" table:style-name="ce15">
            <text:p>65,78</text:p>
          </table:table-cell>
          <table:table-cell office:value-type="float" office:value="10087.780000000001" table:style-name="ce15">
            <text:p>10087,78</text:p>
          </table:table-cell>
          <table:table-cell office:value-type="float" office:value="-716.64" table:style-name="ce15">
            <text:p>-716,64</text:p>
          </table:table-cell>
          <table:table-cell office:value-type="float" office:value="-1138.5999999999999" table:style-name="ce15">
            <text:p>-1138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855.24" table:style-name="ce15">
            <text:p>-1855,24</text:p>
          </table:table-cell>
          <table:table-cell office:value-type="float" office:value="8232.5400000000009" table:style-name="ce15">
            <text:p>8232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SELI XAVIER DE FREITA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7329.84" table:style-name="ce15">
            <text:p>7329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8.72" table:style-name="ce15">
            <text:p>1118,72</text:p>
          </table:table-cell>
          <table:table-cell office:value-type="float" office:value="24671.38" table:style-name="ce15">
            <text:p>24671,38</text:p>
          </table:table-cell>
          <table:table-cell office:value-type="float" office:value="-2366.9299999999998" table:style-name="ce15">
            <text:p>-2366,93</text:p>
          </table:table-cell>
          <table:table-cell office:value-type="float" office:value="-4917.3500000000004" table:style-name="ce15">
            <text:p>-4917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284.28" table:style-name="ce15">
            <text:p>-7284,28</text:p>
          </table:table-cell>
          <table:table-cell office:value-type="float" office:value="17387.099999999999" table:style-name="ce15">
            <text:p>17387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SEMEIRE PINHEIRO DE ARAUJO</text:p>
          </table:table-cell>
          <table:table-cell office:value-type="string" table:style-name="ce15">
            <text:p>CHEFE DA SEÇÃO DE ATIVIDADE CORREICIONAL - FC-05</text:p>
          </table:table-cell>
          <table:table-cell office:value-type="string" table:style-name="ce15">
            <text:p>SEÇÃO DE ATIVIDADE CORREICIONAL</text:p>
          </table:table-cell>
          <table:table-cell office:value-type="float" office:value="16685.75" table:style-name="ce15">
            <text:p>16685,75</text:p>
          </table:table-cell>
          <table:table-cell office:value-type="float" office:value="2546.9699999999998" table:style-name="ce15">
            <text:p>2546,97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1227.98" table:style-name="ce15">
            <text:p>1227,98</text:p>
          </table:table-cell>
          <table:table-cell office:value-type="float" office:value="1369.45" table:style-name="ce15">
            <text:p>1369,45</text:p>
          </table:table-cell>
          <table:table-cell office:value-type="float" office:value="26565.68" table:style-name="ce15">
            <text:p>26565,68</text:p>
          </table:table-cell>
          <table:table-cell office:value-type="float" office:value="-988.07" table:style-name="ce15">
            <text:p>-988,07</text:p>
          </table:table-cell>
          <table:table-cell office:value-type="float" office:value="-5080.46" table:style-name="ce15">
            <text:p>-5080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068.53" table:style-name="ce15">
            <text:p>-6068,53</text:p>
          </table:table-cell>
          <table:table-cell office:value-type="float" office:value="20497.150000000001" table:style-name="ce15">
            <text:p>20497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SEMEIRE SANDIM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6065.27" table:style-name="ce15">
            <text:p>6065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23.26" table:style-name="ce15">
            <text:p>1123,26</text:p>
          </table:table-cell>
          <table:table-cell office:value-type="float" office:value="23411.35" table:style-name="ce15">
            <text:p>23411,35</text:p>
          </table:table-cell>
          <table:table-cell office:value-type="float" office:value="-2158.2800000000002" table:style-name="ce15">
            <text:p>-2158,28</text:p>
          </table:table-cell>
          <table:table-cell office:value-type="float" office:value="-4574.83" table:style-name="ce15">
            <text:p>-4574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733.11" table:style-name="ce15">
            <text:p>-6733,11</text:p>
          </table:table-cell>
          <table:table-cell office:value-type="float" office:value="16678.240000000002" table:style-name="ce15">
            <text:p>16678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SIANY APARECIDA LOUBET SCHEUNEMANN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6180.51" table:style-name="ce15">
            <text:p>6180,51</text:p>
          </table:table-cell>
          <table:table-cell office:value-type="float" office:value="3418" table:style-name="ce15">
            <text:p>34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26.49" table:style-name="ce15">
            <text:p>326,49</text:p>
          </table:table-cell>
          <table:table-cell office:value-type="float" office:value="9925" table:style-name="ce15">
            <text:p>9925</text:p>
          </table:table-cell>
          <table:table-cell office:value-type="float" office:value="-162.82" table:style-name="ce15">
            <text:p>-162,82</text:p>
          </table:table-cell>
          <table:table-cell office:value-type="float" office:value="-1563.88" table:style-name="ce15">
            <text:p>-1563,8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726.7" table:style-name="ce15">
            <text:p>-1726,7</text:p>
          </table:table-cell>
          <table:table-cell office:value-type="float" office:value="8198.2999999999993" table:style-name="ce15">
            <text:p>8198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SINEI SALAZAR DE SOUZ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SETOR DE COORDENAÇÃO DE CARTAS PRECATÓRIAS E MANDADOS JUDICIAIS DE DOURADOS</text:p>
          </table:table-cell>
          <table:table-cell office:value-type="float" office:value="28832.13" table:style-name="ce15">
            <text:p>28832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012.68" table:style-name="ce15">
            <text:p>4012,68</text:p>
          </table:table-cell>
          <table:table-cell office:value-type="float" office:value="711.9" table:style-name="ce15">
            <text:p>711,9</text:p>
          </table:table-cell>
          <table:table-cell office:value-type="float" office:value="1151.54" table:style-name="ce15">
            <text:p>1151,54</text:p>
          </table:table-cell>
          <table:table-cell office:value-type="float" office:value="34708.25" table:style-name="ce15">
            <text:p>34708,25</text:p>
          </table:table-cell>
          <table:table-cell office:value-type="float" office:value="-988.07" table:style-name="ce15">
            <text:p>-988,07</text:p>
          </table:table-cell>
          <table:table-cell office:value-type="float" office:value="-6179.1" table:style-name="ce15">
            <text:p>-6179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167.17" table:style-name="ce15">
            <text:p>-7167,17</text:p>
          </table:table-cell>
          <table:table-cell office:value-type="float" office:value="27541.08" table:style-name="ce15">
            <text:p>27541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SSANA GONÇALVES JACQUES DOS SANTOS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MARCIO VASQUES THIBAU DE ALMEID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686.89" table:style-name="ce15">
            <text:p>2686,89</text:p>
          </table:table-cell>
          <table:table-cell office:value-type="float" office:value="24108.17" table:style-name="ce15">
            <text:p>24108,17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76.17" table:style-name="ce15">
            <text:p>-3776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921.75" table:style-name="ce15">
            <text:p>-5921,75</text:p>
          </table:table-cell>
          <table:table-cell office:value-type="float" office:value="18186.419999999998" table:style-name="ce15">
            <text:p>18186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ZENY QUINTANA VILLELA</text:p>
          </table:table-cell>
          <table:table-cell office:value-type="string" table:style-name="ce15">
            <text:p>CHEFE DO SETOR DE CADASTRAMENTO PROCESSUAL - FC-03</text:p>
          </table:table-cell>
          <table:table-cell office:value-type="string" table:style-name="ce15">
            <text:p>SETOR DE CADASTRAMENTO PROCESSUAL</text:p>
          </table:table-cell>
          <table:table-cell office:value-type="float" office:value="2206.85" table:style-name="ce15">
            <text:p>2206,85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2.47" table:style-name="ce15">
            <text:p>152,47</text:p>
          </table:table-cell>
          <table:table-cell office:value-type="float" office:value="5995.9" table:style-name="ce15">
            <text:p>5995,9</text:p>
          </table:table-cell>
          <table:table-cell office:value-type="float" office:value="-366.53" table:style-name="ce15">
            <text:p>-366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66.53" table:style-name="ce15">
            <text:p>-366,53</text:p>
          </table:table-cell>
          <table:table-cell office:value-type="float" office:value="5629.37" table:style-name="ce15">
            <text:p>5629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UY BARBOSA DE MEDEIROS FILH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101.94" table:style-name="ce15">
            <text:p>15101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101.94" table:style-name="ce15">
            <text:p>15101,94</text:p>
          </table:table-cell>
          <table:table-cell office:value-type="float" office:value="0" table:style-name="ce15">
            <text:p>0</text:p>
          </table:table-cell>
          <table:table-cell office:value-type="float" office:value="-1411.32" table:style-name="ce15">
            <text:p>-1411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411.32" table:style-name="ce15">
            <text:p>-1411,32</text:p>
          </table:table-cell>
          <table:table-cell office:value-type="float" office:value="13690.62" table:style-name="ce15">
            <text:p>13690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AMANTHA OLIVEIRA SANTOS</text:p>
          </table:table-cell>
          <table:table-cell office:value-type="string" table:style-name="ce15">
            <text:p>TÉCNICO JUDICIÁRIO - NÍVEL MÉDIO A3</text:p>
          </table:table-cell>
          <table:table-cell office:value-type="string" table:style-name="ce15">
            <text:p>GAB. DESEMBARGADOR NICANOR DE ARAÚJO LIMA</text:p>
          </table:table-cell>
          <table:table-cell office:value-type="float" office:value="12378.18" table:style-name="ce15">
            <text:p>12378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177.08" table:style-name="ce15">
            <text:p>1177,08</text:p>
          </table:table-cell>
          <table:table-cell office:value-type="float" office:value="16704.240000000002" table:style-name="ce15">
            <text:p>16704,24</text:p>
          </table:table-cell>
          <table:table-cell office:value-type="float" office:value="-988.07" table:style-name="ce15">
            <text:p>-988,07</text:p>
          </table:table-cell>
          <table:table-cell office:value-type="float" office:value="-2143.15" table:style-name="ce15">
            <text:p>-2143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131.22" table:style-name="ce15">
            <text:p>-3131,22</text:p>
          </table:table-cell>
          <table:table-cell office:value-type="float" office:value="13573.02" table:style-name="ce15">
            <text:p>13573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AMY ARIEL DE WITT</text:p>
          </table:table-cell>
          <table:table-cell office:value-type="string" table:style-name="ce15">
            <text:p>SERVIDOR ATIVO</text:p>
          </table:table-cell>
          <table:table-cell office:value-type="string" table:style-name="ce15">
            <text:p/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59.61" table:style-name="ce15">
            <text:p>-459,61</text:p>
          </table:table-cell>
          <table:table-cell office:value-type="float" office:value="0" table:style-name="ce15">
            <text:p>0</text:p>
          </table:table-cell>
          <table:table-cell office:value-type="float" office:value="-1297.69" table:style-name="ce15">
            <text:p>-1297,69</text:p>
          </table:table-cell>
          <table:table-cell office:value-type="float" office:value="-1757.3" table:style-name="ce15">
            <text:p>-1757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757.3" table:style-name="ce15">
            <text:p>-1757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ANDRA CORRÊA DA ROS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2484.98" table:style-name="ce15">
            <text:p>2484,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00.1199999999999" table:style-name="ce15">
            <text:p>1300,12</text:p>
          </table:table-cell>
          <table:table-cell office:value-type="float" office:value="28641.87" table:style-name="ce15">
            <text:p>28641,87</text:p>
          </table:table-cell>
          <table:table-cell office:value-type="float" office:value="-2992.13" table:style-name="ce15">
            <text:p>-2992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992.13" table:style-name="ce15">
            <text:p>-2992,13</text:p>
          </table:table-cell>
          <table:table-cell office:value-type="float" office:value="25649.74" table:style-name="ce15">
            <text:p>25649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ANDRA CRISTINA PINHA DE ARAÚJ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87.89" table:style-name="ce15">
            <text:p>787,89</text:p>
          </table:table-cell>
          <table:table-cell office:value-type="float" office:value="16239.16" table:style-name="ce15">
            <text:p>16239,16</text:p>
          </table:table-cell>
          <table:table-cell office:value-type="float" office:value="-1030.21" table:style-name="ce15">
            <text:p>-1030,21</text:p>
          </table:table-cell>
          <table:table-cell office:value-type="float" office:value="-3057.06" table:style-name="ce15">
            <text:p>-3057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087.27" table:style-name="ce15">
            <text:p>-4087,27</text:p>
          </table:table-cell>
          <table:table-cell office:value-type="float" office:value="12151.89" table:style-name="ce15">
            <text:p>12151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ANDRA LÚCIA LOPES TEIXEIR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DIVISÃO DE DOCUMENTAÇÃO E MEMÓRI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4892.21" table:style-name="ce15">
            <text:p>4892,21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76.56" table:style-name="ce15">
            <text:p>1276,56</text:p>
          </table:table-cell>
          <table:table-cell office:value-type="float" office:value="24715.03" table:style-name="ce15">
            <text:p>24715,03</text:p>
          </table:table-cell>
          <table:table-cell office:value-type="float" office:value="-2525.4" table:style-name="ce15">
            <text:p>-2525,4</text:p>
          </table:table-cell>
          <table:table-cell office:value-type="float" office:value="-4330.72" table:style-name="ce15">
            <text:p>-4330,7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856.12" table:style-name="ce15">
            <text:p>-6856,12</text:p>
          </table:table-cell>
          <table:table-cell office:value-type="float" office:value="17858.91" table:style-name="ce15">
            <text:p>17858,9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ANDRA REGINA PAZ DE MOUR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740.26" table:style-name="ce15">
            <text:p>3740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4.19" table:style-name="ce15">
            <text:p>1114,19</text:p>
          </table:table-cell>
          <table:table-cell office:value-type="float" office:value="21077.27" table:style-name="ce15">
            <text:p>21077,27</text:p>
          </table:table-cell>
          <table:table-cell office:value-type="float" office:value="-1774.65" table:style-name="ce15">
            <text:p>-1774,65</text:p>
          </table:table-cell>
          <table:table-cell office:value-type="float" office:value="-3569.49" table:style-name="ce15">
            <text:p>-3569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44.14" table:style-name="ce15">
            <text:p>-5344,14</text:p>
          </table:table-cell>
          <table:table-cell office:value-type="float" office:value="15733.13" table:style-name="ce15">
            <text:p>15733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ANDRA REGINA TASSO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6025.59" table:style-name="ce15">
            <text:p>6025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73.96" table:style-name="ce15">
            <text:p>973,96</text:p>
          </table:table-cell>
          <table:table-cell office:value-type="float" office:value="31856.32" table:style-name="ce15">
            <text:p>31856,32</text:p>
          </table:table-cell>
          <table:table-cell office:value-type="float" office:value="-3622.68" table:style-name="ce15">
            <text:p>-3622,68</text:p>
          </table:table-cell>
          <table:table-cell office:value-type="float" office:value="-6011.95" table:style-name="ce15">
            <text:p>-6011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634.6299999999992" table:style-name="ce15">
            <text:p>-9634,63</text:p>
          </table:table-cell>
          <table:table-cell office:value-type="float" office:value="22221.69" table:style-name="ce15">
            <text:p>22221,6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ANDRO JOÃO ARRUDA VILEL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2726.77" table:style-name="ce15">
            <text:p>2726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66.35" table:style-name="ce15">
            <text:p>566,35</text:p>
          </table:table-cell>
          <table:table-cell office:value-type="float" office:value="17972.84" table:style-name="ce15">
            <text:p>17972,84</text:p>
          </table:table-cell>
          <table:table-cell office:value-type="float" office:value="-1352.82" table:style-name="ce15">
            <text:p>-1352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352.82" table:style-name="ce15">
            <text:p>-1352,82</text:p>
          </table:table-cell>
          <table:table-cell office:value-type="float" office:value="16620.02" table:style-name="ce15">
            <text:p>16620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ARITA MOLINARI MEDEIROS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SGAB/2NJ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41.91" table:style-name="ce15">
            <text:p>1341,91</text:p>
          </table:table-cell>
          <table:table-cell office:value-type="float" office:value="22386.5" table:style-name="ce15">
            <text:p>22386,5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672.58" table:style-name="ce15">
            <text:p>-3672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18.16" table:style-name="ce15">
            <text:p>-5818,16</text:p>
          </table:table-cell>
          <table:table-cell office:value-type="float" office:value="16568.34" table:style-name="ce15">
            <text:p>16568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AULO FIGUEIREDO GUEDES</text:p>
          </table:table-cell>
          <table:table-cell office:value-type="string" table:style-name="ce15">
            <text:p>ASSISTENTE DE DOCUMENTAÇÃO E MEMÓRIA - FC-04</text:p>
          </table:table-cell>
          <table:table-cell office:value-type="string" table:style-name="ce15">
            <text:p>DIVISÃO DE DOCUMENTAÇÃO E MEMÓRIA</text:p>
          </table:table-cell>
          <table:table-cell office:value-type="float" office:value="0" table:style-name="ce15">
            <text:p>0</text:p>
          </table:table-cell>
          <table:table-cell office:value-type="float" office:value="64.87" table:style-name="ce15">
            <text:p>64,87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4516.24" table:style-name="ce15">
            <text:p>4516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516.24" table:style-name="ce15">
            <text:p>4516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EBASTIÃO MARCELO ALMEIDA DA COSTA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1ªVTTL</text:p>
          </table:table-cell>
          <table:table-cell office:value-type="float" office:value="15795.24" table:style-name="ce15">
            <text:p>15795,24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58.25" table:style-name="ce15">
            <text:p>1158,25</text:p>
          </table:table-cell>
          <table:table-cell office:value-type="float" office:value="21312.33" table:style-name="ce15">
            <text:p>21312,33</text:p>
          </table:table-cell>
          <table:table-cell office:value-type="float" office:value="-2075.0300000000002" table:style-name="ce15">
            <text:p>-2075,03</text:p>
          </table:table-cell>
          <table:table-cell office:value-type="float" office:value="-3551.37" table:style-name="ce15">
            <text:p>-3551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626.4" table:style-name="ce15">
            <text:p>-5626,4</text:p>
          </table:table-cell>
          <table:table-cell office:value-type="float" office:value="15685.93" table:style-name="ce15">
            <text:p>15685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ELMA TONDIN ROS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3412.61" table:style-name="ce15">
            <text:p>3412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59.55999999999995" table:style-name="ce15">
            <text:p>559,56</text:p>
          </table:table-cell>
          <table:table-cell office:value-type="float" office:value="18651.89" table:style-name="ce15">
            <text:p>18651,89</text:p>
          </table:table-cell>
          <table:table-cell office:value-type="float" office:value="-1465.98" table:style-name="ce15">
            <text:p>-1465,98</text:p>
          </table:table-cell>
          <table:table-cell office:value-type="float" office:value="-3139.92" table:style-name="ce15">
            <text:p>-3139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605.8999999999996" table:style-name="ce15">
            <text:p>-4605,9</text:p>
          </table:table-cell>
          <table:table-cell office:value-type="float" office:value="14045.99" table:style-name="ce15">
            <text:p>14045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ELZO MOREIRA FERNANDES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7676.84" table:style-name="ce15">
            <text:p>7676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88.83" table:style-name="ce15">
            <text:p>988,83</text:p>
          </table:table-cell>
          <table:table-cell office:value-type="float" office:value="33522.44" table:style-name="ce15">
            <text:p>33522,44</text:p>
          </table:table-cell>
          <table:table-cell office:value-type="float" office:value="-3936.41" table:style-name="ce15">
            <text:p>-3936,41</text:p>
          </table:table-cell>
          <table:table-cell office:value-type="float" office:value="-6955.5" table:style-name="ce15">
            <text:p>-6955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891.91" table:style-name="ce15">
            <text:p>-10891,91</text:p>
          </table:table-cell>
          <table:table-cell office:value-type="float" office:value="22630.53" table:style-name="ce15">
            <text:p>22630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ÉRGIO ANTÔNIO ALBERT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5451.27" table:style-name="ce15">
            <text:p>15451,27</text:p>
          </table:table-cell>
          <table:table-cell office:value-type="float" office:value="792.79" table:style-name="ce15">
            <text:p>792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03.74" table:style-name="ce15">
            <text:p>803,74</text:p>
          </table:table-cell>
          <table:table-cell office:value-type="float" office:value="17047.8" table:style-name="ce15">
            <text:p>17047,8</text:p>
          </table:table-cell>
          <table:table-cell office:value-type="float" office:value="-1161.02" table:style-name="ce15">
            <text:p>-1161,02</text:p>
          </table:table-cell>
          <table:table-cell office:value-type="float" office:value="-3134.83" table:style-name="ce15">
            <text:p>-3134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295.8500000000004" table:style-name="ce15">
            <text:p>-4295,85</text:p>
          </table:table-cell>
          <table:table-cell office:value-type="float" office:value="12751.95" table:style-name="ce15">
            <text:p>12751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ERGIO DE ALBUQUERQUE CABRAL</text:p>
          </table:table-cell>
          <table:table-cell office:value-type="string" table:style-name="ce15">
            <text:p>ANALISTA JUDICIÁRIO - NÍVEL SUPERIOR A3</text:p>
          </table:table-cell>
          <table:table-cell office:value-type="string" table:style-name="ce15">
            <text:p>BIBLIOTECA JUIZ VALENTIN CARRION</text:p>
          </table:table-cell>
          <table:table-cell office:value-type="float" office:value="19023.810000000001" table:style-name="ce15">
            <text:p>19023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21.45" table:style-name="ce15">
            <text:p>1321,45</text:p>
          </table:table-cell>
          <table:table-cell office:value-type="float" office:value="22205.77" table:style-name="ce15">
            <text:p>22205,77</text:p>
          </table:table-cell>
          <table:table-cell office:value-type="float" office:value="-2531.36" table:style-name="ce15">
            <text:p>-2531,36</text:p>
          </table:table-cell>
          <table:table-cell office:value-type="float" office:value="-3522.42" table:style-name="ce15">
            <text:p>-3522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053.78" table:style-name="ce15">
            <text:p>-6053,78</text:p>
          </table:table-cell>
          <table:table-cell office:value-type="float" office:value="16151.99" table:style-name="ce15">
            <text:p>16151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ÉRGIO NUNES CAITANO MINACAPILLI</text:p>
          </table:table-cell>
          <table:table-cell office:value-type="string" table:style-name="ce15">
            <text:p>ASSISTENTE ADMINISTRATIVO - FC-03</text:p>
          </table:table-cell>
          <table:table-cell office:value-type="string" table:style-name="ce15">
            <text:p>GAB. DESEMBARGADOR JOÃO MARCELO BALSANELLI</text:p>
          </table:table-cell>
          <table:table-cell office:value-type="float" office:value="14126.7" table:style-name="ce15">
            <text:p>14126,7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778.57" table:style-name="ce15">
            <text:p>1778,57</text:p>
          </table:table-cell>
          <table:table-cell office:value-type="float" office:value="20830.32" table:style-name="ce15">
            <text:p>20830,32</text:p>
          </table:table-cell>
          <table:table-cell office:value-type="float" office:value="-988.07" table:style-name="ce15">
            <text:p>-988,07</text:p>
          </table:table-cell>
          <table:table-cell office:value-type="float" office:value="-2872.66" table:style-name="ce15">
            <text:p>-2872,6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860.73" table:style-name="ce15">
            <text:p>-3860,73</text:p>
          </table:table-cell>
          <table:table-cell office:value-type="float" office:value="16969.59" table:style-name="ce15">
            <text:p>16969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IDNEI PEREIRA AMORIM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ANDRÉ LUÍS MORAES DE OLIVEIRA</text:p>
          </table:table-cell>
          <table:table-cell office:value-type="float" office:value="26091.25" table:style-name="ce15">
            <text:p>26091,25</text:p>
          </table:table-cell>
          <table:table-cell office:value-type="float" office:value="5936.92" table:style-name="ce15">
            <text:p>5936,92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36" table:style-name="ce15">
            <text:p>1536</text:p>
          </table:table-cell>
          <table:table-cell office:value-type="float" office:value="38299.699999999997" table:style-name="ce15">
            <text:p>38299,7</text:p>
          </table:table-cell>
          <table:table-cell office:value-type="float" office:value="-988.07" table:style-name="ce15">
            <text:p>-988,07</text:p>
          </table:table-cell>
          <table:table-cell office:value-type="float" office:value="-7878.21" table:style-name="ce15">
            <text:p>-7878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866.2800000000007" table:style-name="ce15">
            <text:p>-8866,28</text:p>
          </table:table-cell>
          <table:table-cell office:value-type="float" office:value="29433.42" table:style-name="ce15">
            <text:p>29433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IDONIA BOGORNI HERMANN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27284.37" table:style-name="ce15">
            <text:p>27284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7284.37" table:style-name="ce15">
            <text:p>27284,37</text:p>
          </table:table-cell>
          <table:table-cell office:value-type="float" office:value="-2982.67" table:style-name="ce15">
            <text:p>-2982,67</text:p>
          </table:table-cell>
          <table:table-cell office:value-type="float" office:value="-5250.64" table:style-name="ce15">
            <text:p>-5250,6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233.31" table:style-name="ce15">
            <text:p>-8233,31</text:p>
          </table:table-cell>
          <table:table-cell office:value-type="float" office:value="19051.060000000001" table:style-name="ce15">
            <text:p>19051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ILONY CÁSSIA SILVÉRIO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5628.32" table:style-name="ce15">
            <text:p>25628,32</text:p>
          </table:table-cell>
          <table:table-cell office:value-type="float" office:value="3550.38" table:style-name="ce15">
            <text:p>3550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67.17" table:style-name="ce15">
            <text:p>1367,17</text:p>
          </table:table-cell>
          <table:table-cell office:value-type="float" office:value="30545.87" table:style-name="ce15">
            <text:p>30545,87</text:p>
          </table:table-cell>
          <table:table-cell office:value-type="float" office:value="-3298.98" table:style-name="ce15">
            <text:p>-3298,98</text:p>
          </table:table-cell>
          <table:table-cell office:value-type="float" office:value="-6208.19" table:style-name="ce15">
            <text:p>-6208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507.17" table:style-name="ce15">
            <text:p>-9507,17</text:p>
          </table:table-cell>
          <table:table-cell office:value-type="float" office:value="21038.7" table:style-name="ce15">
            <text:p>21038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ILVANA APARECIDA DE FREITAS MEDINA DE MEL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22031.07" table:style-name="ce15">
            <text:p>22031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2031.07" table:style-name="ce15">
            <text:p>22031,07</text:p>
          </table:table-cell>
          <table:table-cell office:value-type="float" office:value="0" table:style-name="ce15">
            <text:p>0</text:p>
          </table:table-cell>
          <table:table-cell office:value-type="float" office:value="-3247.42" table:style-name="ce15">
            <text:p>-3247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247.42" table:style-name="ce15">
            <text:p>-3247,42</text:p>
          </table:table-cell>
          <table:table-cell office:value-type="float" office:value="18783.650000000001" table:style-name="ce15">
            <text:p>18783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ILVANA ARRUDA RONDON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4036.56" table:style-name="ce15">
            <text:p>4036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51.66" table:style-name="ce15">
            <text:p>951,66</text:p>
          </table:table-cell>
          <table:table-cell office:value-type="float" office:value="29844.99" table:style-name="ce15">
            <text:p>29844,99</text:p>
          </table:table-cell>
          <table:table-cell office:value-type="float" office:value="-3248.14" table:style-name="ce15">
            <text:p>-3248,14</text:p>
          </table:table-cell>
          <table:table-cell office:value-type="float" office:value="-6143.7" table:style-name="ce15">
            <text:p>-6143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391.84" table:style-name="ce15">
            <text:p>-9391,84</text:p>
          </table:table-cell>
          <table:table-cell office:value-type="float" office:value="20453.150000000001" table:style-name="ce15">
            <text:p>20453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ILVANA DE FREITAS AGUILAR MARUYAM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COXI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70.23" table:style-name="ce15">
            <text:p>1370,23</text:p>
          </table:table-cell>
          <table:table-cell office:value-type="float" office:value="22414.82" table:style-name="ce15">
            <text:p>22414,82</text:p>
          </table:table-cell>
          <table:table-cell office:value-type="float" office:value="-988.07" table:style-name="ce15">
            <text:p>-988,07</text:p>
          </table:table-cell>
          <table:table-cell office:value-type="float" office:value="-3990.9" table:style-name="ce15">
            <text:p>-3990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978.97" table:style-name="ce15">
            <text:p>-4978,97</text:p>
          </table:table-cell>
          <table:table-cell office:value-type="float" office:value="17435.849999999999" table:style-name="ce15">
            <text:p>17435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ILVIA NANCI VILARDO LOURENÇO DE FIGUEIREDO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NÚCLEO DE SAÚDE E PROGRAMAS ASSISTENCIAIS</text:p>
          </table:table-cell>
          <table:table-cell office:value-type="float" office:value="26786.18" table:style-name="ce15">
            <text:p>26786,18</text:p>
          </table:table-cell>
          <table:table-cell office:value-type="float" office:value="364.63" table:style-name="ce15">
            <text:p>364,63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83" table:style-name="ce15">
            <text:p>1383</text:p>
          </table:table-cell>
          <table:table-cell office:value-type="float" office:value="30394.32" table:style-name="ce15">
            <text:p>30394,32</text:p>
          </table:table-cell>
          <table:table-cell office:value-type="float" office:value="-988.07" table:style-name="ce15">
            <text:p>-988,07</text:p>
          </table:table-cell>
          <table:table-cell office:value-type="float" office:value="-5948.81" table:style-name="ce15">
            <text:p>-5948,8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936.88" table:style-name="ce15">
            <text:p>-6936,88</text:p>
          </table:table-cell>
          <table:table-cell office:value-type="float" office:value="23457.439999999999" table:style-name="ce15">
            <text:p>23457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ÍLVIA RENATA ROCHA PEREIRA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/>
          </table:table-cell>
          <table:table-cell office:value-type="float" office:value="25011.08" table:style-name="ce15">
            <text:p>25011,08</text:p>
          </table:table-cell>
          <table:table-cell office:value-type="float" office:value="4629.66" table:style-name="ce15">
            <text:p>4629,66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25.0999999999999" table:style-name="ce15">
            <text:p>1025,1</text:p>
          </table:table-cell>
          <table:table-cell office:value-type="float" office:value="32526.35" table:style-name="ce15">
            <text:p>32526,35</text:p>
          </table:table-cell>
          <table:table-cell office:value-type="float" office:value="-5012.88" table:style-name="ce15">
            <text:p>-5012,88</text:p>
          </table:table-cell>
          <table:table-cell office:value-type="float" office:value="-5811.79" table:style-name="ce15">
            <text:p>-5811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824.67" table:style-name="ce15">
            <text:p>-10824,67</text:p>
          </table:table-cell>
          <table:table-cell office:value-type="float" office:value="21701.68" table:style-name="ce15">
            <text:p>21701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ILVIA UARA PORTILHO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TOMÁS BAWDEN DE CASTRO SILVA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58.19" table:style-name="ce15">
            <text:p>1258,19</text:p>
          </table:table-cell>
          <table:table-cell office:value-type="float" office:value="22370.85" table:style-name="ce15">
            <text:p>22370,85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43.44" table:style-name="ce15">
            <text:p>-3743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89.02" table:style-name="ce15">
            <text:p>-5889,02</text:p>
          </table:table-cell>
          <table:table-cell office:value-type="float" office:value="16481.830000000002" table:style-name="ce15">
            <text:p>16481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ÍLVIO BARBOZA CAÇÃO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/>
          </table:table-cell>
          <table:table-cell office:value-type="float" office:value="14568.19" table:style-name="ce15">
            <text:p>14568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91.82" table:style-name="ce15">
            <text:p>1591,82</text:p>
          </table:table-cell>
          <table:table-cell office:value-type="float" office:value="18020.52" table:style-name="ce15">
            <text:p>18020,52</text:p>
          </table:table-cell>
          <table:table-cell office:value-type="float" office:value="-988.07" table:style-name="ce15">
            <text:p>-988,07</text:p>
          </table:table-cell>
          <table:table-cell office:value-type="float" office:value="-2655.5" table:style-name="ce15">
            <text:p>-2655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643.57" table:style-name="ce15">
            <text:p>-3643,57</text:p>
          </table:table-cell>
          <table:table-cell office:value-type="float" office:value="14376.95" table:style-name="ce15">
            <text:p>14376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ILVIO HENRIQUE LEMOS</text:p>
          </table:table-cell>
          <table:table-cell office:value-type="string" table:style-name="ce15">
            <text:p>CONCILIADOR - FC-04</text:p>
          </table:table-cell>
          <table:table-cell office:value-type="string" table:style-name="ce15">
            <text:p>NÚCLEO DE APOIO AO CEJUSC-JT/1º GRAU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99.75" table:style-name="ce15">
            <text:p>1499,75</text:p>
          </table:table-cell>
          <table:table-cell office:value-type="float" office:value="31949.84" table:style-name="ce15">
            <text:p>31949,84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5884.46" table:style-name="ce15">
            <text:p>-5884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581.9500000000007" table:style-name="ce15">
            <text:p>-9581,95</text:p>
          </table:table-cell>
          <table:table-cell office:value-type="float" office:value="22367.89" table:style-name="ce15">
            <text:p>22367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IMONE CARVALHO DE FREITAS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O TRIBUNAL PLEN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6153.57" table:style-name="ce15">
            <text:p>6153,57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269.08999999999997" table:style-name="ce15">
            <text:p>269,09</text:p>
          </table:table-cell>
          <table:table-cell office:value-type="float" office:value="1182.1500000000001" table:style-name="ce15">
            <text:p>1182,15</text:p>
          </table:table-cell>
          <table:table-cell office:value-type="float" office:value="25688.14" table:style-name="ce15">
            <text:p>25688,14</text:p>
          </table:table-cell>
          <table:table-cell office:value-type="float" office:value="-2708.72" table:style-name="ce15">
            <text:p>-2708,72</text:p>
          </table:table-cell>
          <table:table-cell office:value-type="float" office:value="-4563.5" table:style-name="ce15">
            <text:p>-4563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272.22" table:style-name="ce15">
            <text:p>-7272,22</text:p>
          </table:table-cell>
          <table:table-cell office:value-type="float" office:value="18415.919999999998" table:style-name="ce15">
            <text:p>18415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IMONE DUTRA BARBOS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085.22" table:style-name="ce15">
            <text:p>24085,22</text:p>
          </table:table-cell>
          <table:table-cell office:value-type="float" office:value="1574.48" table:style-name="ce15">
            <text:p>1574,4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99.47" table:style-name="ce15">
            <text:p>899,47</text:p>
          </table:table-cell>
          <table:table-cell office:value-type="float" office:value="26559.17" table:style-name="ce15">
            <text:p>26559,17</text:p>
          </table:table-cell>
          <table:table-cell office:value-type="float" office:value="-2714.6" table:style-name="ce15">
            <text:p>-2714,6</text:p>
          </table:table-cell>
          <table:table-cell office:value-type="float" office:value="-5401.17" table:style-name="ce15">
            <text:p>-5401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115.77" table:style-name="ce15">
            <text:p>-8115,77</text:p>
          </table:table-cell>
          <table:table-cell office:value-type="float" office:value="18443.400000000001" table:style-name="ce15">
            <text:p>18443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IRLEY RODRIGUES ÁLVARES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3492.18" table:style-name="ce15">
            <text:p>3492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14.96" table:style-name="ce15">
            <text:p>614,96</text:p>
          </table:table-cell>
          <table:table-cell office:value-type="float" office:value="18786.86" table:style-name="ce15">
            <text:p>18786,86</text:p>
          </table:table-cell>
          <table:table-cell office:value-type="float" office:value="-1479.11" table:style-name="ce15">
            <text:p>-1479,11</text:p>
          </table:table-cell>
          <table:table-cell office:value-type="float" office:value="-3158.19" table:style-name="ce15">
            <text:p>-3158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637.3" table:style-name="ce15">
            <text:p>-4637,3</text:p>
          </table:table-cell>
          <table:table-cell office:value-type="float" office:value="14149.56" table:style-name="ce15">
            <text:p>14149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OLANGE RIBEIRO CHAVES FERREIRA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10401.379999999999" table:style-name="ce15">
            <text:p>10401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401.379999999999" table:style-name="ce15">
            <text:p>10401,38</text:p>
          </table:table-cell>
          <table:table-cell office:value-type="float" office:value="-279.24" table:style-name="ce15">
            <text:p>-279,24</text:p>
          </table:table-cell>
          <table:table-cell office:value-type="float" office:value="-1784.67" table:style-name="ce15">
            <text:p>-1784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063.91" table:style-name="ce15">
            <text:p>-2063,91</text:p>
          </table:table-cell>
          <table:table-cell office:value-type="float" office:value="8337.4699999999993" table:style-name="ce15">
            <text:p>8337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ONIA APARECIDA BITENCOURT PAES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14679.72" table:style-name="ce15">
            <text:p>14679,72</text:p>
          </table:table-cell>
          <table:table-cell office:value-type="float" office:value="61.17" table:style-name="ce15">
            <text:p>61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45.97" table:style-name="ce15">
            <text:p>545,97</text:p>
          </table:table-cell>
          <table:table-cell office:value-type="float" office:value="15286.86" table:style-name="ce15">
            <text:p>15286,86</text:p>
          </table:table-cell>
          <table:table-cell office:value-type="float" office:value="-912.99" table:style-name="ce15">
            <text:p>-912,99</text:p>
          </table:table-cell>
          <table:table-cell office:value-type="float" office:value="-2893.94" table:style-name="ce15">
            <text:p>-2893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806.93" table:style-name="ce15">
            <text:p>-3806,93</text:p>
          </table:table-cell>
          <table:table-cell office:value-type="float" office:value="11479.93" table:style-name="ce15">
            <text:p>11479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ÔNIA MARIA ESTRIOTTO DA SILV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MNOV</text:p>
          </table:table-cell>
          <table:table-cell office:value-type="float" office:value="3899.37" table:style-name="ce15">
            <text:p>3899,3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8350.74" table:style-name="ce15">
            <text:p>8350,74</text:p>
          </table:table-cell>
          <table:table-cell office:value-type="float" office:value="-545.91" table:style-name="ce15">
            <text:p>-545,91</text:p>
          </table:table-cell>
          <table:table-cell office:value-type="float" office:value="-556.86" table:style-name="ce15">
            <text:p>-556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102.77" table:style-name="ce15">
            <text:p>-1102,77</text:p>
          </table:table-cell>
          <table:table-cell office:value-type="float" office:value="7247.97" table:style-name="ce15">
            <text:p>7247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UELI APARECIDA MARQUES LUIZ COST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4379.07" table:style-name="ce15">
            <text:p>4379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77.68" table:style-name="ce15">
            <text:p>977,68</text:p>
          </table:table-cell>
          <table:table-cell office:value-type="float" office:value="30213.52" table:style-name="ce15">
            <text:p>30213,52</text:p>
          </table:table-cell>
          <table:table-cell office:value-type="float" office:value="-3309.84" table:style-name="ce15">
            <text:p>-3309,84</text:p>
          </table:table-cell>
          <table:table-cell office:value-type="float" office:value="-6220.92" table:style-name="ce15">
            <text:p>-6220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530.76" table:style-name="ce15">
            <text:p>-9530,76</text:p>
          </table:table-cell>
          <table:table-cell office:value-type="float" office:value="20682.759999999998" table:style-name="ce15">
            <text:p>20682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SUELI HENRIQUE DE JESUS DE SOUZ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BAT</text:p>
          </table:table-cell>
          <table:table-cell office:value-type="float" office:value="4079.37" table:style-name="ce15">
            <text:p>4079,37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97.03" table:style-name="ce15">
            <text:p>197,03</text:p>
          </table:table-cell>
          <table:table-cell office:value-type="float" office:value="8635.24" table:style-name="ce15">
            <text:p>8635,24</text:p>
          </table:table-cell>
          <table:table-cell office:value-type="float" office:value="-722.38" table:style-name="ce15">
            <text:p>-722,38</text:p>
          </table:table-cell>
          <table:table-cell office:value-type="float" office:value="-598.65" table:style-name="ce15">
            <text:p>-598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321.03" table:style-name="ce15">
            <text:p>-1321,03</text:p>
          </table:table-cell>
          <table:table-cell office:value-type="float" office:value="7314.21" table:style-name="ce15">
            <text:p>7314,2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ACIANA DA ROCH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4ªVTCG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31.7" table:style-name="ce15">
            <text:p>31,7</text:p>
          </table:table-cell>
          <table:table-cell office:value-type="float" office:value="1258.19" table:style-name="ce15">
            <text:p>1258,19</text:p>
          </table:table-cell>
          <table:table-cell office:value-type="float" office:value="22402.55" table:style-name="ce15">
            <text:p>22402,55</text:p>
          </table:table-cell>
          <table:table-cell office:value-type="float" office:value="-988.07" table:style-name="ce15">
            <text:p>-988,07</text:p>
          </table:table-cell>
          <table:table-cell office:value-type="float" office:value="-3932.8" table:style-name="ce15">
            <text:p>-3932,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920.87" table:style-name="ce15">
            <text:p>-4920,87</text:p>
          </table:table-cell>
          <table:table-cell office:value-type="float" office:value="17481.68" table:style-name="ce15">
            <text:p>17481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ALES MARTINS RODOVALHO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9901.7900000000009" table:style-name="ce15">
            <text:p>9901,7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901.7900000000009" table:style-name="ce15">
            <text:p>9901,79</text:p>
          </table:table-cell>
          <table:table-cell office:value-type="float" office:value="-874.17" table:style-name="ce15">
            <text:p>-874,17</text:p>
          </table:table-cell>
          <table:table-cell office:value-type="float" office:value="-1573.87" table:style-name="ce15">
            <text:p>-1573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2448.04" table:style-name="ce15">
            <text:p>-2448,04</text:p>
          </table:table-cell>
          <table:table-cell office:value-type="float" office:value="7453.75" table:style-name="ce15">
            <text:p>7453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ALITA GUERR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84.18" table:style-name="ce15">
            <text:p>1384,18</text:p>
          </table:table-cell>
          <table:table-cell office:value-type="float" office:value="22805.46" table:style-name="ce15">
            <text:p>22805,46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880.45" table:style-name="ce15">
            <text:p>-3880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026.03" table:style-name="ce15">
            <text:p>-6026,03</text:p>
          </table:table-cell>
          <table:table-cell office:value-type="float" office:value="16779.43" table:style-name="ce15">
            <text:p>16779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ÂNIA GOMES DA ROCH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A 4ªVTCG</text:p>
          </table:table-cell>
          <table:table-cell office:value-type="float" office:value="15451.27" table:style-name="ce15">
            <text:p>15451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311.78" table:style-name="ce15">
            <text:p>17311,78</text:p>
          </table:table-cell>
          <table:table-cell office:value-type="float" office:value="-2018.28" table:style-name="ce15">
            <text:p>-2018,28</text:p>
          </table:table-cell>
          <table:table-cell office:value-type="float" office:value="-2785.34" table:style-name="ce15">
            <text:p>-2785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803.62" table:style-name="ce15">
            <text:p>-4803,62</text:p>
          </table:table-cell>
          <table:table-cell office:value-type="float" office:value="12508.16" table:style-name="ce15">
            <text:p>12508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ÂNIA MARIA BARBIÉRI SALLES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1028.8900000000001" table:style-name="ce15">
            <text:p>1028,89</text:p>
          </table:table-cell>
          <table:table-cell office:value-type="float" office:value="1293.07" table:style-name="ce15">
            <text:p>1293,07</text:p>
          </table:table-cell>
          <table:table-cell office:value-type="float" office:value="23212.240000000002" table:style-name="ce15">
            <text:p>23212,24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4017.37" table:style-name="ce15">
            <text:p>-4017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62.95" table:style-name="ce15">
            <text:p>-6162,95</text:p>
          </table:table-cell>
          <table:table-cell office:value-type="float" office:value="17049.29" table:style-name="ce15">
            <text:p>17049,2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ANILMA MARIA DA SILVA MARTINS GUEDES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CENTRAL DE MANDADOS E APOIO DA VTPPOR</text:p>
          </table:table-cell>
          <table:table-cell office:value-type="float" office:value="29449.37" table:style-name="ce15">
            <text:p>29449,37</text:p>
          </table:table-cell>
          <table:table-cell office:value-type="float" office:value="6139.71" table:style-name="ce15">
            <text:p>6139,71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10.33" table:style-name="ce15">
            <text:p>1510,33</text:p>
          </table:table-cell>
          <table:table-cell office:value-type="float" office:value="38959.919999999998" table:style-name="ce15">
            <text:p>38959,92</text:p>
          </table:table-cell>
          <table:table-cell office:value-type="float" office:value="-4559.92" table:style-name="ce15">
            <text:p>-4559,92</text:p>
          </table:table-cell>
          <table:table-cell office:value-type="float" office:value="-7520.01" table:style-name="ce15">
            <text:p>-7520,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2079.93" table:style-name="ce15">
            <text:p>-12079,93</text:p>
          </table:table-cell>
          <table:table-cell office:value-type="float" office:value="26879.99" table:style-name="ce15">
            <text:p>26879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ATIENE MAGNO MORAIS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1ªVTCG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2.53" table:style-name="ce15">
            <text:p>92,53</text:p>
          </table:table-cell>
          <table:table-cell office:value-type="float" office:value="2590.86" table:style-name="ce15">
            <text:p>2590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2590.86" table:style-name="ce15">
            <text:p>2590,86</text:p>
          </table:table-cell>
          <table:table-cell office:value-type="float" office:value="16881.64" table:style-name="ce15">
            <text:p>16881,64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AYNANN QUINTANA DO AMARAL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12969.37" table:style-name="ce15">
            <text:p>12969,3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79.16" table:style-name="ce15">
            <text:p>1579,16</text:p>
          </table:table-cell>
          <table:table-cell office:value-type="float" office:value="19284.060000000001" table:style-name="ce15">
            <text:p>19284,06</text:p>
          </table:table-cell>
          <table:table-cell office:value-type="float" office:value="-988.07" table:style-name="ce15">
            <text:p>-988,07</text:p>
          </table:table-cell>
          <table:table-cell office:value-type="float" office:value="-3015.33" table:style-name="ce15">
            <text:p>-3015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003.4" table:style-name="ce15">
            <text:p>-4003,4</text:p>
          </table:table-cell>
          <table:table-cell office:value-type="float" office:value="15280.66" table:style-name="ce15">
            <text:p>15280,6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ELMA DE SOUZA MAT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5628.32" table:style-name="ce15">
            <text:p>25628,32</text:p>
          </table:table-cell>
          <table:table-cell office:value-type="float" office:value="5050.47" table:style-name="ce15">
            <text:p>5050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78.33" table:style-name="ce15">
            <text:p>1378,33</text:p>
          </table:table-cell>
          <table:table-cell office:value-type="float" office:value="32057.119999999999" table:style-name="ce15">
            <text:p>32057,12</text:p>
          </table:table-cell>
          <table:table-cell office:value-type="float" office:value="-3584" table:style-name="ce15">
            <text:p>-3584</text:p>
          </table:table-cell>
          <table:table-cell office:value-type="float" office:value="-6018.74" table:style-name="ce15">
            <text:p>-6018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602.74" table:style-name="ce15">
            <text:p>-9602,74</text:p>
          </table:table-cell>
          <table:table-cell office:value-type="float" office:value="22454.38" table:style-name="ce15">
            <text:p>22454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EREZINHA MARIA DE SOUZA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ÇÃO DE FORMAÇÃO E DESENVOLVIMENTO DE SERVIDORE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3445.15" table:style-name="ce15">
            <text:p>3445,15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67.19" table:style-name="ce15">
            <text:p>1367,19</text:p>
          </table:table-cell>
          <table:table-cell office:value-type="float" office:value="26233.62" table:style-name="ce15">
            <text:p>26233,62</text:p>
          </table:table-cell>
          <table:table-cell office:value-type="float" office:value="-2703.33" table:style-name="ce15">
            <text:p>-2703,33</text:p>
          </table:table-cell>
          <table:table-cell office:value-type="float" office:value="-4622.3500000000004" table:style-name="ce15">
            <text:p>-4622,3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325.68" table:style-name="ce15">
            <text:p>-7325,68</text:p>
          </table:table-cell>
          <table:table-cell office:value-type="float" office:value="18907.939999999999" table:style-name="ce15">
            <text:p>18907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HAIS DO REGO MONTEIRO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CÉSAR PALUMBO FERNANDES</text:p>
          </table:table-cell>
          <table:table-cell office:value-type="float" office:value="24856.77" table:style-name="ce15">
            <text:p>24856,7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035.8399999999999" table:style-name="ce15">
            <text:p>1035,84</text:p>
          </table:table-cell>
          <table:table-cell office:value-type="float" office:value="31916.61" table:style-name="ce15">
            <text:p>31916,61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5683.58" table:style-name="ce15">
            <text:p>-5683,5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253.76" table:style-name="ce15">
            <text:p>-9253,76</text:p>
          </table:table-cell>
          <table:table-cell office:value-type="float" office:value="22662.85" table:style-name="ce15">
            <text:p>22662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HAIS NUNES DA SILVA SANTOS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ÇÃO DE FORMAÇÃO E DESENVOLVIMENTO DE MAGISTRADOS</text:p>
          </table:table-cell>
          <table:table-cell office:value-type="float" office:value="10699.89" table:style-name="ce15">
            <text:p>10699,89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55.4100000000001" table:style-name="ce15">
            <text:p>1255,41</text:p>
          </table:table-cell>
          <table:table-cell office:value-type="float" office:value="16690.830000000002" table:style-name="ce15">
            <text:p>16690,83</text:p>
          </table:table-cell>
          <table:table-cell office:value-type="float" office:value="-1243.47" table:style-name="ce15">
            <text:p>-1243,47</text:p>
          </table:table-cell>
          <table:table-cell office:value-type="float" office:value="-2430.2800000000002" table:style-name="ce15">
            <text:p>-2430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673.75" table:style-name="ce15">
            <text:p>-3673,75</text:p>
          </table:table-cell>
          <table:table-cell office:value-type="float" office:value="13017.08" table:style-name="ce15">
            <text:p>13017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HAIS VIOTTO HAYASIDA</text:p>
          </table:table-cell>
          <table:table-cell office:value-type="string" table:style-name="ce15">
            <text:p>ASSISTENTE DE APOIO JUDICIÁRIO - FC-04</text:p>
          </table:table-cell>
          <table:table-cell office:value-type="string" table:style-name="ce15">
            <text:p>NÚCLEO DE CONTADORIA E APOIO JUDICIÁRIO</text:p>
          </table:table-cell>
          <table:table-cell office:value-type="float" office:value="14894.4" table:style-name="ce15">
            <text:p>14894,4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3148.98" table:style-name="ce15">
            <text:p>3148,98</text:p>
          </table:table-cell>
          <table:table-cell office:value-type="float" office:value="135.04" table:style-name="ce15">
            <text:p>135,04</text:p>
          </table:table-cell>
          <table:table-cell office:value-type="float" office:value="1624.73" table:style-name="ce15">
            <text:p>1624,73</text:p>
          </table:table-cell>
          <table:table-cell office:value-type="float" office:value="22301.48" table:style-name="ce15">
            <text:p>22301,48</text:p>
          </table:table-cell>
          <table:table-cell office:value-type="float" office:value="-988.07" table:style-name="ce15">
            <text:p>-988,07</text:p>
          </table:table-cell>
          <table:table-cell office:value-type="float" office:value="-3496.86" table:style-name="ce15">
            <text:p>-3496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484.93" table:style-name="ce15">
            <text:p>-4484,93</text:p>
          </table:table-cell>
          <table:table-cell office:value-type="float" office:value="17816.55" table:style-name="ce15">
            <text:p>17816,5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HAYANNE ALLINE SANTIAGO RAMOS</text:p>
          </table:table-cell>
          <table:table-cell office:value-type="string" table:style-name="ce15">
            <text:p>ASSESSOR - CJ-02</text:p>
          </table:table-cell>
          <table:table-cell office:value-type="string" table:style-name="ce15">
            <text:p>GAB. DESEMBARGADOR TOMÁS BAWDEN DE CASTRO SILVA</text:p>
          </table:table-cell>
          <table:table-cell office:value-type="float" office:value="15605.58" table:style-name="ce15">
            <text:p>15605,58</text:p>
          </table:table-cell>
          <table:table-cell office:value-type="float" office:value="0" table:style-name="ce15">
            <text:p>0</text:p>
          </table:table-cell>
          <table:table-cell office:value-type="float" office:value="9528.81" table:style-name="ce15">
            <text:p>9528,81</text:p>
          </table:table-cell>
          <table:table-cell office:value-type="float" office:value="3148.98" table:style-name="ce15">
            <text:p>3148,98</text:p>
          </table:table-cell>
          <table:table-cell office:value-type="float" office:value="620.6" table:style-name="ce15">
            <text:p>620,6</text:p>
          </table:table-cell>
          <table:table-cell office:value-type="float" office:value="1217.96" table:style-name="ce15">
            <text:p>1217,96</text:p>
          </table:table-cell>
          <table:table-cell office:value-type="float" office:value="30121.93" table:style-name="ce15">
            <text:p>30121,93</text:p>
          </table:table-cell>
          <table:table-cell office:value-type="float" office:value="-2018.28" table:style-name="ce15">
            <text:p>-2018,28</text:p>
          </table:table-cell>
          <table:table-cell office:value-type="float" office:value="-5396.06" table:style-name="ce15">
            <text:p>-5396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414.34" table:style-name="ce15">
            <text:p>-7414,34</text:p>
          </table:table-cell>
          <table:table-cell office:value-type="float" office:value="22707.59" table:style-name="ce15">
            <text:p>22707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HAYS FERREIRA DE SOUZA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GABINETE DE JUIZ TITULAR DA VTNAND</text:p>
          </table:table-cell>
          <table:table-cell office:value-type="float" office:value="25319.7" table:style-name="ce15">
            <text:p>25319,7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27.92" table:style-name="ce15">
            <text:p>1127,92</text:p>
          </table:table-cell>
          <table:table-cell office:value-type="float" office:value="31183.15" table:style-name="ce15">
            <text:p>31183,15</text:p>
          </table:table-cell>
          <table:table-cell office:value-type="float" office:value="-3570.18" table:style-name="ce15">
            <text:p>-3570,18</text:p>
          </table:table-cell>
          <table:table-cell office:value-type="float" office:value="-5863.02" table:style-name="ce15">
            <text:p>-5863,0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433.2000000000007" table:style-name="ce15">
            <text:p>-9433,2</text:p>
          </table:table-cell>
          <table:table-cell office:value-type="float" office:value="21749.95" table:style-name="ce15">
            <text:p>21749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HIAGO GARCIA NUNES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CRETARIA DE GESTÃO DE PESSOA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109.63" table:style-name="ce15">
            <text:p>109,63</text:p>
          </table:table-cell>
          <table:table-cell office:value-type="float" office:value="455.43" table:style-name="ce15">
            <text:p>455,43</text:p>
          </table:table-cell>
          <table:table-cell office:value-type="float" office:value="19111.32" table:style-name="ce15">
            <text:p>19111,32</text:p>
          </table:table-cell>
          <table:table-cell office:value-type="float" office:value="-988.07" table:style-name="ce15">
            <text:p>-988,07</text:p>
          </table:table-cell>
          <table:table-cell office:value-type="float" office:value="-3222" table:style-name="ce15">
            <text:p>-322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210.07" table:style-name="ce15">
            <text:p>-4210,07</text:p>
          </table:table-cell>
          <table:table-cell office:value-type="float" office:value="14901.25" table:style-name="ce15">
            <text:p>14901,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HIAGO HENRIQUE AUGUSTO</text:p>
          </table:table-cell>
          <table:table-cell office:value-type="string" table:style-name="ce15">
            <text:p>ANALISTA JUDICIÁRIO - NÍVEL SUPERIOR A4</text:p>
          </table:table-cell>
          <table:table-cell office:value-type="string" table:style-name="ce15">
            <text:p>CENTRAL DE MANDADOS E APOIO DA VTNAND</text:p>
          </table:table-cell>
          <table:table-cell office:value-type="float" office:value="22617.09" table:style-name="ce15">
            <text:p>22617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08.85" table:style-name="ce15">
            <text:p>1608,85</text:p>
          </table:table-cell>
          <table:table-cell office:value-type="float" office:value="26086.45" table:style-name="ce15">
            <text:p>26086,45</text:p>
          </table:table-cell>
          <table:table-cell office:value-type="float" office:value="-988.07" table:style-name="ce15">
            <text:p>-988,07</text:p>
          </table:table-cell>
          <table:table-cell office:value-type="float" office:value="-4719.51" table:style-name="ce15">
            <text:p>-4719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707.58" table:style-name="ce15">
            <text:p>-5707,58</text:p>
          </table:table-cell>
          <table:table-cell office:value-type="float" office:value="20378.87" table:style-name="ce15">
            <text:p>20378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HIAGO LUIZ FREIRE OLIVEIRA</text:p>
          </table:table-cell>
          <table:table-cell office:value-type="string" table:style-name="ce15">
            <text:p>TÉCNICO JUDICIÁRIO - NÍVEL MÉDIO A4</text:p>
          </table:table-cell>
          <table:table-cell office:value-type="string" table:style-name="ce15">
            <text:p>SECRETARIA DA 5ªVTCG</text:p>
          </table:table-cell>
          <table:table-cell office:value-type="float" office:value="12812.07" table:style-name="ce15">
            <text:p>12812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121.65" table:style-name="ce15">
            <text:p>121,65</text:p>
          </table:table-cell>
          <table:table-cell office:value-type="float" office:value="965.49" table:style-name="ce15">
            <text:p>965,49</text:p>
          </table:table-cell>
          <table:table-cell office:value-type="float" office:value="15759.72" table:style-name="ce15">
            <text:p>15759,72</text:p>
          </table:table-cell>
          <table:table-cell office:value-type="float" office:value="-988.07" table:style-name="ce15">
            <text:p>-988,07</text:p>
          </table:table-cell>
          <table:table-cell office:value-type="float" office:value="-2241.5100000000002" table:style-name="ce15">
            <text:p>-2241,5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229.58" table:style-name="ce15">
            <text:p>-3229,58</text:p>
          </table:table-cell>
          <table:table-cell office:value-type="float" office:value="12530.14" table:style-name="ce15">
            <text:p>12530,1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HIAGO OLIVEIRA DO NASCIMENTO</text:p>
          </table:table-cell>
          <table:table-cell office:value-type="string" table:style-name="ce15">
            <text:p>COORDENADOR - CJ-02</text:p>
          </table:table-cell>
          <table:table-cell office:value-type="string" table:style-name="ce15">
            <text:p>COORDENADORIA DE CADASTRO E REMUNERAÇÃO DE PESSOAL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9528.81" table:style-name="ce15">
            <text:p>9528,81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4238.57" table:style-name="ce15">
            <text:p>4238,57</text:p>
          </table:table-cell>
          <table:table-cell office:value-type="float" office:value="33602.11" table:style-name="ce15">
            <text:p>33602,11</text:p>
          </table:table-cell>
          <table:table-cell office:value-type="float" office:value="-988.07" table:style-name="ce15">
            <text:p>-988,07</text:p>
          </table:table-cell>
          <table:table-cell office:value-type="float" office:value="-5924.28" table:style-name="ce15">
            <text:p>-5924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912.35" table:style-name="ce15">
            <text:p>-6912,35</text:p>
          </table:table-cell>
          <table:table-cell office:value-type="float" office:value="26689.759999999998" table:style-name="ce15">
            <text:p>26689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IAGO MARCHERT POSSARI</text:p>
          </table:table-cell>
          <table:table-cell office:value-type="string" table:style-name="ce15">
            <text:p>ASSISTENTE DE JUIZ - FC-05</text:p>
          </table:table-cell>
          <table:table-cell office:value-type="string" table:style-name="ce15">
            <text:p>SETOR DE ASSISTENTES DE JUIZ SUBSTITUTO</text:p>
          </table:table-cell>
          <table:table-cell office:value-type="float" office:value="26710.39" table:style-name="ce15">
            <text:p>26710,39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13.7" table:style-name="ce15">
            <text:p>1513,7</text:p>
          </table:table-cell>
          <table:table-cell office:value-type="float" office:value="32959.620000000003" table:style-name="ce15">
            <text:p>32959,62</text:p>
          </table:table-cell>
          <table:table-cell office:value-type="float" office:value="-988.07" table:style-name="ce15">
            <text:p>-988,07</text:p>
          </table:table-cell>
          <table:table-cell office:value-type="float" office:value="-6903.4" table:style-name="ce15">
            <text:p>-6903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7891.47" table:style-name="ce15">
            <text:p>-7891,47</text:p>
          </table:table-cell>
          <table:table-cell office:value-type="float" office:value="25068.15" table:style-name="ce15">
            <text:p>25068,1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IAGO MULLER SOARES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4ª VARA DO TRABALHO DE CAMPO GRANDE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665.13" table:style-name="ce15">
            <text:p>16665,1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17.23" table:style-name="ce15">
            <text:p>617,23</text:p>
          </table:table-cell>
          <table:table-cell office:value-type="float" office:value="19142.87" table:style-name="ce15">
            <text:p>19142,87</text:p>
          </table:table-cell>
          <table:table-cell office:value-type="float" office:value="-624.53" table:style-name="ce15">
            <text:p>-624,53</text:p>
          </table:table-cell>
          <table:table-cell office:value-type="float" office:value="-3398.16" table:style-name="ce15">
            <text:p>-3398,1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022.69" table:style-name="ce15">
            <text:p>-4022,69</text:p>
          </table:table-cell>
          <table:table-cell office:value-type="float" office:value="15120.18" table:style-name="ce15">
            <text:p>15120,18</text:p>
          </table:table-cell>
          <table:table-cell office:value-type="float" office:value="-10707.2" table:style-name="ce15">
            <text:p>-10707,2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IAGO RESENDE PACHECO</text:p>
          </table:table-cell>
          <table:table-cell office:value-type="string" table:style-name="ce15">
            <text:p>TÉCNICO JUDICIÁRIO - NÍVEL MÉDIO A5</text:p>
          </table:table-cell>
          <table:table-cell office:value-type="string" table:style-name="ce15">
            <text:p>NÚCLEO DE SISTEMAS DE INFORMAÇÃO</text:p>
          </table:table-cell>
          <table:table-cell office:value-type="float" office:value="14455.65" table:style-name="ce15">
            <text:p>14455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716.74" table:style-name="ce15">
            <text:p>1716,74</text:p>
          </table:table-cell>
          <table:table-cell office:value-type="float" office:value="19321.37" table:style-name="ce15">
            <text:p>19321,37</text:p>
          </table:table-cell>
          <table:table-cell office:value-type="float" office:value="-988.07" table:style-name="ce15">
            <text:p>-988,07</text:p>
          </table:table-cell>
          <table:table-cell office:value-type="float" office:value="-2794.85" table:style-name="ce15">
            <text:p>-2794,8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782.92" table:style-name="ce15">
            <text:p>-3782,92</text:p>
          </table:table-cell>
          <table:table-cell office:value-type="float" office:value="15538.45" table:style-name="ce15">
            <text:p>15538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UBIRAJARA INDIO BITENCOURT JUNIOR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JARDIM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4437.45" table:style-name="ce15">
            <text:p>4437,45</text:p>
          </table:table-cell>
          <table:table-cell office:value-type="float" office:value="0" table:style-name="ce15">
            <text:p>0</text:p>
          </table:table-cell>
          <table:table-cell office:value-type="float" office:value="1650.58" table:style-name="ce15">
            <text:p>1650,58</text:p>
          </table:table-cell>
          <table:table-cell office:value-type="float" office:value="33606.11" table:style-name="ce15">
            <text:p>33606,11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5912.3" table:style-name="ce15">
            <text:p>-5912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057.88" table:style-name="ce15">
            <text:p>-8057,88</text:p>
          </table:table-cell>
          <table:table-cell office:value-type="float" office:value="25548.23" table:style-name="ce15">
            <text:p>25548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UNÍDIA REGINA FARES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19318.36" table:style-name="ce15">
            <text:p>19318,36</text:p>
          </table:table-cell>
          <table:table-cell office:value-type="float" office:value="3985.08" table:style-name="ce15">
            <text:p>3985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48.95" table:style-name="ce15">
            <text:p>748,95</text:p>
          </table:table-cell>
          <table:table-cell office:value-type="float" office:value="24052.39" table:style-name="ce15">
            <text:p>24052,39</text:p>
          </table:table-cell>
          <table:table-cell office:value-type="float" office:value="-2325.81" table:style-name="ce15">
            <text:p>-2325,81</text:p>
          </table:table-cell>
          <table:table-cell office:value-type="float" office:value="-4336.5200000000004" table:style-name="ce15">
            <text:p>-4336,5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662.33" table:style-name="ce15">
            <text:p>-6662,33</text:p>
          </table:table-cell>
          <table:table-cell office:value-type="float" office:value="17390.060000000001" table:style-name="ce15">
            <text:p>17390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ALDECIR DELMATTA</text:p>
          </table:table-cell>
          <table:table-cell office:value-type="string" table:style-name="ce15">
            <text:p>ASSISTENTE DE SECRETARIA - FC-04</text:p>
          </table:table-cell>
          <table:table-cell office:value-type="string" table:style-name="ce15">
            <text:p>SECRETARIA DA VTFSUL</text:p>
          </table:table-cell>
          <table:table-cell office:value-type="float" office:value="4849.1899999999996" table:style-name="ce15">
            <text:p>4849,19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61.68" table:style-name="ce15">
            <text:p>61,68</text:p>
          </table:table-cell>
          <table:table-cell office:value-type="float" office:value="92.53" table:style-name="ce15">
            <text:p>92,53</text:p>
          </table:table-cell>
          <table:table-cell office:value-type="float" office:value="9362.24" table:style-name="ce15">
            <text:p>9362,24</text:p>
          </table:table-cell>
          <table:table-cell office:value-type="float" office:value="-678.89" table:style-name="ce15">
            <text:p>-678,89</text:p>
          </table:table-cell>
          <table:table-cell office:value-type="float" office:value="-872.67" table:style-name="ce15">
            <text:p>-872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51.56" table:style-name="ce15">
            <text:p>-1551,56</text:p>
          </table:table-cell>
          <table:table-cell office:value-type="float" office:value="7810.68" table:style-name="ce15">
            <text:p>7810,6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ALDIR MONTEIRO JUNIOR</text:p>
          </table:table-cell>
          <table:table-cell office:value-type="string" table:style-name="ce15">
            <text:p>ANALISTA JUDICIÁRIO - NÍVEL SUPERIOR C13</text:p>
          </table:table-cell>
          <table:table-cell office:value-type="string" table:style-name="ce15">
            <text:p>ASSISTÊNCIA DE EXECUÇÃO</text:p>
          </table:table-cell>
          <table:table-cell office:value-type="float" office:value="28677.82" table:style-name="ce15">
            <text:p>28677,8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893.12" table:style-name="ce15">
            <text:p>3893,12</text:p>
          </table:table-cell>
          <table:table-cell office:value-type="float" office:value="0" table:style-name="ce15">
            <text:p>0</text:p>
          </table:table-cell>
          <table:table-cell office:value-type="float" office:value="1120.8399999999999" table:style-name="ce15">
            <text:p>1120,84</text:p>
          </table:table-cell>
          <table:table-cell office:value-type="float" office:value="33691.78" table:style-name="ce15">
            <text:p>33691,78</text:p>
          </table:table-cell>
          <table:table-cell office:value-type="float" office:value="-4149.7299999999996" table:style-name="ce15">
            <text:p>-4149,73</text:p>
          </table:table-cell>
          <table:table-cell office:value-type="float" office:value="-5836.49" table:style-name="ce15">
            <text:p>-5836,4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986.2199999999993" table:style-name="ce15">
            <text:p>-9986,22</text:p>
          </table:table-cell>
          <table:table-cell office:value-type="float" office:value="23705.56" table:style-name="ce15">
            <text:p>23705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ALÉRIA MOUGENOT MORES</text:p>
          </table:table-cell>
          <table:table-cell office:value-type="string" table:style-name="ce15">
            <text:p>ASSISTENTE DE COORDENADOR - FC-05</text:p>
          </table:table-cell>
          <table:table-cell office:value-type="string" table:style-name="ce15">
            <text:p>COORDENADORIA DE PRECATÓRIOS</text:p>
          </table:table-cell>
          <table:table-cell office:value-type="float" office:value="16685.75" table:style-name="ce15">
            <text:p>16685,75</text:p>
          </table:table-cell>
          <table:table-cell office:value-type="float" office:value="485.5" table:style-name="ce15">
            <text:p>485,5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8.13" table:style-name="ce15">
            <text:p>1358,13</text:p>
          </table:table-cell>
          <table:table-cell office:value-type="float" office:value="23264.91" table:style-name="ce15">
            <text:p>23264,91</text:p>
          </table:table-cell>
          <table:table-cell office:value-type="float" office:value="-2225.69" table:style-name="ce15">
            <text:p>-2225,69</text:p>
          </table:table-cell>
          <table:table-cell office:value-type="float" office:value="-3887.66" table:style-name="ce15">
            <text:p>-3887,6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113.35" table:style-name="ce15">
            <text:p>-6113,35</text:p>
          </table:table-cell>
          <table:table-cell office:value-type="float" office:value="17151.560000000001" table:style-name="ce15">
            <text:p>17151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ALÉRIA URQUIZA DA SILVA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SEÇÃO DE APOIO À SECRETARIA-GERAL JUDICIÁRI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2808.07" table:style-name="ce15">
            <text:p>2808,07</text:p>
          </table:table-cell>
          <table:table-cell office:value-type="float" office:value="0" table:style-name="ce15">
            <text:p>0</text:p>
          </table:table-cell>
          <table:table-cell office:value-type="float" office:value="169.14" table:style-name="ce15">
            <text:p>169,14</text:p>
          </table:table-cell>
          <table:table-cell office:value-type="float" office:value="0" table:style-name="ce15">
            <text:p>0</text:p>
          </table:table-cell>
          <table:table-cell office:value-type="float" office:value="1101.56" table:style-name="ce15">
            <text:p>1101,56</text:p>
          </table:table-cell>
          <table:table-cell office:value-type="float" office:value="20764.52" table:style-name="ce15">
            <text:p>20764,52</text:p>
          </table:table-cell>
          <table:table-cell office:value-type="float" office:value="-2598.21" table:style-name="ce15">
            <text:p>-2598,21</text:p>
          </table:table-cell>
          <table:table-cell office:value-type="float" office:value="-3737.56" table:style-name="ce15">
            <text:p>-3737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335.77" table:style-name="ce15">
            <text:p>-6335,77</text:p>
          </table:table-cell>
          <table:table-cell office:value-type="float" office:value="14428.75" table:style-name="ce15">
            <text:p>14428,7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ALÉRIA WERNECK DA CRUZ BALLARDIN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NICANOR DE ARAÚJO LIMA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55.86" table:style-name="ce15">
            <text:p>1355,86</text:p>
          </table:table-cell>
          <table:table-cell office:value-type="float" office:value="22777.14" table:style-name="ce15">
            <text:p>22777,14</text:p>
          </table:table-cell>
          <table:table-cell office:value-type="float" office:value="-988.07" table:style-name="ce15">
            <text:p>-988,07</text:p>
          </table:table-cell>
          <table:table-cell office:value-type="float" office:value="-4146.63" table:style-name="ce15">
            <text:p>-4146,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34.7" table:style-name="ce15">
            <text:p>-5134,7</text:p>
          </table:table-cell>
          <table:table-cell office:value-type="float" office:value="17642.439999999999" table:style-name="ce15">
            <text:p>17642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ALEWSKA MEDEIROS DE CARVALHO GOMIDE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/>
          </table:table-cell>
          <table:table-cell office:value-type="float" office:value="16222.82" table:style-name="ce15">
            <text:p>16222,82</text:p>
          </table:table-cell>
          <table:table-cell office:value-type="float" office:value="3351.44" table:style-name="ce15">
            <text:p>3351,4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.45" table:style-name="ce15">
            <text:p>1116,45</text:p>
          </table:table-cell>
          <table:table-cell office:value-type="float" office:value="20690.71" table:style-name="ce15">
            <text:p>20690,71</text:p>
          </table:table-cell>
          <table:table-cell office:value-type="float" office:value="-2698.57" table:style-name="ce15">
            <text:p>-2698,57</text:p>
          </table:table-cell>
          <table:table-cell office:value-type="float" office:value="-3732.08" table:style-name="ce15">
            <text:p>-3732,0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430.65" table:style-name="ce15">
            <text:p>-6430,65</text:p>
          </table:table-cell>
          <table:table-cell office:value-type="float" office:value="14260.06" table:style-name="ce15">
            <text:p>14260,0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ALQUIRIA WILL MUSSATO</text:p>
          </table:table-cell>
          <table:table-cell office:value-type="string" table:style-name="ce15">
            <text:p>CALCULISTA - FC-04</text:p>
          </table:table-cell>
          <table:table-cell office:value-type="string" table:style-name="ce15">
            <text:p>SECRETARIA DA VTCHAP</text:p>
          </table:table-cell>
          <table:table-cell office:value-type="float" office:value="13637.08" table:style-name="ce15">
            <text:p>13637,08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98" table:style-name="ce15">
            <text:p>1498</text:p>
          </table:table-cell>
          <table:table-cell office:value-type="float" office:value="19493.919999999998" table:style-name="ce15">
            <text:p>19493,92</text:p>
          </table:table-cell>
          <table:table-cell office:value-type="float" office:value="-988.07" table:style-name="ce15">
            <text:p>-988,07</text:p>
          </table:table-cell>
          <table:table-cell office:value-type="float" office:value="-2984.29" table:style-name="ce15">
            <text:p>-2984,2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972.36" table:style-name="ce15">
            <text:p>-3972,36</text:p>
          </table:table-cell>
          <table:table-cell office:value-type="float" office:value="15521.56" table:style-name="ce15">
            <text:p>15521,5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ANDA APARECIDA SANTOS DE LIM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085.22" table:style-name="ce15">
            <text:p>24085,22</text:p>
          </table:table-cell>
          <table:table-cell office:value-type="float" office:value="2557.19" table:style-name="ce15">
            <text:p>2557,1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10.63" table:style-name="ce15">
            <text:p>910,63</text:p>
          </table:table-cell>
          <table:table-cell office:value-type="float" office:value="27553.040000000001" table:style-name="ce15">
            <text:p>27553,04</text:p>
          </table:table-cell>
          <table:table-cell office:value-type="float" office:value="-2876.74" table:style-name="ce15">
            <text:p>-2876,74</text:p>
          </table:table-cell>
          <table:table-cell office:value-type="float" office:value="-5626.83" table:style-name="ce15">
            <text:p>-5626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503.57" table:style-name="ce15">
            <text:p>-8503,57</text:p>
          </table:table-cell>
          <table:table-cell office:value-type="float" office:value="19049.47" table:style-name="ce15">
            <text:p>19049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ANDA DE FÁTIMA SILVA TEIXEIRA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19384.38" table:style-name="ce15">
            <text:p>19384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384.38" table:style-name="ce15">
            <text:p>19384,38</text:p>
          </table:table-cell>
          <table:table-cell office:value-type="float" office:value="-1679.17" table:style-name="ce15">
            <text:p>-1679,17</text:p>
          </table:table-cell>
          <table:table-cell office:value-type="float" office:value="-3436.61" table:style-name="ce15">
            <text:p>-3436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15.78" table:style-name="ce15">
            <text:p>-5115,78</text:p>
          </table:table-cell>
          <table:table-cell office:value-type="float" office:value="14268.6" table:style-name="ce15">
            <text:p>14268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ANDERCÍ ORTIGOZA ALVES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ENTRAL DE MANDADOS E APOIO DA VTAMAM</text:p>
          </table:table-cell>
          <table:table-cell office:value-type="float" office:value="18672.23" table:style-name="ce15">
            <text:p>18672,23</text:p>
          </table:table-cell>
          <table:table-cell office:value-type="float" office:value="1950.08" table:style-name="ce15">
            <text:p>1950,08</text:p>
          </table:table-cell>
          <table:table-cell office:value-type="float" office:value="0" table:style-name="ce15">
            <text:p>0</text:p>
          </table:table-cell>
          <table:table-cell office:value-type="float" office:value="2327.4899999999998" table:style-name="ce15">
            <text:p>2327,49</text:p>
          </table:table-cell>
          <table:table-cell office:value-type="float" office:value="0" table:style-name="ce15">
            <text:p>0</text:p>
          </table:table-cell>
          <table:table-cell office:value-type="float" office:value="1293.42" table:style-name="ce15">
            <text:p>1293,42</text:p>
          </table:table-cell>
          <table:table-cell office:value-type="float" office:value="24243.22" table:style-name="ce15">
            <text:p>24243,22</text:p>
          </table:table-cell>
          <table:table-cell office:value-type="float" office:value="-988.07" table:style-name="ce15">
            <text:p>-988,07</text:p>
          </table:table-cell>
          <table:table-cell office:value-type="float" office:value="-4386.41" table:style-name="ce15">
            <text:p>-4386,4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74.48" table:style-name="ce15">
            <text:p>-5374,48</text:p>
          </table:table-cell>
          <table:table-cell office:value-type="float" office:value="18868.740000000002" table:style-name="ce15">
            <text:p>18868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ANESSA ELKHOURY REZENDE BACARJI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GABINETE DE JUIZ TITULAR DA 7ªVTCG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41.91" table:style-name="ce15">
            <text:p>1341,91</text:p>
          </table:table-cell>
          <table:table-cell office:value-type="float" office:value="22386.5" table:style-name="ce15">
            <text:p>22386,5</text:p>
          </table:table-cell>
          <table:table-cell office:value-type="float" office:value="-988.07" table:style-name="ce15">
            <text:p>-988,07</text:p>
          </table:table-cell>
          <table:table-cell office:value-type="float" office:value="-4043.04" table:style-name="ce15">
            <text:p>-4043,0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31.1099999999997" table:style-name="ce15">
            <text:p>-5031,11</text:p>
          </table:table-cell>
          <table:table-cell office:value-type="float" office:value="17355.39" table:style-name="ce15">
            <text:p>17355,3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ANESSA KIST SILVA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SECRETARIA DA 1ªVTCG</text:p>
          </table:table-cell>
          <table:table-cell office:value-type="float" office:value="11889.2" table:style-name="ce15">
            <text:p>11889,2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115.1600000000001" table:style-name="ce15">
            <text:p>1115,16</text:p>
          </table:table-cell>
          <table:table-cell office:value-type="float" office:value="17363.2" table:style-name="ce15">
            <text:p>17363,2</text:p>
          </table:table-cell>
          <table:table-cell office:value-type="float" office:value="-988.07" table:style-name="ce15">
            <text:p>-988,07</text:p>
          </table:table-cell>
          <table:table-cell office:value-type="float" office:value="-2776.12" table:style-name="ce15">
            <text:p>-2776,1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764.19" table:style-name="ce15">
            <text:p>-3764,19</text:p>
          </table:table-cell>
          <table:table-cell office:value-type="float" office:value="13599.01" table:style-name="ce15">
            <text:p>13599,0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ANETE MARLI AVILLA DA SILV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290.28" table:style-name="ce15">
            <text:p>3290,2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4.19" table:style-name="ce15">
            <text:p>1114,19</text:p>
          </table:table-cell>
          <table:table-cell office:value-type="float" office:value="20627.29" table:style-name="ce15">
            <text:p>20627,29</text:p>
          </table:table-cell>
          <table:table-cell office:value-type="float" office:value="-1700.41" table:style-name="ce15">
            <text:p>-1700,41</text:p>
          </table:table-cell>
          <table:table-cell office:value-type="float" office:value="-3989.76" table:style-name="ce15">
            <text:p>-3989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690.17" table:style-name="ce15">
            <text:p>-5690,17</text:p>
          </table:table-cell>
          <table:table-cell office:value-type="float" office:value="14937.12" table:style-name="ce15">
            <text:p>14937,1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ÂNIA JOCIR AVILLA DA SILV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801.42" table:style-name="ce15">
            <text:p>3801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.45" table:style-name="ce15">
            <text:p>1116,45</text:p>
          </table:table-cell>
          <table:table-cell office:value-type="float" office:value="21140.69" table:style-name="ce15">
            <text:p>21140,69</text:p>
          </table:table-cell>
          <table:table-cell office:value-type="float" office:value="-1784.75" table:style-name="ce15">
            <text:p>-1784,75</text:p>
          </table:table-cell>
          <table:table-cell office:value-type="float" office:value="-3583.54" table:style-name="ce15">
            <text:p>-3583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368.29" table:style-name="ce15">
            <text:p>-5368,29</text:p>
          </table:table-cell>
          <table:table-cell office:value-type="float" office:value="15772.4" table:style-name="ce15">
            <text:p>15772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ÂNIA SANTOS GOMES DA SILVA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0071.02" table:style-name="ce15">
            <text:p>20071,02</text:p>
          </table:table-cell>
          <table:table-cell office:value-type="float" office:value="20042.18" table:style-name="ce15">
            <text:p>20042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30.05" table:style-name="ce15">
            <text:p>1230,05</text:p>
          </table:table-cell>
          <table:table-cell office:value-type="float" office:value="41343.25" table:style-name="ce15">
            <text:p>41343,25</text:p>
          </table:table-cell>
          <table:table-cell office:value-type="float" office:value="-5376.53" table:style-name="ce15">
            <text:p>-5376,53</text:p>
          </table:table-cell>
          <table:table-cell office:value-type="float" office:value="-8120.26" table:style-name="ce15">
            <text:p>-8120,2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3496.79" table:style-name="ce15">
            <text:p>-13496,79</text:p>
          </table:table-cell>
          <table:table-cell office:value-type="float" office:value="27846.46" table:style-name="ce15">
            <text:p>27846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ERA LÚCIA KÜNTZEL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3801.42" table:style-name="ce15">
            <text:p>3801,4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.45" table:style-name="ce15">
            <text:p>1116,45</text:p>
          </table:table-cell>
          <table:table-cell office:value-type="float" office:value="21140.69" table:style-name="ce15">
            <text:p>21140,69</text:p>
          </table:table-cell>
          <table:table-cell office:value-type="float" office:value="-1784.75" table:style-name="ce15">
            <text:p>-1784,75</text:p>
          </table:table-cell>
          <table:table-cell office:value-type="float" office:value="-4054.99" table:style-name="ce15">
            <text:p>-4054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39.74" table:style-name="ce15">
            <text:p>-5839,74</text:p>
          </table:table-cell>
          <table:table-cell office:value-type="float" office:value="15300.95" table:style-name="ce15">
            <text:p>15300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ERONICA BARRÊTO DE ALMEIDA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6222.82" table:style-name="ce15">
            <text:p>16222,82</text:p>
          </table:table-cell>
          <table:table-cell office:value-type="float" office:value="1934.94" table:style-name="ce15">
            <text:p>1934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16.45" table:style-name="ce15">
            <text:p>1116,45</text:p>
          </table:table-cell>
          <table:table-cell office:value-type="float" office:value="19274.21" table:style-name="ce15">
            <text:p>19274,21</text:p>
          </table:table-cell>
          <table:table-cell office:value-type="float" office:value="-1476.78" table:style-name="ce15">
            <text:p>-1476,78</text:p>
          </table:table-cell>
          <table:table-cell office:value-type="float" office:value="-3678.54" table:style-name="ce15">
            <text:p>-3678,5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155.32" table:style-name="ce15">
            <text:p>-5155,32</text:p>
          </table:table-cell>
          <table:table-cell office:value-type="float" office:value="14118.89" table:style-name="ce15">
            <text:p>14118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ICENTE FIDELES DE AVILA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10461.09" table:style-name="ce15">
            <text:p>10461,09</text:p>
          </table:table-cell>
          <table:table-cell office:value-type="float" office:value="7857.92" table:style-name="ce15">
            <text:p>7857,9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458.04" table:style-name="ce15">
            <text:p>458,04</text:p>
          </table:table-cell>
          <table:table-cell office:value-type="float" office:value="18777.05" table:style-name="ce15">
            <text:p>18777,05</text:p>
          </table:table-cell>
          <table:table-cell office:value-type="float" office:value="-1503.38" table:style-name="ce15">
            <text:p>-1503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503.38" table:style-name="ce15">
            <text:p>-1503,38</text:p>
          </table:table-cell>
          <table:table-cell office:value-type="float" office:value="17273.669999999998" table:style-name="ce15">
            <text:p>17273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ICTOR GIBIN SCARPELLINI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DIVISÃO DE INFRAESTRUTURA DE TIC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73" table:style-name="ce15">
            <text:p>1473</text:p>
          </table:table-cell>
          <table:table-cell office:value-type="float" office:value="31200.83" table:style-name="ce15">
            <text:p>31200,83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5737.97" table:style-name="ce15">
            <text:p>-5737,9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435.4599999999991" table:style-name="ce15">
            <text:p>-9435,46</text:p>
          </table:table-cell>
          <table:table-cell office:value-type="float" office:value="21765.37" table:style-name="ce15">
            <text:p>21765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ICTOR HUGO RIBEIRO ARAGÃO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2ª VARA DO TRABALHO <text:s/>DE DOURADOS</text:p>
          </table:table-cell>
          <table:table-cell office:value-type="float" office:value="12660.75" table:style-name="ce15">
            <text:p>12660,7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2324.15" table:style-name="ce15">
            <text:p>2324,15</text:p>
          </table:table-cell>
          <table:table-cell office:value-type="float" office:value="19343.740000000002" table:style-name="ce15">
            <text:p>19343,74</text:p>
          </table:table-cell>
          <table:table-cell office:value-type="float" office:value="-988.07" table:style-name="ce15">
            <text:p>-988,07</text:p>
          </table:table-cell>
          <table:table-cell office:value-type="float" office:value="-2894.07" table:style-name="ce15">
            <text:p>-2894,0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882.14" table:style-name="ce15">
            <text:p>-3882,14</text:p>
          </table:table-cell>
          <table:table-cell office:value-type="float" office:value="15461.6" table:style-name="ce15">
            <text:p>15461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ILMA PEREIRA RODRIGUES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GABINETE DE JUIZ TITULAR DA 1ªVTCG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095.07" table:style-name="ce15">
            <text:p>1095,07</text:p>
          </table:table-cell>
          <table:table-cell office:value-type="float" office:value="19332.71" table:style-name="ce15">
            <text:p>19332,71</text:p>
          </table:table-cell>
          <table:table-cell office:value-type="float" office:value="-988.07" table:style-name="ce15">
            <text:p>-988,07</text:p>
          </table:table-cell>
          <table:table-cell office:value-type="float" office:value="-3142.17" table:style-name="ce15">
            <text:p>-3142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30.24" table:style-name="ce15">
            <text:p>-4130,24</text:p>
          </table:table-cell>
          <table:table-cell office:value-type="float" office:value="15202.47" table:style-name="ce15">
            <text:p>15202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ISMAR DA SILVA CUELLAR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ÇÃO DE SUPORTE TÉCNICO EM PJE</text:p>
          </table:table-cell>
          <table:table-cell office:value-type="float" office:value="16377.13" table:style-name="ce15">
            <text:p>16377,13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58.19" table:style-name="ce15">
            <text:p>1258,19</text:p>
          </table:table-cell>
          <table:table-cell office:value-type="float" office:value="22370.85" table:style-name="ce15">
            <text:p>22370,85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3729.71" table:style-name="ce15">
            <text:p>-3729,71</text:p>
          </table:table-cell>
          <table:table-cell office:value-type="float" office:value="-49.91" table:style-name="ce15">
            <text:p>-49,91</text:p>
          </table:table-cell>
          <table:table-cell office:value-type="float" office:value="0" table:style-name="ce15">
            <text:p>0</text:p>
          </table:table-cell>
          <table:table-cell office:value-type="float" office:value="-5925.2" table:style-name="ce15">
            <text:p>-5925,2</text:p>
          </table:table-cell>
          <table:table-cell office:value-type="float" office:value="16445.650000000001" table:style-name="ce15">
            <text:p>16445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IVIAN REGINA DA SILVA SOUSA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ÇÃO DE ARQUIVO</text:p>
          </table:table-cell>
          <table:table-cell office:value-type="float" office:value="16685.75" table:style-name="ce15">
            <text:p>16685,75</text:p>
          </table:table-cell>
          <table:table-cell office:value-type="float" office:value="4049.79" table:style-name="ce15">
            <text:p>4049,79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7891.81" table:style-name="ce15">
            <text:p>7891,81</text:p>
          </table:table-cell>
          <table:table-cell office:value-type="float" office:value="1376.25" table:style-name="ce15">
            <text:p>1376,25</text:p>
          </table:table-cell>
          <table:table-cell office:value-type="float" office:value="34739.129999999997" table:style-name="ce15">
            <text:p>34739,13</text:p>
          </table:table-cell>
          <table:table-cell office:value-type="float" office:value="-2803.09" table:style-name="ce15">
            <text:p>-2803,09</text:p>
          </table:table-cell>
          <table:table-cell office:value-type="float" office:value="-5907.86" table:style-name="ce15">
            <text:p>-5907,8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710.9500000000007" table:style-name="ce15">
            <text:p>-8710,95</text:p>
          </table:table-cell>
          <table:table-cell office:value-type="float" office:value="26028.18" table:style-name="ce15">
            <text:p>26028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WAGNER PRATES KOBAYASHI</text:p>
          </table:table-cell>
          <table:table-cell office:value-type="string" table:style-name="ce15">
            <text:p>CHEFE DE SEÇÃO - FC-05</text:p>
          </table:table-cell>
          <table:table-cell office:value-type="string" table:style-name="ce15">
            <text:p>SEÇÃO DE MANUTENÇÃO</text:p>
          </table:table-cell>
          <table:table-cell office:value-type="float" office:value="15754.31" table:style-name="ce15">
            <text:p>15754,31</text:p>
          </table:table-cell>
          <table:table-cell office:value-type="float" office:value="0" table:style-name="ce15">
            <text:p>0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847.66" table:style-name="ce15">
            <text:p>847,66</text:p>
          </table:table-cell>
          <table:table-cell office:value-type="float" office:value="21337.5" table:style-name="ce15">
            <text:p>21337,5</text:p>
          </table:table-cell>
          <table:table-cell office:value-type="float" office:value="-988.07" table:style-name="ce15">
            <text:p>-988,07</text:p>
          </table:table-cell>
          <table:table-cell office:value-type="float" office:value="-3838.34" table:style-name="ce15">
            <text:p>-3838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826.41" table:style-name="ce15">
            <text:p>-4826,41</text:p>
          </table:table-cell>
          <table:table-cell office:value-type="float" office:value="16511.09" table:style-name="ce15">
            <text:p>16511,0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WALDECI LEITUN DE ALMEIDA</text:p>
          </table:table-cell>
          <table:table-cell office:value-type="string" table:style-name="ce15">
            <text:p>CHEFE DE NÚCLEO - FC-06</text:p>
          </table:table-cell>
          <table:table-cell office:value-type="string" table:style-name="ce15">
            <text:p>NÚCLEO DE SISTEMAS DE INFORMAÇÃO</text:p>
          </table:table-cell>
          <table:table-cell office:value-type="float" office:value="16531.439999999999" table:style-name="ce15">
            <text:p>16531,44</text:p>
          </table:table-cell>
          <table:table-cell office:value-type="float" office:value="3689.81" table:style-name="ce15">
            <text:p>3689,81</text:p>
          </table:table-cell>
          <table:table-cell office:value-type="float" office:value="3956.81" table:style-name="ce15">
            <text:p>3956,81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367.48" table:style-name="ce15">
            <text:p>1367,48</text:p>
          </table:table-cell>
          <table:table-cell office:value-type="float" office:value="27406.05" table:style-name="ce15">
            <text:p>27406,05</text:p>
          </table:table-cell>
          <table:table-cell office:value-type="float" office:value="-988.07" table:style-name="ce15">
            <text:p>-988,07</text:p>
          </table:table-cell>
          <table:table-cell office:value-type="float" office:value="-5468.52" table:style-name="ce15">
            <text:p>-5468,5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6456.59" table:style-name="ce15">
            <text:p>-6456,59</text:p>
          </table:table-cell>
          <table:table-cell office:value-type="float" office:value="20949.46" table:style-name="ce15">
            <text:p>20949,4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WASHINGTON DA SILVA VASQUES MOREIRA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NAVIRAÍ</text:p>
          </table:table-cell>
          <table:table-cell office:value-type="float" office:value="16685.75" table:style-name="ce15">
            <text:p>16685,75</text:p>
          </table:table-cell>
          <table:table-cell office:value-type="float" office:value="0" table:style-name="ce15">
            <text:p>0</text:p>
          </table:table-cell>
          <table:table-cell office:value-type="float" office:value="10832.33" table:style-name="ce15">
            <text:p>10832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678.9" table:style-name="ce15">
            <text:p>1678,9</text:p>
          </table:table-cell>
          <table:table-cell office:value-type="float" office:value="31057.49" table:style-name="ce15">
            <text:p>31057,49</text:p>
          </table:table-cell>
          <table:table-cell office:value-type="float" office:value="-2145.58" table:style-name="ce15">
            <text:p>-2145,58</text:p>
          </table:table-cell>
          <table:table-cell office:value-type="float" office:value="-6068.71" table:style-name="ce15">
            <text:p>-6068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8214.2900000000009" table:style-name="ce15">
            <text:p>-8214,29</text:p>
          </table:table-cell>
          <table:table-cell office:value-type="float" office:value="22843.200000000001" table:style-name="ce15">
            <text:p>22843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WASHINGTON LUIZ FERNANDES DO PRADO</text:p>
          </table:table-cell>
          <table:table-cell office:value-type="string" table:style-name="ce15">
            <text:p>ASSISTENTE DE GABINETE DE PRIMEIRO GRAU - FC-04</text:p>
          </table:table-cell>
          <table:table-cell office:value-type="string" table:style-name="ce15">
            <text:p>SECRETARIA DA 2ªVTTL</text:p>
          </table:table-cell>
          <table:table-cell office:value-type="float" office:value="26091.25" table:style-name="ce15">
            <text:p>26091,25</text:p>
          </table:table-cell>
          <table:table-cell office:value-type="float" office:value="0" table:style-name="ce15">
            <text:p>0</text:p>
          </table:table-cell>
          <table:table-cell office:value-type="float" office:value="2498.33" table:style-name="ce15">
            <text:p>2498,3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499.75" table:style-name="ce15">
            <text:p>1499,75</text:p>
          </table:table-cell>
          <table:table-cell office:value-type="float" office:value="31949.84" table:style-name="ce15">
            <text:p>31949,84</text:p>
          </table:table-cell>
          <table:table-cell office:value-type="float" office:value="-3697.49" table:style-name="ce15">
            <text:p>-3697,49</text:p>
          </table:table-cell>
          <table:table-cell office:value-type="float" office:value="-5936.59" table:style-name="ce15">
            <text:p>-5936,5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634.08" table:style-name="ce15">
            <text:p>-9634,08</text:p>
          </table:table-cell>
          <table:table-cell office:value-type="float" office:value="22315.759999999998" table:style-name="ce15">
            <text:p>22315,7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WAYNE APARECIDA DE FREITAS</text:p>
          </table:table-cell>
          <table:table-cell office:value-type="string" table:style-name="ce15">
            <text:p>DIRETOR DE SECRETARIA DE VARA - CJ-03</text:p>
          </table:table-cell>
          <table:table-cell office:value-type="string" table:style-name="ce15">
            <text:p>VARA DO TRABALHO DE PARANAÍBA</text:p>
          </table:table-cell>
          <table:table-cell office:value-type="float" office:value="0" table:style-name="ce15">
            <text:p>0</text:p>
          </table:table-cell>
          <table:table-cell office:value-type="float" office:value="514.45000000000005" table:style-name="ce15">
            <text:p>514,45</text:p>
          </table:table-cell>
          <table:table-cell office:value-type="float" office:value="16665.13" table:style-name="ce15">
            <text:p>16665,13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617.23" table:style-name="ce15">
            <text:p>617,23</text:p>
          </table:table-cell>
          <table:table-cell office:value-type="float" office:value="19657.32" table:style-name="ce15">
            <text:p>19657,32</text:p>
          </table:table-cell>
          <table:table-cell office:value-type="float" office:value="-514.45000000000005" table:style-name="ce15">
            <text:p>-514,45</text:p>
          </table:table-cell>
          <table:table-cell office:value-type="float" office:value="-3648.67" table:style-name="ce15">
            <text:p>-3648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4163.12" table:style-name="ce15">
            <text:p>-4163,12</text:p>
          </table:table-cell>
          <table:table-cell office:value-type="float" office:value="15494.2" table:style-name="ce15">
            <text:p>15494,2</text:p>
          </table:table-cell>
          <table:table-cell office:value-type="float" office:value="3674.63" table:style-name="ce15">
            <text:p>3674,63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WILLIAN PINTO MELO</text:p>
          </table:table-cell>
          <table:table-cell office:value-type="string" table:style-name="ce15">
            <text:p>ASSISTENTE DE GABINETE - FC-05</text:p>
          </table:table-cell>
          <table:table-cell office:value-type="string" table:style-name="ce15">
            <text:p>GAB. DESEMBARGADOR FRANCISCO DAS CHAGAS LIMA FILHO</text:p>
          </table:table-cell>
          <table:table-cell office:value-type="float" office:value="25887.16" table:style-name="ce15">
            <text:p>25887,16</text:p>
          </table:table-cell>
          <table:table-cell office:value-type="float" office:value="464.99" table:style-name="ce15">
            <text:p>464,99</text:p>
          </table:table-cell>
          <table:table-cell office:value-type="float" office:value="2875.02" table:style-name="ce15">
            <text:p>2875,02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508.3" table:style-name="ce15">
            <text:p>1508,3</text:p>
          </table:table-cell>
          <table:table-cell office:value-type="float" office:value="32595.98" table:style-name="ce15">
            <text:p>32595,98</text:p>
          </table:table-cell>
          <table:table-cell office:value-type="float" office:value="-3766" table:style-name="ce15">
            <text:p>-3766</text:p>
          </table:table-cell>
          <table:table-cell office:value-type="float" office:value="-6040.95" table:style-name="ce15">
            <text:p>-6040,9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806.9500000000007" table:style-name="ce15">
            <text:p>-9806,95</text:p>
          </table:table-cell>
          <table:table-cell office:value-type="float" office:value="22789.03" table:style-name="ce15">
            <text:p>22789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WILSON DE OLIVEIRA MARTINS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7597.65" table:style-name="ce15">
            <text:p>27597,65</text:p>
          </table:table-cell>
          <table:table-cell office:value-type="float" office:value="4739.05" table:style-name="ce15">
            <text:p>4739,0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70.45" table:style-name="ce15">
            <text:p>1070,45</text:p>
          </table:table-cell>
          <table:table-cell office:value-type="float" office:value="33407.15" table:style-name="ce15">
            <text:p>33407,15</text:p>
          </table:table-cell>
          <table:table-cell office:value-type="float" office:value="-3899" table:style-name="ce15">
            <text:p>-3899</text:p>
          </table:table-cell>
          <table:table-cell office:value-type="float" office:value="-6859.5" table:style-name="ce15">
            <text:p>-6859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10758.5" table:style-name="ce15">
            <text:p>-10758,5</text:p>
          </table:table-cell>
          <table:table-cell office:value-type="float" office:value="22648.65" table:style-name="ce15">
            <text:p>22648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WILSON DOS SANTOS BATISTA JUNIOR</text:p>
          </table:table-cell>
          <table:table-cell office:value-type="string" table:style-name="ce15">
            <text:p>CHEFE DE SETOR - FC-03</text:p>
          </table:table-cell>
          <table:table-cell office:value-type="string" table:style-name="ce15">
            <text:p>SETOR DE ATENDIMENTO PJE (1º GRAU)</text:p>
          </table:table-cell>
          <table:table-cell office:value-type="float" office:value="27248.58" table:style-name="ce15">
            <text:p>27248,58</text:p>
          </table:table-cell>
          <table:table-cell office:value-type="float" office:value="0" table:style-name="ce15">
            <text:p>0</text:p>
          </table:table-cell>
          <table:table-cell office:value-type="float" office:value="1776.07" table:style-name="ce15">
            <text:p>1776,07</text:p>
          </table:table-cell>
          <table:table-cell office:value-type="float" office:value="3148.98" table:style-name="ce15">
            <text:p>3148,98</text:p>
          </table:table-cell>
          <table:table-cell office:value-type="float" office:value="0" table:style-name="ce15">
            <text:p>0</text:p>
          </table:table-cell>
          <table:table-cell office:value-type="float" office:value="1935.51" table:style-name="ce15">
            <text:p>1935,51</text:p>
          </table:table-cell>
          <table:table-cell office:value-type="float" office:value="34109.14" table:style-name="ce15">
            <text:p>34109,14</text:p>
          </table:table-cell>
          <table:table-cell office:value-type="float" office:value="-3888.45" table:style-name="ce15">
            <text:p>-3888,45</text:p>
          </table:table-cell>
          <table:table-cell office:value-type="float" office:value="-5899.45" table:style-name="ce15">
            <text:p>-5899,4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9787.9" table:style-name="ce15">
            <text:p>-9787,9</text:p>
          </table:table-cell>
          <table:table-cell office:value-type="float" office:value="24321.24" table:style-name="ce15">
            <text:p>24321,2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WILSON FARIAS DO REGO</text:p>
          </table:table-cell>
          <table:table-cell office:value-type="string" table:style-name="ce15">
            <text:p>ANALISTA JUDICIÁRIO</text:p>
          </table:table-cell>
          <table:table-cell office:value-type="string" table:style-name="ce15">
            <text:p>INATIVO</text:p>
          </table:table-cell>
          <table:table-cell office:value-type="float" office:value="24856.77" table:style-name="ce15">
            <text:p>24856,77</text:p>
          </table:table-cell>
          <table:table-cell office:value-type="float" office:value="21926.32" table:style-name="ce15">
            <text:p>21926,3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92.89" table:style-name="ce15">
            <text:p>1592,89</text:p>
          </table:table-cell>
          <table:table-cell office:value-type="float" office:value="48375.98" table:style-name="ce15">
            <text:p>48375,98</text:p>
          </table:table-cell>
          <table:table-cell office:value-type="float" office:value="-6564.6" table:style-name="ce15">
            <text:p>-6564,6</text:p>
          </table:table-cell>
          <table:table-cell office:value-type="float" office:value="-9513.11" table:style-name="ce15">
            <text:p>-9513,11</text:p>
          </table:table-cell>
          <table:table-cell office:value-type="float" office:value="0" table:style-name="ce15">
            <text:p>0</text:p>
          </table:table-cell>
          <table:table-cell office:value-type="float" office:value="-416.9" table:style-name="ce15">
            <text:p>-416,9</text:p>
          </table:table-cell>
          <table:table-cell office:value-type="float" office:value="-16494.61" table:style-name="ce15">
            <text:p>-16494,61</text:p>
          </table:table-cell>
          <table:table-cell office:value-type="float" office:value="31881.37" table:style-name="ce15">
            <text:p>31881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WILSON JOSÉ CARDOSO</text:p>
          </table:table-cell>
          <table:table-cell office:value-type="string" table:style-name="ce15">
            <text:p>TÉCNICO JUDICIÁRIO - NÍVEL MÉDIO C13</text:p>
          </table:table-cell>
          <table:table-cell office:value-type="string" table:style-name="ce15">
            <text:p>COORDENADORIA DE POLÍCIA JUDICIAL</text:p>
          </table:table-cell>
          <table:table-cell office:value-type="float" office:value="18363.61" table:style-name="ce15">
            <text:p>18363,61</text:p>
          </table:table-cell>
          <table:table-cell office:value-type="float" office:value="305.83" table:style-name="ce15">
            <text:p>305,83</text:p>
          </table:table-cell>
          <table:table-cell office:value-type="float" office:value="0" table:style-name="ce15">
            <text:p>0</text:p>
          </table:table-cell>
          <table:table-cell office:value-type="float" office:value="3148.98" table:style-name="ce15">
            <text:p>3148,98</text:p>
          </table:table-cell>
          <table:table-cell office:value-type="float" office:value="864.33" table:style-name="ce15">
            <text:p>864,33</text:p>
          </table:table-cell>
          <table:table-cell office:value-type="float" office:value="1193.48" table:style-name="ce15">
            <text:p>1193,48</text:p>
          </table:table-cell>
          <table:table-cell office:value-type="float" office:value="23876.23" table:style-name="ce15">
            <text:p>23876,23</text:p>
          </table:table-cell>
          <table:table-cell office:value-type="float" office:value="-988.07" table:style-name="ce15">
            <text:p>-988,07</text:p>
          </table:table-cell>
          <table:table-cell office:value-type="float" office:value="-4034.93" table:style-name="ce15">
            <text:p>-4034,9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023" table:style-name="ce15">
            <text:p>-5023</text:p>
          </table:table-cell>
          <table:table-cell office:value-type="float" office:value="18853.23" table:style-name="ce15">
            <text:p>18853,2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YARA LOPES BARBOZA CARNEIRO</text:p>
          </table:table-cell>
          <table:table-cell office:value-type="string" table:style-name="ce15">
            <text:p>TÉCNICO JUDICIÁRIO</text:p>
          </table:table-cell>
          <table:table-cell office:value-type="string" table:style-name="ce15">
            <text:p>INATIVO</text:p>
          </table:table-cell>
          <table:table-cell office:value-type="float" office:value="14679.72" table:style-name="ce15">
            <text:p>14679,72</text:p>
          </table:table-cell>
          <table:table-cell office:value-type="float" office:value="6819.89" table:style-name="ce15">
            <text:p>6819,8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66.35" table:style-name="ce15">
            <text:p>566,35</text:p>
          </table:table-cell>
          <table:table-cell office:value-type="float" office:value="22065.96" table:style-name="ce15">
            <text:p>22065,96</text:p>
          </table:table-cell>
          <table:table-cell office:value-type="float" office:value="-2028.18" table:style-name="ce15">
            <text:p>-2028,18</text:p>
          </table:table-cell>
          <table:table-cell office:value-type="float" office:value="-3870.18" table:style-name="ce15">
            <text:p>-3870,1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5898.36" table:style-name="ce15">
            <text:p>-5898,36</text:p>
          </table:table-cell>
          <table:table-cell office:value-type="float" office:value="16167.6" table:style-name="ce15">
            <text:p>16167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YURI MOREIRA PEREIRA</text:p>
          </table:table-cell>
          <table:table-cell office:value-type="string" table:style-name="ce15">
            <text:p>TÉCNICO JUDICIÁRIO - NÍVEL MÉDIO B7</text:p>
          </table:table-cell>
          <table:table-cell office:value-type="string" table:style-name="ce15">
            <text:p>NÚCLEO DE DESENVOLVIMENTO HUMANO</text:p>
          </table:table-cell>
          <table:table-cell office:value-type="float" office:value="13985.99" table:style-name="ce15">
            <text:p>13985,9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60.51" table:style-name="ce15">
            <text:p>1860,51</text:p>
          </table:table-cell>
          <table:table-cell office:value-type="float" office:value="0" table:style-name="ce15">
            <text:p>0</text:p>
          </table:table-cell>
          <table:table-cell office:value-type="float" office:value="1227.18" table:style-name="ce15">
            <text:p>1227,18</text:p>
          </table:table-cell>
          <table:table-cell office:value-type="float" office:value="17073.68" table:style-name="ce15">
            <text:p>17073,68</text:p>
          </table:table-cell>
          <table:table-cell office:value-type="float" office:value="-988.07" table:style-name="ce15">
            <text:p>-988,07</text:p>
          </table:table-cell>
          <table:table-cell office:value-type="float" office:value="-2547.71" table:style-name="ce15">
            <text:p>-2547,7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535.78" table:style-name="ce15">
            <text:p>-3535,78</text:p>
          </table:table-cell>
          <table:table-cell office:value-type="float" office:value="13537.9" table:style-name="ce15">
            <text:p>13537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ZOILA GONZALES DA ROCHA</text:p>
          </table:table-cell>
          <table:table-cell office:value-type="string" table:style-name="ce15">
            <text:p>PENSIONISTA</text:p>
          </table:table-cell>
          <table:table-cell office:value-type="string" table:style-name="ce15">
            <text:p/>
          </table:table-cell>
          <table:table-cell office:value-type="float" office:value="6739.27" table:style-name="ce15">
            <text:p>6739,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739.27" table:style-name="ce15">
            <text:p>6739,27</text:p>
          </table:table-cell>
          <table:table-cell office:value-type="float" office:value="0" table:style-name="ce15">
            <text:p>0</text:p>
          </table:table-cell>
          <table:table-cell office:value-type="float" office:value="-339.65" table:style-name="ce15">
            <text:p>-339,6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-339.65" table:style-name="ce15">
            <text:p>-339,65</text:p>
          </table:table-cell>
          <table:table-cell office:value-type="float" office:value="6399.62" table:style-name="ce15">
            <text:p>6399,6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DRIELLY FERNANDA DA SILVA SANTOS FERREIR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DIVISÃO DE MANUTENÇÃO E PROJETOS DE ENGENHARIA</text:p>
          </table:table-cell>
          <table:table-cell office:value-type="float" office:value="864.03" table:style-name="ce15">
            <text:p>864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48.5" table:style-name="ce15">
            <text:p>148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12.53" table:style-name="ce15">
            <text:p>1012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12.53" table:style-name="ce15">
            <text:p>1012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LINE ESTEFANI GUILHERMET DOS SANTO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VARA DO TRABALHO DE PONTA PORÃ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MANDA GABRIELE MARTIN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VARA DO TRABALHO DE NOVA ANDRADINA</text:p>
          </table:table-cell>
          <table:table-cell office:value-type="float" office:value="826.47" table:style-name="ce15">
            <text:p>826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8.6" table:style-name="ce15">
            <text:p>138,6</text:p>
          </table:table-cell>
          <table:table-cell office:value-type="float" office:value="300.52999999999997" table:style-name="ce15">
            <text:p>300,53</text:p>
          </table:table-cell>
          <table:table-cell office:value-type="float" office:value="0" table:style-name="ce15">
            <text:p>0</text:p>
          </table:table-cell>
          <table:table-cell office:value-type="float" office:value="1265.5999999999999" table:style-name="ce15">
            <text:p>1265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65.5999999999999" table:style-name="ce15">
            <text:p>1265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MANDA VITORIA BATISTA FERREIR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VARA DO TRABALHO DE COXIM</text:p>
          </table:table-cell>
          <table:table-cell office:value-type="float" office:value="563.5" table:style-name="ce15">
            <text:p>563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9.1" table:style-name="ce15">
            <text:p>89,1</text:p>
          </table:table-cell>
          <table:table-cell office:value-type="float" office:value="563.5" table:style-name="ce15">
            <text:p>563,5</text:p>
          </table:table-cell>
          <table:table-cell office:value-type="float" office:value="0" table:style-name="ce15">
            <text:p>0</text:p>
          </table:table-cell>
          <table:table-cell office:value-type="float" office:value="1216.0999999999999" table:style-name="ce15">
            <text:p>1216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16.0999999999999" table:style-name="ce15">
            <text:p>1216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A JULIA ALENCAR SILVA DA CRUZ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DIVISÃO DE GESTÃO DO NUPEMEC E DO CEJUSC-JT/2º GRAU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8.4" table:style-name="ce15">
            <text:p>158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85.4000000000001" table:style-name="ce15">
            <text:p>1285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85.4000000000001" table:style-name="ce15">
            <text:p>1285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NA CLARA FEITOSA OYAKAW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CRETARIA DO TRIBUNAL PLENO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8.1" table:style-name="ce15">
            <text:p>188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" table:style-name="ce15">
            <text:p>1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" table:style-name="ce15">
            <text:p>1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NA PAULA CHAVES PINHEIRO SOUZ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/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375.67" table:style-name="ce15">
            <text:p>375,67</text:p>
          </table:table-cell>
          <table:table-cell office:value-type="float" office:value="0" table:style-name="ce15">
            <text:p>0</text:p>
          </table:table-cell>
          <table:table-cell office:value-type="float" office:value="1700.67" table:style-name="ce15">
            <text:p>1700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00.67" table:style-name="ce15">
            <text:p>1700,6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NTONIELLY DE ARRUDA PAREDE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5ª VARA DO TRABALHO DE CAMPO GRANDE</text:p>
          </table:table-cell>
          <table:table-cell office:value-type="float" office:value="864.03" table:style-name="ce15">
            <text:p>864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8.3" table:style-name="ce15">
            <text:p>168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32.33" table:style-name="ce15">
            <text:p>1032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32.33" table:style-name="ce15">
            <text:p>1032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RMANDO VINÍCIUS CORRÊA GRIÃ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2ª VARA DO TRABALHO <text:s/>DE DOURADOS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ARTHUR MIRANDA SANTAN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NÚCLEO DE MICROINFORMÁTICA E SUPORTE AO USUÁRIO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EATRIZ GAVIGLIA ARRUD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DIVISÃO DE CONSERVAÇÃO DO AMBIENTE DE TRABALHO E TRANSPORTE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EATRIZ ROCHA MARTIN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/>
          </table:table-cell>
          <table:table-cell office:value-type="float" office:value="563.5" table:style-name="ce15">
            <text:p>563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9.1" table:style-name="ce15">
            <text:p>89,1</text:p>
          </table:table-cell>
          <table:table-cell office:value-type="float" office:value="563.5" table:style-name="ce15">
            <text:p>563,5</text:p>
          </table:table-cell>
          <table:table-cell office:value-type="float" office:value="0" table:style-name="ce15">
            <text:p>0</text:p>
          </table:table-cell>
          <table:table-cell office:value-type="float" office:value="1216.0999999999999" table:style-name="ce15">
            <text:p>1216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16.0999999999999" table:style-name="ce15">
            <text:p>1216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EATRIZ RODRIGUE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/>
          </table:table-cell>
          <table:table-cell office:value-type="float" office:value="864.03" table:style-name="ce15">
            <text:p>864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48.5" table:style-name="ce15">
            <text:p>148,5</text:p>
          </table:table-cell>
          <table:table-cell office:value-type="float" office:value="563.5" table:style-name="ce15">
            <text:p>563,5</text:p>
          </table:table-cell>
          <table:table-cell office:value-type="float" office:value="0" table:style-name="ce15">
            <text:p>0</text:p>
          </table:table-cell>
          <table:table-cell office:value-type="float" office:value="1576.03" table:style-name="ce15">
            <text:p>1576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76.03" table:style-name="ce15">
            <text:p>1576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IANCA BENITE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NÚCLEO DE LEGISLAÇÃO DE PESSOAL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BRENA LUIZA GONCALVES MIRAND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ÇÃO DE ARQUIVO</text:p>
          </table:table-cell>
          <table:table-cell office:value-type="float" office:value="1084.74" table:style-name="ce15">
            <text:p>1084,7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8.1" table:style-name="ce15">
            <text:p>188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72.8399999999999" table:style-name="ce15">
            <text:p>1272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72.8399999999999" table:style-name="ce15">
            <text:p>1272,8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LA DANIELLY SAGGIN MARQUE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VARA DO TRABALHO DE RIO BRILHANTE</text:p>
          </table:table-cell>
          <table:table-cell office:value-type="float" office:value="864.03" table:style-name="ce15">
            <text:p>864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8.3" table:style-name="ce15">
            <text:p>168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32.33" table:style-name="ce15">
            <text:p>1032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32.33" table:style-name="ce15">
            <text:p>1032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LOS EDUARDO FRANCO OZUN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GAB. DESEMBARGADOR TOMÁS BAWDEN DE CASTRO SILV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8.1" table:style-name="ce15">
            <text:p>188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" table:style-name="ce15">
            <text:p>1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" table:style-name="ce15">
            <text:p>1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AROLINA BORGES BISOGNIN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/>
          </table:table-cell>
          <table:table-cell office:value-type="float" office:value="864.03" table:style-name="ce15">
            <text:p>864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48.5" table:style-name="ce15">
            <text:p>148,5</text:p>
          </table:table-cell>
          <table:table-cell office:value-type="float" office:value="563.5" table:style-name="ce15">
            <text:p>563,5</text:p>
          </table:table-cell>
          <table:table-cell office:value-type="float" office:value="0" table:style-name="ce15">
            <text:p>0</text:p>
          </table:table-cell>
          <table:table-cell office:value-type="float" office:value="1576.03" table:style-name="ce15">
            <text:p>1576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76.03" table:style-name="ce15">
            <text:p>1576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CÁSSIA GALDINO MARTIN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1ª VARA DO TRABALHO DE DOURADOS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DIEGO ALVES DOS SANTO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2ª VARA DO TRABALHO DE TRÊS LAGOAS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9.3" table:style-name="ce15">
            <text:p>69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96.3" table:style-name="ce15">
            <text:p>1196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96.3" table:style-name="ce15">
            <text:p>1196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DUARDA VITÓRIA SOARES COENG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CRETARIA DO PROCESSO JUDICIAL ELETRÔNICO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LLEN MEGUME AGUENA COST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DIVISÃO DE DOCUMENTAÇÃO E MEMÓRI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RIKA DA COSTA GONÇALVE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GAB. DESEMBARGADOR MARCIO VASQUES THIBAU DE ALMEID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8.2" table:style-name="ce15">
            <text:p>178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05.2" table:style-name="ce15">
            <text:p>1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05.2" table:style-name="ce15">
            <text:p>1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ESTER ALVES DE ARAUJ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DIVISÃO DE COMUNICAÇÃO SOCIAL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8.1" table:style-name="ce15">
            <text:p>188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" table:style-name="ce15">
            <text:p>1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" table:style-name="ce15">
            <text:p>1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ABIO HENRIQUE GORDO DE OLIVEIRA ORTIZ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DIVISÃO DE DOCUMENTAÇÃO E MEMÓRIA</text:p>
          </table:table-cell>
          <table:table-cell office:value-type="float" office:value="864.03" table:style-name="ce15">
            <text:p>864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8.69999999999999" table:style-name="ce15">
            <text:p>128,7</text:p>
          </table:table-cell>
          <table:table-cell office:value-type="float" office:value="262.97000000000003" table:style-name="ce15">
            <text:p>262,97</text:p>
          </table:table-cell>
          <table:table-cell office:value-type="float" office:value="0" table:style-name="ce15">
            <text:p>0</text:p>
          </table:table-cell>
          <table:table-cell office:value-type="float" office:value="1255.7" table:style-name="ce15">
            <text:p>1255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55.7" table:style-name="ce15">
            <text:p>1255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LIPE ARAUJO WESNER RODRIGUEZ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GAB. DESEMBARGADOR FRANCISCO DAS CHAGAS LIMA FILHO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LIPPE DE ARRUDA MEL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/>
          </table:table-cell>
          <table:table-cell office:value-type="float" office:value="563.5" table:style-name="ce15">
            <text:p>563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9.1" table:style-name="ce15">
            <text:p>89,1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1779.6" table:style-name="ce15">
            <text:p>1779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79.6" table:style-name="ce15">
            <text:p>1779,6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RNANDO JOSÉ MINOTTI SILV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1ª VARA DO TRABALHO DE TRÊS LAGOAS</text:p>
          </table:table-cell>
          <table:table-cell office:value-type="float" office:value="751.33" table:style-name="ce15">
            <text:p>751,3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8.69999999999999" table:style-name="ce15">
            <text:p>128,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80.03" table:style-name="ce15">
            <text:p>880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80.03" table:style-name="ce15">
            <text:p>880,0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ERNANDO SILVA MACED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3ª VARA DO TRABALHO DE CAMPO GRANDE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RANCIANY OCAMPOS DO AMARAL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CRETARIA-GERAL JUDICIÁRI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RANCYNI FERREIRA VIEIRA BENITEZ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7ª VARA DO TRABALHO DE CAMPO GRANDE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FYLIPE LIMA DA COST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GAB. DESEMBARGADOR MARCIO VASQUES THIBAU DE ALMEID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8.1" table:style-name="ce15">
            <text:p>188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" table:style-name="ce15">
            <text:p>1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" table:style-name="ce15">
            <text:p>1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ABRIEL JOSÉ ARAÚJO CRESPIM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/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187.83" table:style-name="ce15">
            <text:p>187,83</text:p>
          </table:table-cell>
          <table:table-cell office:value-type="float" office:value="0" table:style-name="ce15">
            <text:p>0</text:p>
          </table:table-cell>
          <table:table-cell office:value-type="float" office:value="1512.83" table:style-name="ce15">
            <text:p>1512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12.83" table:style-name="ce15">
            <text:p>1512,8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ABRIEL MATTOS DE AQUIN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CRETARIA DE TECNOLOGIA DA INFORMAÇÃO E COMUNICAÇÕES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ABRIEL VILELA CARDOS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CRETARIA DE APOIO À EXECUÇÃO E À CONCILIAÇÃO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ABRIELA GARCIA BARBOS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/>
          </table:table-cell>
          <table:table-cell office:value-type="float" office:value="300.52999999999997" table:style-name="ce15">
            <text:p>300,5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39.6" table:style-name="ce15">
            <text:p>39,6</text:p>
          </table:table-cell>
          <table:table-cell office:value-type="float" office:value="563.5" table:style-name="ce15">
            <text:p>563,5</text:p>
          </table:table-cell>
          <table:table-cell office:value-type="float" office:value="0" table:style-name="ce15">
            <text:p>0</text:p>
          </table:table-cell>
          <table:table-cell office:value-type="float" office:value="903.63" table:style-name="ce15">
            <text:p>903,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03.63" table:style-name="ce15">
            <text:p>903,6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ABRIELLY VITÓRIA QUINHONES LOVEIR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COORDENADORIA DE CADASTRO E REMUNERAÇÃO DE PESSOAL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EOVANA DE OLIVEIRA VELASQUE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1ª VARA DO TRABALHO DE CAMPO GRANDE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EOVANNA BORTOLLI SALVIAN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DIVISÃO DE COMUNICAÇÃO SOCIAL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GIULIA AMARAL DE ARAÚJ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NÚCLEO DE APOIO AO CEJUSC-JT/1º GRAU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8.4" table:style-name="ce15">
            <text:p>158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85.4000000000001" table:style-name="ce15">
            <text:p>1285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85.4000000000001" table:style-name="ce15">
            <text:p>1285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HEVELLYN KARINI COSTA VIEIR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GAB. DESEMBARGADOR ANDRÉ LUÍS MORAES DE OLIVEIR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GOR MANGINO DINIZ VILEL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2ª VARA DO TRABALHO DE CAMPO GRANDE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SABEL MAFFISSONI MOLINARI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GAB. DESEMBARGADOR JOÃO MARCELO BALSANELLI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8.4" table:style-name="ce15">
            <text:p>158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85.4000000000001" table:style-name="ce15">
            <text:p>1285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85.4000000000001" table:style-name="ce15">
            <text:p>1285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SABELA BARBOSA LEITE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VARA DO TRABALHO DE NAVIRAÍ</text:p>
          </table:table-cell>
          <table:table-cell office:value-type="float" office:value="920.38" table:style-name="ce15">
            <text:p>920,3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58.4" table:style-name="ce15">
            <text:p>158,4</text:p>
          </table:table-cell>
          <table:table-cell office:value-type="float" office:value="187.83" table:style-name="ce15">
            <text:p>187,83</text:p>
          </table:table-cell>
          <table:table-cell office:value-type="float" office:value="0" table:style-name="ce15">
            <text:p>0</text:p>
          </table:table-cell>
          <table:table-cell office:value-type="float" office:value="1266.6099999999999" table:style-name="ce15">
            <text:p>1266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66.6099999999999" table:style-name="ce15">
            <text:p>1266,6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SABELA BAREM CABRAL PEREIR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2ª VARA DO TRABALHO DE CAMPO GRANDE</text:p>
          </table:table-cell>
          <table:table-cell office:value-type="float" office:value="1051.8699999999999" table:style-name="ce15">
            <text:p>1051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8.2" table:style-name="ce15">
            <text:p>178,2</text:p>
          </table:table-cell>
          <table:table-cell office:value-type="float" office:value="75.13" table:style-name="ce15">
            <text:p>75,13</text:p>
          </table:table-cell>
          <table:table-cell office:value-type="float" office:value="0" table:style-name="ce15">
            <text:p>0</text:p>
          </table:table-cell>
          <table:table-cell office:value-type="float" office:value="1305.2" table:style-name="ce15">
            <text:p>1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05.2" table:style-name="ce15">
            <text:p>1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SABELLA GIULIANA PUGA SANTO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DIVISÃO DE GESTÃO DO NUPEMEC E DO CEJUSC-JT/2º GRAU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8.2" table:style-name="ce15">
            <text:p>178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05.2" table:style-name="ce15">
            <text:p>1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05.2" table:style-name="ce15">
            <text:p>1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SABELY PRISCILA DE AZEVEDO GONCALVE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CRETARIA DO PROCESSO JUDICIAL ELETRÔNICO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8.1" table:style-name="ce15">
            <text:p>188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" table:style-name="ce15">
            <text:p>1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" table:style-name="ce15">
            <text:p>1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IZAÍAS FRANCISCO PEREIR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VARA DO TRABALHO DE CORUMBÁ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8.1" table:style-name="ce15">
            <text:p>188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" table:style-name="ce15">
            <text:p>1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" table:style-name="ce15">
            <text:p>1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AO VICTOR MACHADO DE ALCANTAR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NÚCLEO DE APOIO AO CEJUSC-JT/1º GRAU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VITOR COMINESI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5ª VARA DO TRABALHO DE CAMPO GRANDE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OÃO VITOR MIOTTO CORAZZ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DIVISÃO DE DOCUMENTAÇÃO E MEMÓRIA</text:p>
          </table:table-cell>
          <table:table-cell office:value-type="float" office:value="1051.8699999999999" table:style-name="ce15">
            <text:p>1051,8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8.2" table:style-name="ce15">
            <text:p>178,2</text:p>
          </table:table-cell>
          <table:table-cell office:value-type="float" office:value="75.13" table:style-name="ce15">
            <text:p>75,13</text:p>
          </table:table-cell>
          <table:table-cell office:value-type="float" office:value="0" table:style-name="ce15">
            <text:p>0</text:p>
          </table:table-cell>
          <table:table-cell office:value-type="float" office:value="1305.2" table:style-name="ce15">
            <text:p>1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05.2" table:style-name="ce15">
            <text:p>1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ÚLIA ALBUQUERQUE DOS SANTOS NANTE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GAB. DESEMBARGADOR ANDRÉ LUÍS MORAES DE OLIVEIR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ÚLIA INÁCIO DA COST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DIVISÃO DE DOCUMENTAÇÃO E MEMÓRI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JULIA VIEIRA BRIT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TOR DE ATERMAÇÃO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ETÍCIA NATIÉLI LIM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2ª VARA DO TRABALHO <text:s/>DE DOURADOS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ETICIA RODRIGUES SANTAN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4ª VARA DO TRABALHO DE CAMPO GRANDE</text:p>
          </table:table-cell>
          <table:table-cell office:value-type="float" office:value="939.17" table:style-name="ce15">
            <text:p>939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48.5" table:style-name="ce15">
            <text:p>148,5</text:p>
          </table:table-cell>
          <table:table-cell office:value-type="float" office:value="187.83" table:style-name="ce15">
            <text:p>187,83</text:p>
          </table:table-cell>
          <table:table-cell office:value-type="float" office:value="0" table:style-name="ce15">
            <text:p>0</text:p>
          </table:table-cell>
          <table:table-cell office:value-type="float" office:value="1275.5" table:style-name="ce15">
            <text:p>1275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75.5" table:style-name="ce15">
            <text:p>1275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ÍGIA KAINOSKI MARQUE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CRETARIA DE GESTÃO DE PESSOAS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OURRAYNE RIBEIRO ORTEG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GAB. DESEMBARGADOR JOÃO MARCELO BALSANELLI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8.2" table:style-name="ce15">
            <text:p>178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05.2" table:style-name="ce15">
            <text:p>1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05.2" table:style-name="ce15">
            <text:p>1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CAS HENRIQUE SOUZA RODRIGUE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VARA DO TRABALHO DE FÁTIMA DO SUL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CAS RODRIGUES COUTO SANCHE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NÚCLEO DE APOIO AO CEJUSC-JT/1º GRAU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LUIS HENRIQUE CASTILHO DOS SANTO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3ª VARA DO TRABALHO DE CAMPO GRANDE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IARA MARTINS MESQUIT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VARA DO TRABALHO DE SÃO GABRIEL DO OESTE E 2º NÚCLEO DE JUSTIÇA 4.0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CLARA DE SOUZA RIBEIR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NÚCLEO DE SAÚDE E PROGRAMAS ASSISTENCIAIS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EDUARDA BARBOSA DE SOUZ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6ª VARA DO TRABALHO DE CAMPO GRANDE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EDUARDA FERREIRA DA ROCH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DIVISÃO DE MANUTENÇÃO E PROJETOS DE ENGENHARI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8.2" table:style-name="ce15">
            <text:p>178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05.2" table:style-name="ce15">
            <text:p>1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05.2" table:style-name="ce15">
            <text:p>1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EDUARDA MATOS BARBOZ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/>
          </table:table-cell>
          <table:table-cell office:value-type="float" office:value="1089.43" table:style-name="ce15">
            <text:p>1089,4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8.1" table:style-name="ce15">
            <text:p>188,1</text:p>
          </table:table-cell>
          <table:table-cell office:value-type="float" office:value="375.67" table:style-name="ce15">
            <text:p>375,67</text:p>
          </table:table-cell>
          <table:table-cell office:value-type="float" office:value="0" table:style-name="ce15">
            <text:p>0</text:p>
          </table:table-cell>
          <table:table-cell office:value-type="float" office:value="1653.2" table:style-name="ce15">
            <text:p>1653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53.2" table:style-name="ce15">
            <text:p>1653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GABRIELE RABELLO RIBEIR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/>
          </table:table-cell>
          <table:table-cell office:value-type="float" office:value="713.77" table:style-name="ce15">
            <text:p>713,7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8.8" table:style-name="ce15">
            <text:p>118,8</text:p>
          </table:table-cell>
          <table:table-cell office:value-type="float" office:value="488.37" table:style-name="ce15">
            <text:p>488,37</text:p>
          </table:table-cell>
          <table:table-cell office:value-type="float" office:value="0" table:style-name="ce15">
            <text:p>0</text:p>
          </table:table-cell>
          <table:table-cell office:value-type="float" office:value="1320.94" table:style-name="ce15">
            <text:p>1320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0.94" table:style-name="ce15">
            <text:p>1320,9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RIA JULIA ABDULAHAD FAUSTIN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GAB. DESEMBARGADOR NICANOR DE ARAÚJO LIM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THEUS ALENCAR DE BARRO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CRETARIA DE TECNOLOGIA DA INFORMAÇÃO E COMUNICAÇÕES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THEUS ANTONIO MONTANHERA GONÇALVE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/>
          </table:table-cell>
          <table:table-cell office:value-type="float" office:value="488.37" table:style-name="ce15">
            <text:p>488,3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69.3" table:style-name="ce15">
            <text:p>69,3</text:p>
          </table:table-cell>
          <table:table-cell office:value-type="float" office:value="375.67" table:style-name="ce15">
            <text:p>375,67</text:p>
          </table:table-cell>
          <table:table-cell office:value-type="float" office:value="0" table:style-name="ce15">
            <text:p>0</text:p>
          </table:table-cell>
          <table:table-cell office:value-type="float" office:value="933.34" table:style-name="ce15">
            <text:p>933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933.34" table:style-name="ce15">
            <text:p>933,3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ATHEUS NOGUEIRA SALDANH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GAB. DESEMBARGADOR TOMÁS BAWDEN DE CASTRO SILV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88.1" table:style-name="ce15">
            <text:p>188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" table:style-name="ce15">
            <text:p>1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15.1" table:style-name="ce15">
            <text:p>1315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ELANNY VICTORIA DA SILVA RAMO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ÇÃO DE ARQUIVO</text:p>
          </table:table-cell>
          <table:table-cell office:value-type="float" office:value="563.5" table:style-name="ce15">
            <text:p>563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59.4" table:style-name="ce15">
            <text:p>59,4</text:p>
          </table:table-cell>
          <table:table-cell office:value-type="float" office:value="563.5" table:style-name="ce15">
            <text:p>563,5</text:p>
          </table:table-cell>
          <table:table-cell office:value-type="float" office:value="0" table:style-name="ce15">
            <text:p>0</text:p>
          </table:table-cell>
          <table:table-cell office:value-type="float" office:value="1186.4000000000001" table:style-name="ce15">
            <text:p>1186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186.4000000000001" table:style-name="ce15">
            <text:p>1186,4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MILENA DE SOUZA WAZLAWICK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VARA DO TRABALHO DE MUNDO NOVO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NICOLLY DA SILVA COST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DIVISÃO DE COMUNICAÇÃO SOCIAL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OLAVO MATEUS SANTO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ÇÃO DE ARQUIVO</text:p>
          </table:table-cell>
          <table:table-cell office:value-type="float" office:value="826.47" table:style-name="ce15">
            <text:p>826,4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08.9" table:style-name="ce15">
            <text:p>108,9</text:p>
          </table:table-cell>
          <table:table-cell office:value-type="float" office:value="300.52999999999997" table:style-name="ce15">
            <text:p>300,53</text:p>
          </table:table-cell>
          <table:table-cell office:value-type="float" office:value="0" table:style-name="ce15">
            <text:p>0</text:p>
          </table:table-cell>
          <table:table-cell office:value-type="float" office:value="1235.9000000000001" table:style-name="ce15">
            <text:p>1235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35.9000000000001" table:style-name="ce15">
            <text:p>1235,9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TRICK ESPINDOL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GAB. DESEMBARGADOR FRANCISCO DAS CHAGAS LIMA FILHO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ULO HENRIQUE COSTA SANGALLI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1ª VARA DO TRABALHO DE DOURADOS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AULO MÁRCIO SOUZA SOUTO PAIV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COORDENADORIA DE MATERIAL E LOGÍSTIC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EDRO HENRIQUE ALVES SAC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2ª VARA DO TRABALHO DE TRÊS LAGOAS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89.1" table:style-name="ce15">
            <text:p>89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16.0999999999999" table:style-name="ce15">
            <text:p>1216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16.0999999999999" table:style-name="ce15">
            <text:p>1216,1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PIETRA RODRIGUES MORAN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DIVISÃO DE GESTÃO DO NUPEMEC E DO CEJUSC-JT/2º GRAU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FAEL PRATES FERREIR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1ª VARA DO TRABALHO DE CAMPO GRANDE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FAELA COMPARIM DE CAMPOS BEL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DIVISÃO DE MANUTENÇÃO E PROJETOS DE ENGENHARI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8.3" table:style-name="ce15">
            <text:p>168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95.3" table:style-name="ce15">
            <text:p>1295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95.3" table:style-name="ce15">
            <text:p>1295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AISSA MANDETTA TORRE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NÚCLEO DE ORGANIZAÇÃO E EXPEDIENTES ADMINISTRATIVOS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ILARY CORONEL DE PAUL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VARA DO TRABALHO DE PARANAÍB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ROBERTO ORNELAS DOS SANTO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ÇÃO DE ARQUIVO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AYNARA CANTERO XIMENEZ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CRETARIA DA CORREGEDORIA REGIONAL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THAÍSSA BRUNA FREITAS RIOS DE OLIVEIR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4ª VARA DO TRABALHO DE CAMPO GRANDE</text:p>
          </table:table-cell>
          <table:table-cell office:value-type="float" office:value="563.5" table:style-name="ce15">
            <text:p>563,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79.2" table:style-name="ce15">
            <text:p>79,2</text:p>
          </table:table-cell>
          <table:table-cell office:value-type="float" office:value="563.5" table:style-name="ce15">
            <text:p>563,5</text:p>
          </table:table-cell>
          <table:table-cell office:value-type="float" office:value="0" table:style-name="ce15">
            <text:p>0</text:p>
          </table:table-cell>
          <table:table-cell office:value-type="float" office:value="1206.2" table:style-name="ce15">
            <text:p>1206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06.2" table:style-name="ce15">
            <text:p>1206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ULISSES VIEGAS CANEC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6ª VARA DO TRABALHO DE CAMPO GRANDE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ULYSSES ALVES CABRAL CAVALCANTE DE SOUZ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VARA DO TRABALHO DE AQUIDAUANA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98" table:style-name="ce15">
            <text:p>198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25" table:style-name="ce15">
            <text:p>1325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ICTÓRIA GABRIELLY LOURENÇO CARDOSO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7ª VARA DO TRABALHO DE CAMPO GRANDE</text:p>
          </table:table-cell>
          <table:table-cell office:value-type="float" office:value="1127" table:style-name="ce15">
            <text:p>112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78.2" table:style-name="ce15">
            <text:p>178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05.2" table:style-name="ce15">
            <text:p>1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305.2" table:style-name="ce15">
            <text:p>1305,2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ITOR DE ASSIS RAMOS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SECRETARIA DE TECNOLOGIA DA INFORMAÇÃO E COMUNICAÇÕES</text:p>
          </table:table-cell>
          <table:table-cell office:value-type="float" office:value="939.17" table:style-name="ce15">
            <text:p>939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8.3" table:style-name="ce15">
            <text:p>168,3</text:p>
          </table:table-cell>
          <table:table-cell office:value-type="float" office:value="187.83" table:style-name="ce15">
            <text:p>187,83</text:p>
          </table:table-cell>
          <table:table-cell office:value-type="float" office:value="0" table:style-name="ce15">
            <text:p>0</text:p>
          </table:table-cell>
          <table:table-cell office:value-type="float" office:value="1295.3" table:style-name="ce15">
            <text:p>1295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95.3" table:style-name="ce15">
            <text:p>1295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2">
          <table:table-cell office:value-type="string" table:style-name="ce33">
            <text:p>VITÓRIA LOURDES DÁVALO MENDONÇA</text:p>
          </table:table-cell>
          <table:table-cell office:value-type="string" table:style-name="ce15">
            <text:p>ESTAGIÁRIO</text:p>
          </table:table-cell>
          <table:table-cell office:value-type="string" table:style-name="ce15">
            <text:p>GAB. DESEMBARGADOR NICANOR DE ARAÚJO LIMA</text:p>
          </table:table-cell>
          <table:table-cell office:value-type="float" office:value="939.17" table:style-name="ce15">
            <text:p>939,17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68.3" table:style-name="ce15">
            <text:p>168,3</text:p>
          </table:table-cell>
          <table:table-cell office:value-type="float" office:value="187.83" table:style-name="ce15">
            <text:p>187,83</text:p>
          </table:table-cell>
          <table:table-cell office:value-type="float" office:value="0" table:style-name="ce15">
            <text:p>0</text:p>
          </table:table-cell>
          <table:table-cell office:value-type="float" office:value="1295.3" table:style-name="ce15">
            <text:p>1295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15">
            <text:p>0</text:p>
          </table:table-cell>
          <table:table-cell office:value-type="float" office:value="1295.3" table:style-name="ce15">
            <text:p>1295,3</text:p>
          </table:table-cell>
          <table:table-cell office:value-type="float" office:value="0" table:style-name="ce15">
            <text:p>0</text:p>
          </table:table-cell>
          <table:table-cell office:value-type="float" office:value="0" table:style-name="ce34">
            <text:p>0</text:p>
          </table:table-cell>
          <table:table-cell table:number-columns-repeated="16366"/>
        </table:table-row>
        <table:table-row table:style-name="ro1">
          <table:table-cell office:value-type="string" table:style-name="ce35">
            <text:p>VITÓRIA VELLASQUES</text:p>
          </table:table-cell>
          <table:table-cell office:value-type="string" table:style-name="ce36">
            <text:p>ESTAGIÁRIO</text:p>
          </table:table-cell>
          <table:table-cell office:value-type="string" table:style-name="ce36">
            <text:p>VARA DO TRABALHO DE BATAGUASSU</text:p>
          </table:table-cell>
          <table:table-cell office:value-type="float" office:value="1127" table:style-name="ce36">
            <text:p>1127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188.1" table:style-name="ce36">
            <text:p>188,1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1315.1" table:style-name="ce36">
            <text:p>1315,1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6">
            <text:p>0</text:p>
          </table:table-cell>
          <table:table-cell office:value-type="float" office:value="1315.1" table:style-name="ce36">
            <text:p>1315,1</text:p>
          </table:table-cell>
          <table:table-cell office:value-type="float" office:value="0" table:style-name="ce36">
            <text:p>0</text:p>
          </table:table-cell>
          <table:table-cell office:value-type="float" office:value="0" table:style-name="ce37">
            <text:p>0</text:p>
          </table:table-cell>
          <table:table-cell table:number-columns-repeated="16366"/>
        </table:table-row>
        <table:table-row table:number-rows-repeated="1047574" table:style-name="ro2">
          <table:table-cell table:number-columns-repeated="16384"/>
        </table:table-row>
        <table:named-expressions>
          <table:named-range table:name="Print_Area" table:cell-range-address="ANEXO_VIII.$A$1:ANEXO_VIII.$R$903" table:base-cell-address="ANEXO_VIII.$A$1"/>
          <table:named-range table:name="Print_Titles" table:cell-range-address="ANEXO_VIII.$A$1:ANEXO_VIII.$XFD$30" table:base-cell-address="ANEXO_VIII.$A$1"/>
        </table:named-expressions>
      </table:table>
      <table:table table:name="Planilha2" table:style-name="ta2">
        <table:table-column table:style-name="co18" table:number-columns-repeated="16384" table:default-cell-style-name="ce1"/>
        <table:table-row table:number-rows-repeated="1048576" table:style-name="ro8">
          <table:table-cell table:number-columns-repeated="16384"/>
        </table:table-row>
      </table:table>
      <table:table table:name="Planilha1" table:style-name="ta2">
        <table:table-column table:style-name="co18" table:number-columns-repeated="16384" table:default-cell-style-name="ce1"/>
        <table:table-row table:style-name="ro8">
          <table:table-cell office:value-type="string" table:style-name="ce12">
            <text:p>1 - Remuneração do cargo efetivo</text:p>
          </table:table-cell>
          <table:table-cell table:number-columns-repeated="16383"/>
        </table:table-row>
        <table:table-row table:style-name="ro8">
          <table:table-cell office:value-type="string" table:style-name="ce13">
            <text:p>Vencimento básico, Gratificação Judiciária (GAJ), Vantagem Pecuniária Individual (VPI), Adicional de Qualificação, Gratificação de Atividade Externa (GAE), Gratificação de Atividade de Segurança (GAS) e demais parcelas permanentes vinculadas ao cargo.</text:p>
          </table:table-cell>
          <table:table-cell table:number-columns-repeated="16383"/>
        </table:table-row>
        <table:table-row table:style-name="ro8">
          <table:table-cell office:value-type="string" table:style-name="ce12">
            <text:p>2 - Vantagens pessoais</text:p>
          </table:table-cell>
          <table:table-cell table:number-columns-repeated="16383"/>
        </table:table-row>
        <table:table-row table:style-name="ro8">
          <table:table-cell office:value-type="string" table:style-name="ce13">
            <text:p>VPNI, Adicional por Tempo de Serviço, quintos, décimos, vantagens decorrentes de decisão judicial ou extensão administrativa, abono de permanência e outras vantagens pessoais nominalmente identificadas.</text:p>
          </table:table-cell>
          <table:table-cell table:number-columns-repeated="16383"/>
        </table:table-row>
        <table:table-row table:style-name="ro8">
          <table:table-cell office:value-type="string" table:style-name="ce12">
            <text:p>3 - Verbas indenizatórias</text:p>
          </table:table-cell>
          <table:table-cell table:number-columns-repeated="16383"/>
        </table:table-row>
        <table:table-row table:style-name="ro8">
          <table:table-cell office:value-type="string" table:style-name="ce13">
            <text:p>Auxílio-alimentação, auxílio-transporte, auxílio pré-escolar, auxílio-saúde, auxílio-natalidade, auxílio-moradia, ajuda de custo e outras parcelas de natureza indenizatória.</text:p>
          </table:table-cell>
          <table:table-cell table:number-columns-repeated="16383"/>
        </table:table-row>
        <table:table-row table:style-name="ro8">
          <table:table-cell office:value-type="string" table:style-name="ce12">
            <text:p>4 - Vantagens eventuais</text:p>
          </table:table-cell>
          <table:table-cell table:number-columns-repeated="16383"/>
        </table:table-row>
        <table:table-row table:style-name="ro8">
          <table:table-cell office:value-type="string" table:style-name="ce13">
            <text:p>Abono constitucional de 1/3 de férias, indenização e/ou antecipação de férias, gratificação natalina e sua antecipação, serviço extraordinário, substituições, pagamentos retroativos, acertos financeiros e demais parcelas eventuais.</text:p>
          </table:table-cell>
          <table:table-cell table:number-columns-repeated="16383"/>
        </table:table-row>
        <table:table-row table:style-name="ro8">
          <table:table-cell office:value-type="string" table:style-name="ce12">
            <text:p>5 - Gratificações específicas</text:p>
          </table:table-cell>
          <table:table-cell table:number-columns-repeated="16383"/>
        </table:table-row>
        <table:table-row table:style-name="ro8">
          <table:table-cell office:value-type="string" table:style-name="ce13">
            <text:p>Funções comissionadas, cargos em comissão e demais gratificações de qualquer natureza não incluídas nos itens anteriores.</text:p>
          </table:table-cell>
          <table:table-cell table:number-columns-repeated="16383"/>
        </table:table-row>
        <table:table-row table:style-name="ro8">
          <table:table-cell office:value-type="string" table:style-name="ce12">
            <text:p>6 - Total bruto de rendimentos</text:p>
          </table:table-cell>
          <table:table-cell table:number-columns-repeated="16383"/>
        </table:table-row>
        <table:table-row table:style-name="ro8">
          <table:table-cell office:value-type="string" table:style-name="ce12">
            <text:p>7 - Contribuição previdenciária oficial</text:p>
          </table:table-cell>
          <table:table-cell table:number-columns-repeated="16383"/>
        </table:table-row>
        <table:table-row table:style-name="ro8">
          <table:table-cell office:value-type="string" table:style-name="ce13">
            <text:p>Plano de Seguridade Social do Servidor Público e Regime Geral de Previdência Social.</text:p>
          </table:table-cell>
          <table:table-cell table:number-columns-repeated="16383"/>
        </table:table-row>
        <table:table-row table:style-name="ro8">
          <table:table-cell office:value-type="string" table:style-name="ce12">
            <text:p>8 - Imposto de Renda Retido na Fonte</text:p>
          </table:table-cell>
          <table:table-cell table:number-columns-repeated="16383"/>
        </table:table-row>
        <table:table-row table:style-name="ro8">
          <table:table-cell office:value-type="string" table:style-name="ce12">
            <text:p>9 - Demais descontos</text:p>
          </table:table-cell>
          <table:table-cell table:number-columns-repeated="16383"/>
        </table:table-row>
        <table:table-row table:style-name="ro8">
          <table:table-cell office:value-type="string" table:style-name="ce13">
            <text:p>Cotas de participação em benefícios (auxílio pré-escolar, transporte etc.) e descontos extraordinários de caráter não pessoal.</text:p>
          </table:table-cell>
          <table:table-cell table:number-columns-repeated="16383"/>
        </table:table-row>
        <table:table-row table:style-name="ro8">
          <table:table-cell office:value-type="string" table:style-name="ce12">
            <text:p>10 - Redutor constitucional (teto remuneratório)</text:p>
          </table:table-cell>
          <table:table-cell table:number-columns-repeated="16383"/>
        </table:table-row>
        <table:table-row table:style-name="ro8">
          <table:table-cell office:value-type="string" table:style-name="ce13">
            <text:p>Valores retidos por excederem o teto constitucional, conforme normativos do CNJ.</text:p>
          </table:table-cell>
          <table:table-cell table:number-columns-repeated="16383"/>
        </table:table-row>
        <table:table-row table:style-name="ro8">
          <table:table-cell office:value-type="string" table:style-name="ce12">
            <text:p>11 - Total de descontos</text:p>
          </table:table-cell>
          <table:table-cell table:number-columns-repeated="16383"/>
        </table:table-row>
        <table:table-row table:style-name="ro8">
          <table:table-cell office:value-type="string" table:style-name="ce12">
            <text:p>12 - Rendimento líquido</text:p>
          </table:table-cell>
          <table:table-cell table:number-columns-repeated="16383"/>
        </table:table-row>
        <table:table-row table:style-name="ro8">
          <table:table-cell office:value-type="string" table:style-name="ce12">
            <text:p>13 - Remuneração no órgão de origem</text:p>
          </table:table-cell>
          <table:table-cell table:number-columns-repeated="16383"/>
        </table:table-row>
        <table:table-row table:style-name="ro8">
          <table:table-cell office:value-type="string" table:style-name="ce13">
            <text:p>Valor percebido no órgão de origem por magistrados(as) e servidores(as) cedidos(as) ou requisitados(as), quando optantes.</text:p>
          </table:table-cell>
          <table:table-cell table:number-columns-repeated="16383"/>
        </table:table-row>
        <table:table-row table:style-name="ro8">
          <table:table-cell office:value-type="string" table:style-name="ce12">
            <text:p>14 - Diárias</text:p>
          </table:table-cell>
          <table:table-cell table:number-columns-repeated="16383"/>
        </table:table-row>
        <table:table-row table:style-name="ro8">
          <table:table-cell office:value-type="string" table:style-name="ce13">
            <text:p>Valor de diárias efetivamente pago no mês de referência, ainda que o afastamento se estenda para além deste.</text:p>
          </table:table-cell>
          <table:table-cell table:number-columns-repeated="16383"/>
        </table:table-row>
        <table:table-row table:style-name="ro8">
          <table:table-cell office:value-type="string" table:style-name="ce12">
            <text:p>Detalhamento da folha de pagamento de pessoal (valores brutos em Reais)</text:p>
          </table:table-cell>
          <table:table-cell table:number-columns-repeated="1638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OLE_LINK1" table:cell-range-address="Planilha1.$A$1" table:base-cell-address="Planilha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">
      <number:month number:style="long"/>
      <number:text>/</number:text>
      <number:year/>
    </number:date-style>
    <number:number-style style:name="N37P0">
      <number:number number:decimal-places="2" number:min-integer-digits="1" number:grouping="true"/>
      <number:text> </number:text>
    </number:number-style>
    <number:number-style style:name="N37P1">
      <number:text>-</number:text>
      <number:number number:decimal-places="2" number:min-integer-digits="1" number:grouping="true"/>
      <number:text> </number:text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TableStyleLight1" style:family="table-cell" style:data-style-name="N37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landscape" style:print-page-order="ttb" style:first-page-number="continue" style:scale-to="28%" style:table-centering="horizontal" style:print="objects charts drawings"/>
      <style:header-style>
        <style:header-footer-properties fo:min-height="0in" fo:margin-left="0.393700787401575in" fo:margin-right="0.393700787401575in" fo:margin-bottom="0in"/>
      </style:header-style>
      <style:footer-style>
        <style:header-footer-properties fo:min-height="0in" fo:margin-left="0.393700787401575in" fo:margin-right="0.393700787401575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Edroaldo Fernandes De Aquino</meta:initial-creator>
    <dc:creator>Thiago Oliveira Do Nascimento</dc:creator>
    <meta:creation-date>2025-07-08T12:30:13Z</meta:creation-date>
    <dc:date>2026-08-12T15:47:48Z</dc:date>
    <meta:print-date>2026-07-15T13:42:46Z</meta:print-date>
    <meta:editing-cycles>0</meta:editing-cycles>
    <meta:editing-duration>PT0S</meta:editing-duration>
  </office:meta>
</office:document-meta>
</file>